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 style:list-style-name="L1"/>
    <style:style style:name="P2" style:family="paragraph" style:parent-style-name="Text_20_body" style:list-style-name="L2"/>
    <style:style style:name="P3" style:family="paragraph" style:parent-style-name="Text_20_body" style:list-style-name="L3"/>
    <style:style style:name="P4" style:family="paragraph" style:parent-style-name="Text_20_body" style:list-style-name="L4"/>
    <style:style style:name="P5" style:family="paragraph" style:parent-style-name="Text_20_body" style:list-style-name="L5"/>
    <style:style style:name="P6" style:family="paragraph" style:parent-style-name="Text_20_body" style:list-style-name="L6"/>
    <style:style style:name="P7" style:family="paragraph" style:parent-style-name="Text_20_body" style:list-style-name="L1">
      <style:paragraph-properties fo:margin-top="0in" fo:margin-bottom="0in"/>
    </style:style>
    <style:style style:name="P8" style:family="paragraph" style:parent-style-name="Text_20_body" style:list-style-name="L2">
      <style:paragraph-properties fo:margin-top="0in" fo:margin-bottom="0in"/>
    </style:style>
    <style:style style:name="P9" style:family="paragraph" style:parent-style-name="Text_20_body" style:list-style-name="L3">
      <style:paragraph-properties fo:margin-top="0in" fo:margin-bottom="0in"/>
    </style:style>
    <style:style style:name="P10" style:family="paragraph" style:parent-style-name="Text_20_body" style:list-style-name="L4">
      <style:paragraph-properties fo:margin-top="0in" fo:margin-bottom="0in"/>
    </style:style>
    <style:style style:name="P11" style:family="paragraph" style:parent-style-name="Text_20_body" style:list-style-name="L5">
      <style:paragraph-properties fo:margin-top="0in" fo:margin-bottom="0in"/>
    </style:style>
    <style:style style:name="P12" style:family="paragraph" style:parent-style-name="Text_20_body" style:list-style-name="L6">
      <style:paragraph-properties fo:margin-top="0in" fo:margin-bottom="0in"/>
    </style:style>
    <text:list-style style:name="L1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5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  <text:list-style style:name="L6">
      <text:list-level-style-bullet text:level="1" text:style-name="Bullet_20_Symbols" style:num-suffix="." text:bullet-char="•">
        <style:list-level-properties text:space-before="0.2945in" text:min-label-width="0.1965in"/>
      </text:list-level-style-bullet>
      <text:list-level-style-bullet text:level="2" text:style-name="Bullet_20_Symbols" style:num-suffix="." text:bullet-char="•">
        <style:list-level-properties text:space-before="0.7854in" text:min-label-width="0.1965in"/>
      </text:list-level-style-bullet>
      <text:list-level-style-bullet text:level="3" text:style-name="Bullet_20_Symbols" style:num-suffix="." text:bullet-char="•">
        <style:list-level-properties text:space-before="1.2764in" text:min-label-width="0.1965in"/>
      </text:list-level-style-bullet>
      <text:list-level-style-bullet text:level="4" text:style-name="Bullet_20_Symbols" style:num-suffix="." text:bullet-char="•">
        <style:list-level-properties text:space-before="1.7673in" text:min-label-width="0.1965in"/>
      </text:list-level-style-bullet>
      <text:list-level-style-bullet text:level="5" text:style-name="Bullet_20_Symbols" style:num-suffix="." text:bullet-char="•">
        <style:list-level-properties text:space-before="2.2583in" text:min-label-width="0.1965in"/>
      </text:list-level-style-bullet>
      <text:list-level-style-bullet text:level="6" text:style-name="Bullet_20_Symbols" style:num-suffix="." text:bullet-char="•">
        <style:list-level-properties text:space-before="2.7492in" text:min-label-width="0.1965in"/>
      </text:list-level-style-bullet>
      <text:list-level-style-bullet text:level="7" text:style-name="Bullet_20_Symbols" style:num-suffix="." text:bullet-char="•">
        <style:list-level-properties text:space-before="3.2402in" text:min-label-width="0.1965in"/>
      </text:list-level-style-bullet>
      <text:list-level-style-bullet text:level="8" text:style-name="Bullet_20_Symbols" style:num-suffix="." text:bullet-char="•">
        <style:list-level-properties text:space-before="3.7315in" text:min-label-width="0.1965in"/>
      </text:list-level-style-bullet>
      <text:list-level-style-bullet text:level="9" text:style-name="Bullet_20_Symbols" style:num-suffix="." text:bullet-char="•">
        <style:list-level-properties text:space-before="4.2224in" text:min-label-width="0.1965in"/>
      </text:list-level-style-bullet>
      <text:list-level-style-bullet text:level="10" text:style-name="Bullet_20_Symbols" style:num-suffix="." text:bullet-char="•">
        <style:list-level-properties text:space-before="4.7134in" text:min-label-width="0.1965in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2" text:outline-level="2"><text:s/>CV – wersja polska</text:h>
      <text:p text:style-name="Text_20_body"><text:span text:style-name="Strong_20_Emphasis">Imię i nazwisko:</text:span><text:line-break/>Zdanowski Patryk</text:p>
      <text:p text:style-name="Text_20_body"><text:span text:style-name="Strong_20_Emphasis">Telefon:</text:span><text:line-break/>213 769 420</text:p>
      <text:p text:style-name="Text_20_body"><text:span text:style-name="Strong_20_Emphasis">E-mail:</text:span></text:p>
      <text:p text:style-name="Text_20_body"><text:span text:style-name="Strong_20_Emphasis">Adres:</text:span><text:line-break/>Kraśnik</text:p>
      <text:p text:style-name="Horizontal_20_Line"/>
      <text:h text:style-name="Heading_20_3" text:outline-level="3">? Wykształcenie</text:h>
      <text:p text:style-name="Text_20_body">Uczeń Zespół Szkół Centrum Kształcenia Rolniczego w Potoczku<text:line-break/>Kierunek: Technik Mechanizacji Rrolnictwa I Agrotroniki<text:line-break/>Okres nauki: 2023 – obecnie</text:p>
      <text:p text:style-name="Horizontal_20_Line"/>
      <text:h text:style-name="Heading_20_3" text:outline-level="3">Doświadczenie</text:h>
      <text:p text:style-name="Text_20_body">Praktyki szkolne / pomoc w gospodarstwie<text:line-break/>[rok]</text:p>
      <text:list xml:id="list7404101079463329823" text:style-name="L1">
        <text:list-item>
          <text:p text:style-name="P7">wykonywanie podstawowych prac </text:p>
        </text:list-item>
        <text:list-item>
          <text:p text:style-name="P7">obsługa narzędzi </text:p>
        </text:list-item>
        <text:list-item>
          <text:p text:style-name="P1">współpraca w zespole </text:p>
        </text:list-item>
      </text:list>
      <text:p text:style-name="Horizontal_20_Line"/>
      <text:h text:style-name="Heading_20_3" text:outline-level="3">Umiejętności</text:h>
      <text:list xml:id="list3425549109000469408" text:style-name="L2">
        <text:list-item>
          <text:p text:style-name="P8">podstawowa obsługa komputera </text:p>
        </text:list-item>
        <text:list-item>
          <text:p text:style-name="P8">odpowiedzialność i punktualność </text:p>
        </text:list-item>
        <text:list-item>
          <text:p text:style-name="P2">chęć do nauki </text:p>
        </text:list-item>
      </text:list>
      <text:p text:style-name="Text_20_body"/>
      <text:p text:style-name="Horizontal_20_Line"/>
      <text:h text:style-name="Heading_20_3" text:outline-level="3">Języki</text:h>
      <text:list xml:id="list3471509565846968816" text:style-name="L3">
        <text:list-item>
          <text:p text:style-name="P9">polski – ojczysty </text:p>
        </text:list-item>
        <text:list-item>
          <text:p text:style-name="P3">angielski – podstawowy </text:p>
        </text:list-item>
      </text:list>
      <text:p text:style-name="Horizontal_20_Line"/>
      <text:h text:style-name="Heading_20_3" text:outline-level="3"><text:soft-page-break/>Zainteresowania</text:h>
      <text:p text:style-name="Text_20_body">motoryzacja, rolnictwo, sport, nowe technologie</text:p>
      <text:h text:style-name="Heading_20_2" text:outline-level="2"><text:s/>CV – English Version</text:h>
      <text:p text:style-name="Text_20_body"><text:span text:style-name="Strong_20_Emphasis">Full Name:</text:span><text:line-break/>Zdanowski Patryk</text:p>
      <text:p text:style-name="Text_20_body"><text:span text:style-name="Strong_20_Emphasis">Phone:</text:span><text:line-break/>213 769 420</text:p>
      <text:p text:style-name="Text_20_body"><text:span text:style-name="Strong_20_Emphasis">Email:</text:span><text:line-break/>[add your email]</text:p>
      <text:p text:style-name="Text_20_body"><text:span text:style-name="Strong_20_Emphasis">Address:</text:span><text:line-break/>Kraśnik</text:p>
      <text:h text:style-name="Heading_20_3" text:outline-level="3">? Education</text:h>
      <text:p text:style-name="Text_20_body">Student at Zespół Szkół Centrum Kształcenia Rolniczego w Potoczku<text:line-break/>Field of study: Agricultural Mechanization and Agrotronics Technician<text:line-break/>Period: 2023 – present</text:p>
      <text:p text:style-name="Horizontal_20_Line"/>
      <text:h text:style-name="Heading_20_3" text:outline-level="3">Experience</text:h>
      <text:p text:style-name="Text_20_body">School internship / farm work<text:line-break/>[year]</text:p>
      <text:list xml:id="list5424018970948485748" text:style-name="L4">
        <text:list-item>
          <text:p text:style-name="P10">performing basic tasks </text:p>
        </text:list-item>
        <text:list-item>
          <text:p text:style-name="P10">operating tools </text:p>
        </text:list-item>
        <text:list-item>
          <text:p text:style-name="P4">teamwork</text:p>
        </text:list-item>
      </text:list>
      <text:p text:style-name="Horizontal_20_Line"/>
      <text:h text:style-name="Heading_20_3" text:outline-level="3">Skills</text:h>
      <text:list xml:id="list1131771127577181002" text:style-name="L5">
        <text:list-item>
          <text:p text:style-name="P11">basic computer skills </text:p>
        </text:list-item>
        <text:list-item>
          <text:p text:style-name="P11">responsibility and punctuality </text:p>
        </text:list-item>
        <text:list-item>
          <text:p text:style-name="P5">willingness to learn </text:p>
        </text:list-item>
      </text:list>
      <text:p text:style-name="Horizontal_20_Line"/>
      <text:h text:style-name="Heading_20_3" text:outline-level="3">Languages</text:h>
      <text:list xml:id="list5223440246162026686" text:style-name="L6">
        <text:list-item>
          <text:p text:style-name="P12">Polish – native </text:p>
        </text:list-item>
        <text:list-item>
          <text:p text:style-name="P6">English – basic </text:p>
        </text:list-item>
      </text:list>
      <text:p text:style-name="Horizontal_20_Line"/>
      <text:h text:style-name="Heading_20_3" text:outline-level="3"><text:soft-page-break/>Interests</text:h>
      <text:p text:style-name="Text_20_body">automotive, agriculture, sports, new technologies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SimSun" style:font-size-asian="18pt" style:font-weight-asian="bold" style:font-name-complex="Lucida Sans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154in double #808080" text:number-lines="false" text:line-number="0" style:join-border="false"/>
      <style:text-properties fo:font-size="6pt" style:font-size-asian="6pt" style:font-size-complex="6pt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Times New Roman" fo:font-size="14pt" fo:font-weight="bold" style:font-name-asian="SimSun" style:font-size-asian="14pt" style:font-weight-asian="bold" style:font-name-complex="Lucida Sans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5-01T12:28:01.31</meta:creation-date>
    <dc:date>2026-05-01T12:36:31.89</dc:date>
    <meta:editing-duration>PT4M19S</meta:editing-duration>
    <meta:editing-cycles>2</meta:editing-cycles>
    <meta:generator>OpenOffice/4.1.13$Win32 OpenOffice.org_project/4113m1$Build-9810</meta:generator>
    <meta:document-statistic meta:table-count="0" meta:image-count="0" meta:object-count="0" meta:page-count="3" meta:paragraph-count="42" meta:word-count="169" meta:character-count="1137"/>
  </office:meta>
</office:document-meta>
</file>