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6"/>
    <style:style style:name="P2" style:family="paragraph" style:parent-style-name="Text_20_body" style:list-style-name="L7"/>
    <style:style style:name="P3" style:family="paragraph" style:parent-style-name="Text_20_body" style:list-style-name="L10"/>
    <style:style style:name="P4" style:family="paragraph" style:parent-style-name="Text_20_body" style:list-style-name="L10">
      <style:text-properties fo:language="pl" fo:country="PL"/>
    </style:style>
    <style:style style:name="P5" style:family="paragraph" style:parent-style-name="Text_20_body" style:list-style-name="L11"/>
    <style:style style:name="P6" style:family="paragraph" style:parent-style-name="Text_20_body" style:list-style-name="L12"/>
    <style:style style:name="P7" style:family="paragraph" style:parent-style-name="Text_20_body" style:list-style-name="L6">
      <style:paragraph-properties fo:margin-top="0in" fo:margin-bottom="0in"/>
    </style:style>
    <style:style style:name="P8" style:family="paragraph" style:parent-style-name="Text_20_body" style:list-style-name="L7">
      <style:paragraph-properties fo:margin-top="0in" fo:margin-bottom="0in"/>
    </style:style>
    <style:style style:name="P9" style:family="paragraph" style:parent-style-name="Text_20_body" style:list-style-name="L8">
      <style:paragraph-properties fo:margin-top="0in" fo:margin-bottom="0in"/>
    </style:style>
    <style:style style:name="P10" style:family="paragraph" style:parent-style-name="Text_20_body" style:list-style-name="L10">
      <style:paragraph-properties fo:margin-top="0in" fo:margin-bottom="0in"/>
    </style:style>
    <style:style style:name="P11" style:family="paragraph" style:parent-style-name="Text_20_body" style:list-style-name="L11">
      <style:paragraph-properties fo:margin-top="0in" fo:margin-bottom="0in"/>
    </style:style>
    <style:style style:name="P12" style:family="paragraph" style:parent-style-name="Text_20_body" style:list-style-name="L12">
      <style:paragraph-properties fo:margin-top="0in" fo:margin-bottom="0in"/>
    </style:style>
    <style:style style:name="T1" style:family="text">
      <style:text-properties fo:language="pl" fo:country="PL"/>
    </style:style>
    <text:list-style style:name="L1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9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10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11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12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list xml:id="list6826622287214797453" text:style-name="L8">
        <text:list-header>
          <text:p text:style-name="P9"/>
        </text:list-header>
      </text:list>
      <text:list xml:id="list322697297304927886" text:style-name="L10">
        <text:list-item>
          <text:p text:style-name="P3"><text:span text:style-name="Strong_20_Emphasis">Dane osobowe<text:line-break/></text:span><text:span text:style-name="Strong_20_Emphasis"><text:span text:style-name="T1">Szymon Wiśniewski</text:span></text:span></text:p>
        </text:list-item>
        <text:list-item>
          <text:p text:style-name="P3">tel <text:span text:style-name="T1">605272225</text:span></text:p>
        </text:list-item>
        <text:list-item>
          <text:p text:style-name="P3"><text:span text:style-name="T1">Adres: Polichna 15</text:span></text:p>
        </text:list-item>
        <text:list-item>
          <text:p text:style-name="P3"><text:span text:style-name="T1">E-mail: </text:span><text:a xlink:type="simple" xlink:href="mailto:szymonwisniewski1907@gmail" text:style-name="Internet_20_link" text:visited-style-name="Visited_20_Internet_20_Link">szymonwisniewski1907@gmail</text:a><text:span text:style-name="T1">,com </text:span></text:p>
        </text:list-item>
        <text:list-item>
          <text:p text:style-name="P3"><text:span text:style-name="Strong_20_Emphasis">Profil zawodowy</text:span><text:line-break/>Uczeń technikum o kierunku <text:span text:style-name="T1">mechanizacji rolnictwa i agrotroniki </text:span>. Sumienny, chętny do nauki i zdobywania doświadczenia zawodowego.</text:p>
        </text:list-item>
        <text:list-item>
          <text:p text:style-name="P3"><text:span text:style-name="Strong_20_Emphasis">Wykształcenie</text:span><text:line-break/>Technikum <text:span text:style-name="T1">Mechanizacj</text:span>i <text:span text:style-name="T1">rolnictwa i agrotro</text:span>niki </text:p>
        </text:list-item>
        <text:list-item>
          <text:p text:style-name="P3"><text:span text:style-name="Strong_20_Emphasis">Umiejętności</text:span></text:p>
        </text:list-item>
        <text:list-item>
          <text:p text:style-name="P10">Czytanie schematów technicznych </text:p>
        </text:list-item>
        <text:list-item>
          <text:p text:style-name="P10">Obsługa narzędzi i urządzeń warsztatowych </text:p>
        </text:list-item>
        <text:list-item>
          <text:p text:style-name="P3">Prace manualne i techniczne </text:p>
          <text:p text:style-name="P3"><text:span text:style-name="Strong_20_Emphasis">Doświadczenie / Praktyki</text:span><text:line-break/>Praktyki szkolne – <text:s/><text:span text:style-name="T1">warsztaty samochodowe, gospodrastwa </text:span></text:p>
        </text:list-item>
        <text:list-item>
          <text:p text:style-name="P10">Pomoc przy instalacjach elektrycznych </text:p>
        </text:list-item>
        <text:list-item>
          <text:p text:style-name="P3">Montaż i konserwacja urządzeń </text:p>
          <text:p text:style-name="P3"><text:span text:style-name="Strong_20_Emphasis">Uprawnienia</text:span></text:p>
        </text:list-item>
        <text:list-item>
          <text:p text:style-name="P10">Prawo jazdy kat. B </text:p>
        </text:list-item>
        <text:list-item>
          <text:p text:style-name="P10"><text:span text:style-name="Strong_20_Emphasis">Prawo jazdy kat. T (ciągni</text:span></text:p>
        </text:list-item>
        <text:list-item>
          <text:p text:style-name="P10">k rolniczy) </text:p>
        </text:list-item>
        <text:list-item>
          <text:p text:style-name="P4">kurs spawacza TIG i MAG</text:p>
          <text:p text:style-name="P3"><text:span text:style-name="Strong_20_Emphasis">Języki obce</text:span></text:p>
        </text:list-item>
        <text:list-item>
          <text:p text:style-name="P3">Angielski – podstawowy / komunikatywny </text:p>
          <text:p text:style-name="P3"><text:span text:style-name="Strong_20_Emphasis">Zainteresowania</text:span></text:p>
        </text:list-item>
        <text:list-item>
          <text:p text:style-name="P10">Motoryzacja </text:p>
        </text:list-item>
        <text:list-item>
          <text:p text:style-name="P10">Elektrotechnika </text:p>
        </text:list-item>
        <text:list-item>
          <text:p text:style-name="P10"><text:span text:style-name="Strong_20_Emphasis">Nowe technologie 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none" fo:country="non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none" fo:country="none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5-01T12:28:34.51</meta:creation-date>
    <meta:document-statistic meta:table-count="0" meta:image-count="0" meta:object-count="0" meta:page-count="1" meta:paragraph-count="24" meta:word-count="119" meta:character-count="795"/>
    <dc:date>2026-05-01T12:39:16.20</dc:date>
    <meta:editing-duration>PT10M46S</meta:editing-duration>
    <meta:editing-cycles>1</meta:editing-cycles>
    <meta:generator>OpenOffice/4.1.13$Win32 OpenOffice.org_project/4113m1$Build-9810</meta:generator>
  </office:meta>
</office:document-meta>
</file>