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1">
      <style:paragraph-properties fo:margin-top="0in" fo:margin-bottom="0in"/>
    </style:style>
    <style:style style:name="P8" style:family="paragraph" style:parent-style-name="Text_20_body" style:list-style-name="L2">
      <style:paragraph-properties fo:margin-top="0in" fo:margin-bottom="0in"/>
    </style:style>
    <style:style style:name="P9" style:family="paragraph" style:parent-style-name="Text_20_body" style:list-style-name="L3">
      <style:paragraph-properties fo:margin-top="0in" fo:margin-bottom="0in"/>
    </style:style>
    <style:style style:name="P10" style:family="paragraph" style:parent-style-name="Text_20_body" style:list-style-name="L4">
      <style:paragraph-properties fo:margin-top="0in" fo:margin-bottom="0in"/>
    </style:style>
    <style:style style:name="P11" style:family="paragraph" style:parent-style-name="Text_20_body" style:list-style-name="L5">
      <style:paragraph-properties fo:margin-top="0in" fo:margin-bottom="0in"/>
    </style:style>
    <style:style style:name="P12" style:family="paragraph" style:parent-style-name="Text_20_body" style:list-style-name="L6">
      <style:paragraph-properties fo:margin-top="0in" fo:margin-bottom="0in"/>
    </style:style>
    <text:list-style style:name="L1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s/>CV – wersja polska</text:h>
      <text:p text:style-name="Text_20_body"><text:span text:style-name="Strong_20_Emphasis">Imię i nazwisko:</text:span><text:line-break/>Brodowski Błażej</text:p>
      <text:p text:style-name="Text_20_body"><text:span text:style-name="Strong_20_Emphasis">Telefon:</text:span><text:line-break/>321 321 312</text:p>
      <text:p text:style-name="Text_20_body"><text:span text:style-name="Strong_20_Emphasis">E-mail:</text:span></text:p>
      <text:p text:style-name="Text_20_body"><text:span text:style-name="Strong_20_Emphasis">Adres:</text:span><text:line-break/>Branewka</text:p>
      <text:p text:style-name="Horizontal_20_Line"/>
      <text:h text:style-name="Heading_20_3" text:outline-level="3">? Wykształcenie</text:h>
      <text:p text:style-name="Text_20_body">Uczeń Zespół Szkół Centrum Kształcenia Rolniczego w Potoczku<text:line-break/>Kierunek: Technik Mechanizacji Rrolnictwa I Agrotroniki<text:line-break/>Okres nauki: 2023 – obecnie</text:p>
      <text:p text:style-name="Horizontal_20_Line"/>
      <text:h text:style-name="Heading_20_3" text:outline-level="3">Doświadczenie</text:h>
      <text:p text:style-name="Text_20_body">Praktyki szkolne / pomoc w gospodarstwie<text:line-break/>[rok]</text:p>
      <text:list xml:id="list3537910526249654764" text:style-name="L1">
        <text:list-item>
          <text:p text:style-name="P7">wykonywanie podstawowych prac </text:p>
        </text:list-item>
        <text:list-item>
          <text:p text:style-name="P7">obsługa narzędzi </text:p>
        </text:list-item>
        <text:list-item>
          <text:p text:style-name="P1">współpraca w zespole </text:p>
        </text:list-item>
      </text:list>
      <text:p text:style-name="Horizontal_20_Line"/>
      <text:h text:style-name="Heading_20_3" text:outline-level="3">Umiejętności</text:h>
      <text:list xml:id="list7907463535290465231" text:style-name="L2">
        <text:list-item>
          <text:p text:style-name="P8">podstawowa obsługa komputera </text:p>
        </text:list-item>
        <text:list-item>
          <text:p text:style-name="P8">odpowiedzialność i punktualność </text:p>
        </text:list-item>
        <text:list-item>
          <text:p text:style-name="P2">chęć do nauki </text:p>
        </text:list-item>
      </text:list>
      <text:p text:style-name="Horizontal_20_Line"/>
      <text:h text:style-name="Heading_20_3" text:outline-level="3">Języki</text:h>
      <text:list xml:id="list165643268049373267" text:style-name="L3">
        <text:list-item>
          <text:p text:style-name="P9">polski – ojczysty </text:p>
        </text:list-item>
        <text:list-item>
          <text:p text:style-name="P3">angielski – podstawowy </text:p>
        </text:list-item>
      </text:list>
      <text:p text:style-name="Horizontal_20_Line"/>
      <text:h text:style-name="Heading_20_3" text:outline-level="3">Zainteresowania</text:h>
      <text:p text:style-name="Text_20_body">motoryzacja, rolnictwo, sport, nowe technologie</text:p>
      <text:h text:style-name="Heading_20_2" text:outline-level="2"><text:soft-page-break/><text:s/>CV – English Version</text:h>
      <text:p text:style-name="Text_20_body"><text:span text:style-name="Strong_20_Emphasis">Full Name:</text:span><text:line-break/>Błażej Brodowski</text:p>
      <text:p text:style-name="Text_20_body"><text:span text:style-name="Strong_20_Emphasis">Phone:</text:span><text:line-break/>321 321 312</text:p>
      <text:p text:style-name="Text_20_body"><text:span text:style-name="Strong_20_Emphasis">Email:</text:span><text:line-break/>[add your email]</text:p>
      <text:p text:style-name="Text_20_body"><text:span text:style-name="Strong_20_Emphasis">Address:</text:span><text:line-break/>Branewka</text:p>
      <text:p text:style-name="Horizontal_20_Line"/>
      <text:h text:style-name="Heading_20_3" text:outline-level="3">? Education</text:h>
      <text:p text:style-name="Text_20_body">Student at Zespół Szkół Centrum Kształcenia Rolniczego w Potoczku<text:line-break/>Field of study: Agricultural Mechanization and Agrotronics Technician<text:line-break/>Period: 2023 – present</text:p>
      <text:p text:style-name="Horizontal_20_Line"/>
      <text:h text:style-name="Heading_20_3" text:outline-level="3">Experience</text:h>
      <text:p text:style-name="Text_20_body">School internship / farm work<text:line-break/>[year]</text:p>
      <text:list xml:id="list2635606442722145327" text:style-name="L4">
        <text:list-item>
          <text:p text:style-name="P10">performing basic tasks </text:p>
        </text:list-item>
        <text:list-item>
          <text:p text:style-name="P10">operating tools </text:p>
        </text:list-item>
        <text:list-item>
          <text:p text:style-name="P4">teamwork </text:p>
        </text:list-item>
      </text:list>
      <text:p text:style-name="Horizontal_20_Line"/>
      <text:h text:style-name="Heading_20_3" text:outline-level="3">Skills</text:h>
      <text:list xml:id="list652028928919079851" text:style-name="L5">
        <text:list-item>
          <text:p text:style-name="P11">basic computer skills </text:p>
        </text:list-item>
        <text:list-item>
          <text:p text:style-name="P11">responsibility and punctuality </text:p>
        </text:list-item>
        <text:list-item>
          <text:p text:style-name="P5">willingness to learn </text:p>
        </text:list-item>
      </text:list>
      <text:p text:style-name="Horizontal_20_Line"/>
      <text:h text:style-name="Heading_20_3" text:outline-level="3">Languages</text:h>
      <text:list xml:id="list2680448755449715075" text:style-name="L6">
        <text:list-item>
          <text:p text:style-name="P12">Polish – native </text:p>
        </text:list-item>
        <text:list-item>
          <text:p text:style-name="P6">English – basic </text:p>
        </text:list-item>
      </text:list>
      <text:p text:style-name="Horizontal_20_Line"/>
      <text:h text:style-name="Heading_20_3" text:outline-level="3">Interests</text:h>
      <text:p text:style-name="Text_20_body">automotive, agriculture, sports, new technologies</text:p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Lucida Sans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154in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Lucida Sans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5-01T12:28:01.31</meta:creation-date>
    <meta:document-statistic meta:table-count="0" meta:image-count="0" meta:object-count="0" meta:page-count="3" meta:paragraph-count="42" meta:word-count="169" meta:character-count="1140"/>
    <dc:date>2026-05-01T12:32:01.93</dc:date>
    <meta:editing-duration>PT4M2S</meta:editing-duration>
    <meta:editing-cycles>1</meta:editing-cycles>
    <meta:generator>OpenOffice/4.1.13$Win32 OpenOffice.org_project/4113m1$Build-9810</meta:generator>
  </office:meta>
</office:document-meta>
</file>