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Arial Black" svg:font-family="Arial Black" style:font-family-generic="swiss" style:font-pitch="variable" svg:panose-1="2 11 10 4 2 1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ytuł" style:master-page-name="MP0" style:family="paragraph">
      <style:paragraph-properties fo:break-before="page" fo:text-align="center"/>
      <style:text-properties style:font-name="Arial" style:font-name-complex="Arial" fo:color="#FF0000" fo:font-size="17pt" style:font-size-asian="17pt" style:font-size-complex="17pt"/>
    </style:style>
    <style:style style:name="P2" style:parent-style-name="Podtytuł" style:family="paragraph">
      <style:paragraph-properties fo:text-align="justify"/>
    </style:style>
    <style:style style:name="T3" style:parent-style-name="Domyślnaczcionkaakapitu" style:family="text">
      <style:text-properties fo:font-weight="bold" style:font-weight-asian="bold" style:font-weight-complex="bold" fo:font-style="normal" style:font-style-asian="normal" style:font-style-complex="normal" fo:color="#FF0000" fo:font-size="17pt" style:font-size-asian="17pt" style:font-size-complex="17pt"/>
    </style:style>
    <style:style style:name="P4" style:parent-style-name="Tytuł" style:family="paragraph">
      <style:paragraph-properties fo:text-align="justify"/>
      <style:text-properties style:font-name="Arial" style:font-name-complex="Arial" fo:color="#FF0000" fo:font-size="17pt" style:font-size-asian="17pt" style:font-size-complex="17pt"/>
    </style:style>
    <style:style style:name="P5" style:parent-style-name="Textbody" style:family="paragraph">
      <style:paragraph-properties fo:text-align="justify"/>
      <style:text-properties style:font-name="Arial" style:font-name-complex="Arial" fo:font-weight="bold" style:font-weight-asian="bold" style:font-weight-complex="bold" fo:color="#FF0000" fo:font-size="17pt" style:font-size-asian="17pt" style:font-size-complex="17pt"/>
    </style:style>
    <style:style style:name="P6" style:parent-style-name="Standard" style:family="paragraph">
      <style:paragraph-properties fo:text-align="justify"/>
      <style:text-properties style:font-name="Arial Black" style:font-name-complex="Arial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8" style:parent-style-name="Standard" style:family="paragraph">
      <style:paragraph-properties fo:text-align="justify" fo:margin-bottom="0in" fo:line-height="100%"/>
    </style:style>
    <style:style style:name="T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0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1" style:parent-style-name="Standard" style:family="paragraph">
      <style:paragraph-properties fo:text-align="justify" fo:margin-bottom="0in" fo:line-height="100%"/>
    </style:style>
    <style:style style:name="T12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3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14" style:parent-style-name="Standard" style:family="paragraph">
      <style:paragraph-properties fo:text-align="justify" fo:margin-bottom="0in" fo:line-height="100%"/>
    </style:style>
    <style:style style:name="T15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16" style:parent-style-name="Standard" style:family="paragraph">
      <style:paragraph-properties fo:text-align="justify" fo:margin-bottom="0in" fo:line-height="100%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Standard" style:family="paragraph">
      <style:paragraph-properties fo:text-align="justify" fo:margin-bottom="0in" fo:line-height="100%"/>
    </style:style>
    <style:style style:name="T21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4" style:parent-style-name="Standard" style:family="paragraph">
      <style:paragraph-properties fo:text-align="justify" fo:margin-bottom="0in" fo:line-height="100%"/>
    </style:style>
    <style:style style:name="T25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26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2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" style:parent-style-name="Standard" style:family="paragraph">
      <style:paragraph-properties fo:text-align="justify" fo:margin-bottom="0in" fo:line-height="100%"/>
    </style:style>
    <style:style style:name="T30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31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2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33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35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36" style:parent-style-name="Standard" style:family="paragraph">
      <style:paragraph-properties fo:text-align="justify" fo:margin-bottom="0in" fo:line-height="100%"/>
    </style:style>
    <style:style style:name="T37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38" style:parent-style-name="Domyślnaczcionkaakapitu" style:family="text">
      <style:text-properties style:font-name="Arial" fo:font-weight="bold" style:font-weight-asian="bold" fo:color="#000000"/>
    </style:style>
    <style:style style:name="T39" style:parent-style-name="Domyślnaczcionkaakapitu" style:family="text">
      <style:text-properties style:font-name="Arial" fo:font-weight="bold" style:font-weight-asian="bold" fo:color="#000000" fo:font-size="12pt" style:font-size-asian="12pt" style:font-size-complex="12pt"/>
    </style:style>
    <style:style style:name="T40" style:parent-style-name="Domyślnaczcionkaakapitu" style:family="text">
      <style:text-properties style:font-name="Arial" fo:color="#000000" fo:font-size="12pt" style:font-size-asian="12pt" style:font-size-complex="12pt"/>
    </style:style>
    <style:style style:name="P41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42" style:parent-style-name="Standard" style:family="paragraph">
      <style:paragraph-properties fo:text-align="justify"/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43" style:parent-style-name="Standard" style:family="paragraph">
      <style:paragraph-properties fo:text-align="justify" fo:line-height="100%"/>
    </style:style>
    <style:style style:name="T44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4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46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47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4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49" style:parent-style-name="Standard" style:family="paragraph">
      <style:paragraph-properties fo:text-align="justify" fo:line-height="100%"/>
    </style:style>
    <style:style style:name="T50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1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52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53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5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5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56" style:parent-style-name="Standard" style:family="paragraph">
      <style:paragraph-properties fo:text-align="justify"/>
    </style:style>
    <style:style style:name="T57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5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59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6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61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2" style:parent-style-name="Domyślnaczcionkaakapitu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64" style:parent-style-name="Standard" style:family="paragraph">
      <style:paragraph-properties fo:text-align="justify"/>
      <style:text-properties style:font-name="Arial" style:font-name-complex="Arial" fo:color="#00A933" fo:font-size="12pt" style:font-size-asian="12pt" style:font-size-complex="12pt"/>
    </style:style>
    <style:style style:name="P65" style:parent-style-name="Standard" style:family="paragraph">
      <style:paragraph-properties fo:text-align="justify"/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66" style:parent-style-name="Standard" style:family="paragraph">
      <style:paragraph-properties fo:text-align="justify"/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67" style:parent-style-name="Standard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68" style:parent-style-name="Standard" style:family="paragraph">
      <style:paragraph-properties fo:text-align="justify"/>
      <style:text-properties style:font-name="Arial" style:font-name-complex="Arial" fo:color="#C9211E" fo:font-size="12pt" style:font-size-asian="12pt" style:font-size-complex="12pt"/>
    </style:style>
    <style:style style:name="P69" style:parent-style-name="Standard" style:family="paragraph">
      <style:paragraph-properties fo:text-align="justify"/>
      <style:text-properties style:font-name="Arial" style:font-name-complex="Arial" fo:color="#C9211E" fo:font-size="12pt" style:font-size-asian="12pt" style:font-size-complex="12pt"/>
    </style:style>
    <style:style style:name="P70" style:parent-style-name="Standard" style:family="paragraph">
      <style:paragraph-properties fo:text-align="justify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71" style:parent-style-name="Standard" style:family="paragraph">
      <style:paragraph-properties fo:text-align="justify"/>
    </style:style>
    <style:style style:name="T72" style:parent-style-name="Domyślnaczcionkaakapitu" style:family="text"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73" style:parent-style-name="Standard" style:family="paragraph">
      <style:paragraph-properties style:line-height-at-least="0in"/>
    </style:style>
    <style:style style:name="T7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76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7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7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79" style:parent-style-name="Standard" style:family="paragraph">
      <style:paragraph-properties style:line-height-at-least="0in"/>
    </style:style>
    <style:style style:name="T80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1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82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3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8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86" style:parent-style-name="Standard" style:family="paragraph">
      <style:paragraph-properties fo:text-align="justify"/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87" style:parent-style-name="Standard" style:family="paragraph">
      <style:paragraph-properties fo:text-align="justify"/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88" style:parent-style-name="Standard" style:family="paragraph">
      <style:paragraph-properties fo:text-align="justify" fo:margin-bottom="0in" fo:line-height="100%"/>
    </style:style>
    <style:style style:name="T8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91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9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93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95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96" style:parent-style-name="Standard" style:family="paragraph">
      <style:paragraph-properties fo:text-align="justify" fo:margin-bottom="0in" fo:line-height="100%"/>
    </style:style>
    <style:style style:name="T97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99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100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101" style:parent-style-name="Standard" style:family="paragraph">
      <style:paragraph-properties fo:text-align="justify" fo:margin-bottom="0in" fo:line-height="100%"/>
    </style:style>
    <style:style style:name="T102" style:parent-style-name="Domyślnaczcionkaakapitu" style:family="text"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103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4" style:parent-style-name="Standard" style:family="paragraph">
      <style:paragraph-properties fo:text-align="justify" fo:margin-bottom="0in" fo:line-height="100%"/>
    </style:style>
    <style:style style:name="T105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6" style:parent-style-name="Standard" style:family="paragraph">
      <style:paragraph-properties fo:text-align="justify" fo:margin-bottom="0in" fo:line-height="100%"/>
    </style:style>
    <style:style style:name="T107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08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9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110" style:parent-style-name="Standard" style:family="paragraph">
      <style:paragraph-properties fo:text-align="justify" fo:margin-bottom="0in" fo:line-height="100%"/>
    </style:style>
    <style:style style:name="T111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13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4" style:parent-style-name="Domyślnaczcionkaakapitu" style:family="text">
      <style:text-properties style:font-name="Arial" style:font-name-complex="Arial" fo:font-weight="bold" style:font-weight-asian="bold" style:font-weight-complex="bold" fo:color="#C9211E" fo:font-size="12pt" style:font-size-asian="12pt" style:font-size-complex="12pt"/>
    </style:style>
    <style:style style:name="T115" style:parent-style-name="Domyślnaczcionkaakapitu" style:family="text">
      <style:text-properties style:font-name="Arial" style:font-name-complex="Arial" fo:color="#C9211E" fo:font-size="12pt" style:font-size-asian="12pt" style:font-size-complex="12pt"/>
    </style:style>
    <style:style style:name="P116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117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118" style:parent-style-name="Standard" style:family="paragraph">
      <style:paragraph-properties fo:text-align="justify" fo:margin-bottom="0in" fo:line-height="100%"/>
    </style:style>
    <style:style style:name="T119" style:parent-style-name="Domyślnaczcionkaakapitu" style:family="text"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T120" style:parent-style-name="Domyślnaczcionkaakapitu" style:family="text">
      <style:text-properties style:font-name="Arial" style:font-name-complex="Arial" fo:color="#FF0000" fo:font-size="12pt" style:font-size-asian="12pt" style:font-size-complex="12pt"/>
    </style:style>
    <style:style style:name="P121" style:parent-style-name="Standard" style:family="paragraph">
      <style:paragraph-properties fo:text-align="justify" fo:margin-bottom="0in" fo:line-height="100%"/>
      <style:text-properties style:font-name="Arial" style:font-name-complex="Arial" fo:color="#C9211E" fo:font-size="12pt" style:font-size-asian="12pt" style:font-size-complex="12pt"/>
    </style:style>
    <style:style style:name="P122" style:parent-style-name="Standard" style:family="paragraph">
      <style:paragraph-properties fo:text-align="justify" fo:margin-bottom="0in" fo:line-height="100%"/>
    </style:style>
    <style:style style:name="T123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12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25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126" style:parent-style-name="Standard" style:family="paragraph">
      <style:paragraph-properties fo:text-align="justify" fo:margin-bottom="0in" fo:line-height="100%"/>
    </style:style>
    <style:style style:name="T127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12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29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13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31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132" style:parent-style-name="Standard" style:family="paragraph">
      <style:paragraph-properties fo:text-align="justify" fo:margin-bottom="0in" fo:line-height="100%"/>
    </style:style>
    <style:style style:name="T133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35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6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37" style:parent-style-name="Standard" style:family="paragraph">
      <style:paragraph-properties fo:text-align="justify" fo:margin-bottom="0in" fo:line-height="100%"/>
      <style:text-properties style:font-name="Arial" style:font-name-complex="Arial" fo:color="#C9211E" fo:font-size="12pt" style:font-size-asian="12pt" style:font-size-complex="12pt"/>
    </style:style>
    <style:style style:name="P138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139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140" style:parent-style-name="Standard" style:family="paragraph">
      <style:paragraph-properties fo:text-align="justify" fo:margin-bottom="0in" fo:line-height="100%"/>
    </style:style>
    <style:style style:name="T141" style:parent-style-name="Domyślnaczcionkaakapitu" style:family="text"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142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C9211E" fo:font-size="12pt" style:font-size-asian="12pt" style:font-size-complex="12pt"/>
    </style:style>
    <style:style style:name="P143" style:parent-style-name="Standard" style:family="paragraph">
      <style:paragraph-properties fo:text-align="justify" fo:margin-bottom="0in" fo:line-height="100%"/>
    </style:style>
    <style:style style:name="T144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145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6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47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4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4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51" style:parent-style-name="Standard" style:family="paragraph">
      <style:paragraph-properties fo:text-align="justify" fo:margin-bottom="0in" fo:line-height="100%"/>
    </style:style>
    <style:style style:name="T152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3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5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56" style:parent-style-name="Standard" style:family="paragraph">
      <style:paragraph-properties fo:text-align="justify" fo:margin-bottom="0in" fo:line-height="100%"/>
    </style:style>
    <style:style style:name="T157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5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60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FF0000" fo:font-size="12pt" style:font-size-asian="12pt" style:font-size-complex="12pt"/>
    </style:style>
    <style:style style:name="P161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00A933" fo:font-size="12pt" style:font-size-asian="12pt" style:font-size-complex="12pt"/>
    </style:style>
    <style:style style:name="P162" style:parent-style-name="Standard" style:family="paragraph">
      <style:paragraph-properties fo:text-align="justify" fo:margin-bottom="0in" fo:line-height="100%"/>
    </style:style>
    <style:style style:name="T163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P164" style:parent-style-name="Standard" style:family="paragraph">
      <style:paragraph-properties fo:text-align="justify" fo:margin-bottom="0in" fo:line-height="100%"/>
    </style:style>
    <style:style style:name="T16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66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167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68" style:parent-style-name="Standard" style:family="paragraph">
      <style:paragraph-properties fo:text-align="justify" fo:margin-bottom="0in" fo:line-height="100%"/>
    </style:style>
    <style:style style:name="T16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71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73" style:parent-style-name="Domyślnaczcionkaakapitu" style:family="text">
      <style:text-properties style:font-name="Arial" style:font-name-complex="Arial" fo:font-weight="bold" style:font-weight-asian="bold" fo:color="#000000" fo:font-size="12pt" style:font-size-asian="12pt" style:font-size-complex="12pt"/>
    </style:style>
    <style:style style:name="T17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75" style:parent-style-name="Standard" style:family="paragraph">
      <style:paragraph-properties fo:text-align="justify" fo:margin-bottom="0in" fo:line-height="100%"/>
    </style:style>
    <style:style style:name="T176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77" style:parent-style-name="Standard" style:family="paragraph">
      <style:paragraph-properties fo:text-align="justify" fo:margin-bottom="0in" fo:line-height="100%"/>
    </style:style>
    <style:style style:name="T17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7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0" style:parent-style-name="Standard" style:family="paragraph">
      <style:paragraph-properties fo:text-align="justify" fo:margin-bottom="0in" fo:line-height="100%"/>
    </style:style>
    <style:style style:name="T181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8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83" style:parent-style-name="Domyślnaczcionkaakapitu" style:family="text">
      <style:text-properties style:font-name="Arial" style:font-name-complex="Arial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8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8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86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7" style:parent-style-name="Standard" style:family="paragraph">
      <style:paragraph-properties fo:text-align="justify" fo:margin-bottom="0in" fo:line-height="100%"/>
    </style:style>
    <style:style style:name="T18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8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90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91" style:parent-style-name="Standard" style:family="paragraph">
      <style:paragraph-properties fo:text-align="justify" fo:margin-bottom="0in" fo:line-height="100%"/>
    </style:style>
    <style:style style:name="T19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93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4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195" style:parent-style-name="Standard" style:family="paragraph">
      <style:paragraph-properties fo:text-align="justify" fo:margin-bottom="0in" fo:line-height="100%"/>
    </style:style>
    <style:style style:name="T196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97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19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01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203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00A933" fo:font-size="12pt" style:font-size-asian="12pt" style:font-size-complex="12pt"/>
    </style:style>
    <style:style style:name="P204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000000" fo:font-size="12pt" style:font-size-asian="12pt" style:font-size-complex="12pt" fo:background-color="#FFFF00"/>
    </style:style>
    <style:style style:name="P205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FF0000" fo:font-size="12pt" style:font-size-asian="12pt" style:font-size-complex="12pt"/>
    </style:style>
    <style:style style:name="P206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FF4000" fo:font-size="12pt" style:font-size-asian="12pt" style:font-size-complex="12pt"/>
    </style:style>
    <style:style style:name="P207" style:parent-style-name="Standard" style:family="paragraph">
      <style:paragraph-properties fo:text-align="justify" fo:margin-bottom="0in" fo:line-height="100%"/>
    </style:style>
    <style:style style:name="T208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9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210" style:parent-style-name="Standard" style:family="paragraph">
      <style:paragraph-properties fo:text-align="justify" fo:margin-bottom="0in" fo:line-height="100%"/>
    </style:style>
    <style:style style:name="T211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213" style:parent-style-name="Standard" style:family="paragraph">
      <style:paragraph-properties fo:text-align="justify" fo:margin-bottom="0in" fo:line-height="100%"/>
      <style:text-properties style:font-name="Arial" style:font-name-complex="Arial" fo:color="#000000" fo:font-size="12pt" style:font-size-asian="12pt" style:font-size-complex="12pt"/>
    </style:style>
    <style:style style:name="P214" style:parent-style-name="Standard" style:family="paragraph">
      <style:paragraph-properties fo:text-align="justify" fo:margin-bottom="0in" fo:line-height="100%"/>
      <style:text-properties style:font-name="Arial" style:font-name-complex="Arial" fo:color="#FF0000" fo:font-size="12pt" style:font-size-asian="12pt" style:font-size-complex="12pt"/>
    </style:style>
    <style:style style:name="P215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FF0000" fo:font-size="12pt" style:font-size-asian="12pt" style:font-size-complex="12pt"/>
    </style:style>
    <style:style style:name="P216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style:font-weight-complex="bold" fo:color="#C9211E" fo:font-size="12pt" style:font-size-asian="12pt" style:font-size-complex="12pt"/>
    </style:style>
    <style:style style:name="P217" style:parent-style-name="Standard" style:family="paragraph">
      <style:paragraph-properties fo:text-align="justify" fo:margin-bottom="0in" fo:line-height="100%"/>
    </style:style>
    <style:style style:name="T218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9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20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1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2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23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2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226" style:parent-style-name="Standard" style:family="paragraph">
      <style:paragraph-properties fo:text-align="justify" fo:margin-bottom="0in" fo:line-height="100%"/>
    </style:style>
    <style:style style:name="T227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8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29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0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31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T232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233" style:parent-style-name="Standard" style:family="paragraph">
      <style:paragraph-properties fo:text-align="justify" fo:margin-bottom="0in" fo:line-height="100%"/>
    </style:style>
    <style:style style:name="T234" style:parent-style-name="Domyślnaczcionkaakapitu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5" style:parent-style-name="Domyślnaczcionkaakapitu" style:family="text">
      <style:text-properties style:font-name="Arial" style:font-name-complex="Arial" fo:color="#000000" fo:font-size="12pt" style:font-size-asian="12pt" style:font-size-complex="12pt"/>
    </style:style>
    <style:style style:name="P236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37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38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39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0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1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2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3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4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5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6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7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8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49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50" style:parent-style-name="Standard" style:family="paragraph">
      <style:paragraph-properties fo:text-align="justify" fo:margin-bottom="0in" fo:line-height="100%"/>
      <style:text-properties style:font-name="Arial" style:font-name-complex="Arial" fo:font-weight="bold" style:font-weight-asian="bold" fo:color="#000000" fo:font-size="9pt" style:font-size-asian="9pt" style:font-size-complex="9pt"/>
    </style:style>
    <style:style style:name="P251" style:parent-style-name="Standard" style:family="paragraph">
      <style:paragraph-properties fo:text-align="justify" fo:margin-bottom="0in" fo:line-height="100%"/>
    </style:style>
    <style:style style:name="T252" style:parent-style-name="Domyślnaczcionkaakapitu" style:family="text">
      <style:text-properties style:font-name="Arial" style:font-name-complex="Arial" fo:font-weight="bold" style:font-weight-asian="bold" fo:color="#000000" fo:font-size="9pt" style:font-size-asian="9pt" style:font-size-complex="9pt"/>
    </style:style>
  </office:automatic-styles>
  <office:body>
    <office:text text:use-soft-page-breaks="true">
      <text:p text:style-name="P1">Dane teleadresowe podmiotów:</text:p>
      <text:p text:style-name="P2"><text:span text:style-name="T3">- realizujących oddziaływania wobec osób stosujących przemoc</text:span></text:p>
      <text:p text:style-name="P4">- udzielających pomocy osobom doświadczającym przemocy</text:p>
      <text:p text:style-name="P5"/>
      <text:p text:style-name="P6">Powiat Kaliski:</text:p>
      <text:p text:style-name="P7">Powiatowe Centrum Pomocy Rodzinie w Kaliszu:</text:p>
      <text:p text:style-name="P8"><text:span text:style-name="T9">Plac Św. Józefa 5 <text:s/>62 – 800 Kalisz <text:s text:c="2"/></text:span><text:span text:style-name="T10">tel. 62 <text:s/>501 42 92</text:span></text:p>
      <text:p text:style-name="P11"><text:span text:style-name="T12">-radca prawny<text:s/></text:span><text:span text:style-name="T13">przyjmuje :czwartek godz.12.00–15 .00.</text:span></text:p>
      <text:p text:style-name="P14"><text:span text:style-name="T15">Terminy uzgadniane są w sekretariacie PCPR pok. <text:s/>nr 23</text:span></text:p>
      <text:p text:style-name="P16"><text:span text:style-name="T17"><text:s/>lub telefonicznie<text:s/></text:span><text:span text:style-name="T18">62 501 42 92,<text:s/></text:span><text:span text:style-name="T19"><text:s/>od poniedziałku <text:s text:c="3"/>do piątku w godz. 7.30 – 15.30</text:span></text:p>
      <text:p text:style-name="P20"><text:span text:style-name="T21">-<text:s/></text:span><text:span text:style-name="T22">psycholog</text:span><text:span text:style-name="T23">: od środy do piątku w godz. 7.30 – 14.30</text:span></text:p>
      <text:p text:style-name="P24"><text:span text:style-name="T25">Terminy uzgadniane są w PCPR pokój nr 40 lub w sekretariacie <text:s/>pok.nr 23 <text:s text:c="11"/>oraz <text:s/>telefonicznie: <text:s/></text:span><text:span text:style-name="T26">62 501 42 92</text:span><text:span text:style-name="T27">,<text:s/></text:span><text:span text:style-name="T28">62 501 42 97</text:span></text:p>
      <text:p text:style-name="P29"><text:span text:style-name="T30">-<text:s/></text:span><text:span text:style-name="T31">poradnictwo terapeutyczne, terapeuta uzależnień:</text:span><text:span text:style-name="T32"><text:s/>przyjmuje we wtorki i czwartki Terminy uzgadniane są telefonicznie</text:span><text:span text:style-name="T33">,</text:span><text:span text:style-name="T34"><text:s text:c="2"/></text:span><text:span text:style-name="T35">tel. 535 119 001</text:span></text:p>
      <text:p text:style-name="P36"><text:span text:style-name="T37">- Program korekcyjno<text:s/></text:span><text:span text:style-name="T38">–<text:s/></text:span><text:span text:style-name="T39">edukacyjny dla osób stosujących przemoc domową,<text:s/></text:span><text:span text:style-name="T40">realizowany w Gminnym Ośrodku Pomocy Społecznej w Koźminku</text:span></text:p>
      <text:p text:style-name="P41"/>
      <text:p text:style-name="P42">Gmina <text:s/>Blizanów:</text:p>
      <text:p text:style-name="P43"><text:span text:style-name="T44">Gminny Zespół Interdyscyplinarny ds. przeciwdziałania przemocy domowej,<text:s/></text:span><text:span text:style-name="T45">Blizanów Drugi 5A <text:s/>62 – 814 Blizanów<text:s/></text:span><text:span text:style-name="T46"><text:s/>tel. 62 751 10 33, <text:s text:c="42"/></text:span><text:span text:style-name="T47">e-mail:<text:s/></text:span><text:a xlink:href="mailto:gops@blizanow.ug.gov.pl" office:target-frame-name="_top" xlink:show="replace"><text:span text:style-name="T48">gops@blizanow.ug.gov.pl</text:span></text:a></text:p>
      <text:p text:style-name="P49"><text:span text:style-name="T50">Gminna Komisja Rozwiązywania Problemów Alkoholowych w Blizanowie</text:span><text:span text:style-name="T51">, <text:s/>Blizanów Drugi 5A <text:s/>62 – 814 Blizanów<text:s/></text:span><text:span text:style-name="T52"><text:s/>tel. 62 <text:s/>751 <text:s/>10 <text:s/>66 <text:s text:c="39"/></text:span><text:span text:style-name="T53">e-mail:<text:s/></text:span><text:a xlink:href="mailto:gops@blizanow.ug.gov.pl" office:target-frame-name="_top" xlink:show="replace"><text:span text:style-name="T54">s</text:span></text:a><text:span text:style-name="T55">ekretariat.@blizanow.ug.gov.pl</text:span></text:p>
      <text:p text:style-name="P56"><text:span text:style-name="T57">Punkt Konsultacyjny dla osób uzależnionych i współuzależnionych od alkoholu, Blizanów Drugi 5A<text:s/></text:span><text:span text:style-name="T58">(siedziba ZUK Blizanów),</text:span><text:span text:style-name="T59"><text:s/>tel. 602 379 258, <text:s text:c="15"/></text:span><text:span text:style-name="T60">e-mail:</text:span><text:span text:style-name="T61"><text:s/></text:span><text:a xlink:href="mailto:jolanta.maria1@onet.pl" office:target-frame-name="_top" xlink:show="replace"><text:span text:style-name="T62">j</text:span></text:a><text:a xlink:href="mailto:jolanta.maria1@onet.pl" office:target-frame-name="_top" xlink:show="replace"><text:span text:style-name="T63">olanta.maria1@onet.pl</text:span></text:a></text:p>
      <text:p text:style-name="P64"/>
      <text:p text:style-name="P65">Gmina <text:s/>Brzeziny:</text:p>
      <text:p text:style-name="P66">Gminna Komisja Rozwiązywania Problemów Alkoholowych. <text:s/></text:p>
      <text:p text:style-name="P67">ul. 100-lecia 8 <text:s/>62 – 874 Brzeziny</text:p>
      <text:p text:style-name="P68"/>
      <text:p text:style-name="P69"/>
      <text:p text:style-name="P70"/>
      <text:p text:style-name="P71"><text:span text:style-name="T72">Gmina Godziesze Wielkie:</text:span></text:p>
      <text:soft-page-break/>
      <text:p text:style-name="P73"><text:span text:style-name="T74">Gminny Zespół Interdyscyplinarny w Godzieszach Wielkich</text:span><text:span text:style-name="T75">, <text:s text:c="31"/>ul. 11 Listopada 10 <text:s/>62 – 872 Godziesze Małe <text:s/></text:span><text:span text:style-name="T76">tel. 62 761 10 89 <text:s/>wew. 48</text:span><text:span text:style-name="T77"><text:s text:c="40"/>e-mail:<text:s/></text:span><text:a xlink:href="mailto:kontakt@gops-godziesze.pl" office:target-frame-name="_top" xlink:show="replace"><text:span text:style-name="T78">kontakt@gops-godziesze.pl</text:span></text:a></text:p>
      <text:p text:style-name="P79"><text:span text:style-name="T80">Punkt Konsultacyjny w Godzieszach Wielkich</text:span><text:span text:style-name="T81">, <text:s text:c="55"/>ul. Kaliska 2 <text:s/>62 – 872 Godziesze Małe,</text:span><text:span text:style-name="T82">tel. 62 761 10 89 <text:s/>wew. 48</text:span><text:span text:style-name="T83"><text:s/>, czynny w każdy piątek <text:s/>w godz. 18.00 -21.00 <text:s/>(</text:span><text:span text:style-name="T84">terapeuta uzależnień</text:span><text:span text:style-name="T85"><text:s/>prowadzi zajęcia i grupy wsparcia dla osób uzależnionych stosujących przemoc oraz <text:s/>rodzin osób uzależnionych doświadczających przemocy)</text:span></text:p>
      <text:p text:style-name="P86"/>
      <text:p text:style-name="P87">Gmina Koźminek:</text:p>
      <text:p text:style-name="P88"><text:span text:style-name="T89">Punkt Konsultacyjny</text:span><text:span text:style-name="T90">, Koźminek ul. Mielęckiego 4</text:span><text:span text:style-name="T91"><text:s text:c="2"/>tel. 62 763 70 26<text:s/></text:span><text:span text:style-name="T92">(terminy spotkań uzgadniane są telefonicznie),<text:s/></text:span><text:span text:style-name="T93"><text:s/>specjalista</text:span><text:span text:style-name="T94"><text:s/></text:span><text:span text:style-name="T95"><text:s/>ds. przeciwdziałania przemocy, psycholog, terapeuta uzależnień</text:span></text:p>
      <text:p text:style-name="P96"><text:span text:style-name="T97">Zespół Interdyscyplinarny,<text:s/></text:span><text:span text:style-name="T98">Gminny Ośrodek Pomocy Społecznej w Koźminku <text:s text:c="6"/>ul. Kościuszki 7 <text:s/>62 – 840 Koźminek</text:span></text:p>
      <text:p text:style-name="P99"/>
      <text:p text:style-name="P100"/>
      <text:p text:style-name="P101"><text:span text:style-name="T102">Gmina Lisków:</text:span></text:p>
      <text:p text:style-name="P103"/>
      <text:p text:style-name="P104"><text:span text:style-name="T105">Gminna Komisja ds. Profilaktyki i <text:s/>Rozwiązywania Problemów Alkoholowych,</text:span></text:p>
      <text:p text:style-name="P106"><text:span text:style-name="T107">Lisków ul. Ks. Blizińskiego 56,<text:s/></text:span><text:span text:style-name="T108">tel. 62 763 40 37</text:span></text:p>
      <text:p text:style-name="P109"/>
      <text:p text:style-name="P110"><text:span text:style-name="T111">Zespół Interdyscyplinarny,</text:span><text:span text:style-name="T112"><text:s/>Lisków ul. Ks. Blizińskiego 56,<text:s/></text:span><text:span text:style-name="T113">tel. 62 763 40 37<text:s/></text:span><text:span text:style-name="T114"><text:s text:c="6"/></text:span><text:span text:style-name="T115"><text:s/></text:span></text:p>
      <text:p text:style-name="P116"/>
      <text:p text:style-name="P117"/>
      <text:p text:style-name="P118"><text:span text:style-name="T119">Gmina Mycielin</text:span><text:span text:style-name="T120">:</text:span></text:p>
      <text:p text:style-name="P121"/>
      <text:p text:style-name="P122"><text:span text:style-name="T123">Terapeuta uzależnień</text:span><text:span text:style-name="T124">, Pałacyk Mycielin 26 <text:s/>62 - 831 Korzeniew, wtorek godz. 15.00 – 18.00,<text:s/></text:span><text:span text:style-name="T125">tel. 783 274 375,</text:span></text:p>
      <text:p text:style-name="P126"><text:span text:style-name="T127">Poradnictwo prawne</text:span><text:span text:style-name="T128">, Radca Prawny Urząd Gminy Mycielin</text:span><text:span text:style-name="T129"><text:s/></text:span><text:span text:style-name="T130">Słuszków 27 <text:s/>62 – 831 Korzeniew,<text:s/></text:span><text:span text:style-name="T131">tel. 62 761 31 23,</text:span></text:p>
      <text:p text:style-name="P132"><text:span text:style-name="T133">Psycholog,</text:span><text:span text:style-name="T134"><text:s/>Pałacyk Mycielin 26 <text:s/>62 – 831 Korzeniew,<text:s/></text:span><text:span text:style-name="T135">tel. 533 198 744,<text:s/></text:span><text:span text:style-name="T136">przyjmuje <text:s text:c="2"/>w pierwszą sobotę miesiąca od godz. 8.00 – 12.00,</text:span></text:p>
      <text:p text:style-name="P137"/>
      <text:p text:style-name="P138"/>
      <text:p text:style-name="P139"/>
      <text:p text:style-name="P140"><text:span text:style-name="T141">Gmina Opatówek:</text:span></text:p>
      <text:p text:style-name="P142"/>
      <text:p text:style-name="P143"><text:span text:style-name="T144">Zespół Interdyscyplinarny ds. Przeciw</text:span><text:span text:style-name="T145">działania Przemocy Domowej w Gminie Opatówek,<text:s/></text:span><text:span text:style-name="T146">62 – 860</text:span><text:span text:style-name="T147"><text:s/></text:span><text:span text:style-name="T148">Opatówek ul. Plac Wolności 18,<text:s/></text:span><text:span text:style-name="T149">tel. 62 761 84 25; <text:s text:c="17"/>571 243 312\</text:span><text:span text:style-name="T150"><text:s/>– Przewodniczący Zespołu Interdyscyplinarnego</text:span></text:p>
      <text:p text:style-name="P151"><text:span text:style-name="T152">Gminna Komisja Rozwiązywania Problemów Alkoholowych</text:span><text:span text:style-name="T153">, <text:s text:c="30"/>62 – 860 <text:s/>Opatówek <text:s/>ul. Plac Wolności 14,<text:s/></text:span><text:span text:style-name="T154">tel. 62 761 80 80 <text:s text:c="38"/></text:span><text:span text:style-name="T155">e-mail: gkrpa@opatowek.pl</text:span></text:p>
      <text:p text:style-name="P156"><text:span text:style-name="T157">Świetlica Środowiskowa „Słoneczko”<text:s/></text:span><text:span text:style-name="T158">62 – 860 Opatówek <text:s text:c="2"/>ul. Poprzeczna 2,<text:s/></text:span><text:span text:style-name="T159"><text:s text:c="5"/>tel. 62 761 80 26</text:span></text:p>
      <text:p text:style-name="P160">Gmina Stawiszyn:</text:p>
      <text:p text:style-name="P161"><text:s/></text:p>
      <text:soft-page-break/>
      <text:p text:style-name="P162"><text:span text:style-name="T163">Punkt Konsultacyjny dla Osób/Rodzin z problemem uzależnień w Stawiszynie,</text:span></text:p>
      <text:p text:style-name="P164"><text:span text:style-name="T165">62 – 820 Stawiszyn ul. Zamkowa 1 (budynek poczty, 1 - sze piętro)</text:span><text:span text:style-name="T166">, tel. 795 429 592<text:s/></text:span><text:span text:style-name="T167">czynny w każdy poniedziałek w godz. 17.00 – 18.00 (za wyjątkiem dni świątecznych).</text:span></text:p>
      <text:p text:style-name="P168"><text:span text:style-name="T169">Punkt Konsultacyjny dla Osób/Rodzin z problemem uzależnień w Zbiersku, <text:s text:c="4"/></text:span><text:span text:style-name="T170">62 – 830</text:span><text:span text:style-name="T171"><text:s/></text:span><text:span text:style-name="T172">Zbiersk, Zbiersk Cukrownia 237 (budynek <text:s/>Gminnego Ośrodka Kultury)</text:span><text:span text:style-name="T173">, <text:s/>tel. 795 429 592<text:s/></text:span><text:span text:style-name="T174"><text:s/>czynny w każdy wtorek <text:s/>w godz. 17.00 – 18.00 (za wyjątkiem dni świątecznych)</text:span></text:p>
      <text:p text:style-name="P175"><text:span text:style-name="T176">Zespół Interdyscyplinarny ds. Przeciwdziałania Przemocy Domowej,</text:span></text:p>
      <text:p text:style-name="P177"><text:span text:style-name="T178">62 – 820 Stawiszyn ul. Plac Wolności 1 <text:s/></text:span><text:span text:style-name="T179">tel. 62 752 81 44; 797 524 600,</text:span></text:p>
      <text:p text:style-name="P180"><text:span text:style-name="T181">e-mail: g</text:span><text:a xlink:href="mailto:gopsstawiszyn@post.pl" office:target-frame-name="_top" xlink:show="replace"><text:span text:style-name="T182">opsstawiszyn@post.pl</text:span></text:a><text:span text:style-name="T183">;</text:span><text:span text:style-name="T184"><text:s/>e-mail:<text:s/></text:span><text:a xlink:href="mailto:sekretariat@stawiszyn.pl" office:target-frame-name="_top" xlink:show="replace"><text:span text:style-name="T185">sekretariat@stawiszyn.pl</text:span></text:a></text:p>
      <text:p text:style-name="P186">Gminna Komisja Rozwiązywania Problemów Alkoholowych,</text:p>
      <text:p text:style-name="P187"><text:span text:style-name="T188">62 – 820 Stawiszyn <text:s/>ul. <text:s/>Plac Wolności 1<text:s/></text:span><text:span text:style-name="T189">tel. 62 752 81 44; 511 163 852</text:span></text:p>
      <text:p text:style-name="P190">Świetlice Środowiskowe dla dzieci z programem socjoterapeutycznym:</text:p>
      <text:p text:style-name="P191"><text:span text:style-name="T192">Stawiszyn, ul. Zamkowa 1 <text:s/>52 – 820 Stawiszyn</text:span><text:span text:style-name="T193"><text:s/></text:span><text:span text:style-name="T194">( budynek poczty, 1 – sze piętro)</text:span></text:p>
      <text:p text:style-name="P195"><text:span text:style-name="T196">Zbiersk Cukrownia 237 <text:s/>62 – 830 Zbiersk</text:span><text:span text:style-name="T197"><text:s/></text:span><text:span text:style-name="T198">( budynek<text:s/></text:span><text:span text:style-name="T199"><text:s/></text:span><text:span text:style-name="T200">Gminnego Ośrodka</text:span><text:span text:style-name="T201"><text:s/></text:span><text:span text:style-name="T202">Kultury)</text:span></text:p>
      <text:p text:style-name="P203"/>
      <text:p text:style-name="P204"/>
      <text:p text:style-name="P205">Gmina Szczytniki</text:p>
      <text:p text:style-name="P206"/>
      <text:p text:style-name="P207"><text:span text:style-name="T208">Gminna Komisja Rozwiązywania Problemów Alkoholowych, <text:s text:c="30"/></text:span><text:span text:style-name="T209">62 – 865 Szczytniki, Szczytniki 139 <text:s/></text:span></text:p>
      <text:p text:style-name="P210"><text:span text:style-name="T211">Zespół Interdyscyplinarny w Szczytnikach</text:span><text:span text:style-name="T212">, 62 – 865 Szczytniki 30</text:span></text:p>
      <text:p text:style-name="P213"/>
      <text:p text:style-name="P214"/>
      <text:p text:style-name="P215">Gmina Żelazków</text:p>
      <text:p text:style-name="P216"/>
      <text:p text:style-name="P217"><text:span text:style-name="T218">Gminna Komisja ds. Profilaktyki i Rozwiązywania Problemów Alkoholowych, <text:s/></text:span><text:span text:style-name="T219">62 – 817 Żelazków 135<text:s/></text:span><text:span text:style-name="T220"><text:s/>tel. 62 752 18 60, <text:s/></text:span><text:span text:style-name="T221">e -mail:<text:s/></text:span><text:a xlink:href="mailto:ug@zelazkow.pl" office:target-frame-name="_top" xlink:show="replace"><text:span text:style-name="T222">ug@zelazkow.pl</text:span></text:a><text:span text:style-name="T223">, <text:s text:c="30"/></text:span><text:span text:style-name="T224"><text:s/></text:span><text:span text:style-name="T225">od poniedziałku do piątku w godz. 7.30 – 15.30</text:span></text:p>
      <text:p text:style-name="P226"><text:span text:style-name="T227">Zespół Interdyscyplinarny ds. Przeciwdziałania Przemocy Domowej, <text:s text:c="17"/></text:span><text:span text:style-name="T228">62 – 817 Żelazków 135</text:span><text:span text:style-name="T229"><text:s text:c="2"/>tel. 62 769 11 32; 62 769 <text:s/>10 38; 519 389 931, <text:s text:c="20"/></text:span><text:span text:style-name="T230">e -mail:<text:s/></text:span><text:a xlink:href="mailto:zi@gopszelazkow.pl" office:target-frame-name="_top" xlink:show="replace"><text:span text:style-name="T231">zi@gopszelazkow.pl</text:span></text:a><text:span text:style-name="T232">, od poniedziałku do piątku w godz. 7.30 – 15.30</text:span></text:p>
      <text:p text:style-name="P233"><text:span text:style-name="T234">Klub Abstynenta „Pomocna Dłoń” w Żelazkowie,<text:s/></text:span><text:span text:style-name="T235">62- 817 Żelazków 136 (budynek Dziennego Domu „SENIOR+”). Kontakt osobisty w poniedziałek: w okresie <text:s text:c="14"/>od 2 stycznia do 31 marca i od 1 listopada do 31 grudnia <text:s text:c="2"/>w godz. 18.00 – 20.00; <text:s text:c="4"/>w okresie od 1 kwietnia do 31 października w godz. 19.00 – 21.00</text:span></text:p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><text:span text:style-name="T252">aktualizacja informacji – lipiec 2026 r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  <style:font-face style:name="Arial Black" svg:font-family="Arial Black" style:font-family-generic="swiss" style:font-pitch="variable" svg:panose-1="2 11 10 4 2 1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ytuł" style:display-name="Tytuł" style:family="paragraph" style:parent-style-name="Standard" style:next-style-name="Podtytuł">
      <style:paragraph-properties fo:margin-bottom="0in" fo:line-height="100%"/>
      <style:text-properties style:font-name="Calibri Light" style:font-name-asian="Calibri Light" style:font-name-complex="Calibri Light" fo:font-weight="bold" style:font-weight-asian="bold" style:font-weight-complex="bold" fo:letter-spacing="-0.0069in" fo:font-size="28pt" style:font-size-asian="28pt" style:font-size-complex="28pt" fo:hyphenate="false"/>
    </style:style>
    <style:style style:name="Podtytuł" style:display-name="Podtytuł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TytułZnak" style:display-name="Tytuł Znak" style:family="text" style:parent-style-name="Domyślnaczcionkaakapitu">
      <style:text-properties style:font-name="Calibri Light" style:font-name-asian="Calibri Light" style:font-name-complex="Calibri Light" fo:letter-spacing="-0.0069in" style:letter-kerning="true" fo:font-size="28pt" style:font-size-asian="28pt" style:font-size-complex="28pt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5B9BD5" fo:letter-spacing="0.0034in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EKRETARIAT</meta:initial-creator>
    <dc:creator>Latańska Elżbieta (PR Kalisz)</dc:creator>
    <meta:creation-date>2026-07-31T09:51:00Z</meta:creation-date>
    <dc:date>2026-07-31T09:51:00Z</dc:date>
    <meta:print-date>2026-07-23T07:51:00Z</meta:print-date>
    <meta:template xlink:href="Normal" xlink:type="simple"/>
    <meta:editing-cycles>2</meta:editing-cycles>
    <meta:editing-duration>PT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2" meta:word-count="893" meta:character-count="6239" meta:row-count="44" meta:non-whitespace-character-count="5358"/>
  </office:meta>
</office:document-meta>
</file>