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automatic-styles>
    <style:style style:name="P1" style:parent-style-name="Normalny" style:master-page-name="MP0" style:family="paragraph">
      <style:paragraph-properties fo:keep-together="always" fo:break-before="page" style:text-autospace="none" fo:text-align="justify" fo:margin-top="0.0833in" fo:margin-bottom="0.0833in" fo:line-height="100%" fo:text-indent="0.1576in"/>
    </style:style>
    <style:style style:name="T2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T3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font-style-complex="italic" fo:color="#000000" style:letter-kerning="false" fo:font-size="11pt" style:font-size-asian="11pt" style:font-size-complex="11pt" style:text-underline-color="#000000" style:language-asian="pl" style:country-asian="PL"/>
    </style:style>
    <style:style style:name="T4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font-style-complex="italic" fo:color="#000000" style:letter-kerning="false" fo:font-size="11pt" style:font-size-asian="11pt" style:font-size-complex="11pt" style:text-underline-color="#000000" style:language-asian="pl" style:country-asian="PL"/>
    </style:style>
    <style:style style:name="T5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font-style-complex="italic" fo:color="#000000" style:letter-kerning="false" fo:font-size="11pt" style:font-size-asian="11pt" style:font-size-complex="11pt" style:text-underline-color="#000000" style:language-asian="pl" style:country-asian="PL"/>
    </style:style>
    <style:style style:name="T6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font-style-complex="italic" fo:color="#000000" style:letter-kerning="false" fo:font-size="11pt" style:font-size-asian="11pt" style:font-size-complex="11pt" style:text-underline-color="#000000" style:language-asian="pl" style:country-asian="PL"/>
    </style:style>
    <style:style style:name="T7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font-style-complex="italic" fo:color="#000000" style:letter-kerning="false" fo:font-size="11pt" style:font-size-asian="11pt" style:font-size-complex="11pt" style:text-underline-color="#000000" style:language-asian="pl" style:country-asian="PL"/>
    </style:style>
    <style:style style:name="T8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font-style-complex="italic" fo:color="#000000" style:letter-kerning="false" fo:font-size="11pt" style:font-size-asian="11pt" style:font-size-complex="11pt" style:text-underline-color="#000000" style:language-asian="pl" style:country-asian="PL"/>
    </style:style>
    <style:style style:name="T9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font-style-complex="italic" fo:color="#000000" style:letter-kerning="false" fo:font-size="11pt" style:font-size-asian="11pt" style:font-size-complex="11pt" style:text-underline-color="#000000" style:language-asian="pl" style:country-asian="PL"/>
    </style:style>
    <style:style style:name="T10" style:parent-style-name="Domyślnaczcionkaakapitu" style:family="text">
      <style:text-properties style:font-name="Times New Roman" style:font-name-asian="Times New Roman" style:font-name-complex="Times New Roman" fo:font-style="italic" style:font-style-asian="italic" style:font-style-complex="italic" fo:color="#000000" style:letter-kerning="false" fo:font-size="11pt" style:font-size-asian="11pt" style:font-size-complex="11pt" style:text-underline-color="#000000" style:language-asian="pl" style:country-asian="PL"/>
    </style:style>
    <style:style style:name="P11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1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P13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1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15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T1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17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T18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T19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20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21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22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23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24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25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26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27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28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29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30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31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32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33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34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35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36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3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38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39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40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41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4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43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T44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45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46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47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48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49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50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51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52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53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54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55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56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T57" style:parent-style-name="Domyślnaczcionkaakapitu" style:family="text">
      <style:text-properties style:font-name="Times New Roman" style:font-name-asian="Times New Roman" style:font-name-complex="Times New Roman" fo:font-weight="bold" style:font-weight-asian="bold" style:font-weight-complex="bold" fo:color="#000000" style:letter-kerning="false" fo:font-size="11pt" style:font-size-asian="11pt" style:font-size-complex="11pt" style:text-underline-color="#000000" style:language-asian="pl" style:country-asian="PL"/>
    </style:style>
    <style:style style:name="T58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P59" style:parent-style-name="Normalny" style:family="paragraph">
      <style:paragraph-properties style:text-autospace="none" fo:text-align="justify" fo:margin-top="0.0833in" fo:margin-bottom="0.0833in" fo:line-height="100%" fo:margin-left="0.1965in" fo:text-indent="0.1576in">
        <style:tab-stops/>
      </style:paragraph-properties>
    </style:style>
    <style:style style:name="T60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T61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  <style:style style:name="T62" style:parent-style-name="Domyślnaczcionkaakapitu" style:family="text">
      <style:text-properties style:font-name="Times New Roman" style:font-name-asian="Times New Roman" style:font-name-complex="Times New Roman" fo:color="#000000" style:letter-kerning="false" fo:font-size="11pt" style:font-size-asian="11pt" style:font-size-complex="11pt" style:text-underline-color="#000000" style:language-asian="pl" style:country-asian="PL"/>
    </style:style>
  </office:automatic-styles>
  <office:body>
    <office:text text:use-soft-page-breaks="true">
      <text:p text:style-name="P1"><text:span text:style-name="T2">Na podstawie art. 35 ust. 1 ustawy z dnia 21 sierpnia 1997 r. o gospodarce nieruchomościami (t.j. Dz. U. z 2026 r. poz. 399 z późn. zm.) Starosta Łaski reprezentujący Skarb Państwa podaje do publicznej wiadomości</text:span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/text:p>
      <text:p text:style-name="P11"><text:span text:style-name="T12">WYKAZ NIERUCHOMOŚCI PRZEZNACZONEJ DO DZIERŻAWY</text:span></text:p>
      <text:p text:style-name="P13"><text:span text:style-name="T14">Po</text:span><text:span text:style-name="T15">ł</text:span><text:span text:style-name="T16">ożenie i opis nieruchomości:<text:s/></text:span><text:span text:style-name="T17">dz. nr 111/3, (id. działki: 100303_2.0008.111/3) obr. Kamostek, gm.</text:span><text:span text:style-name="T18"> </text:span><text:span text:style-name="T19">Sędziejowice.</text:span></text:p>
      <text:p text:style-name="P20"><text:span text:style-name="T21">Powierzchnia nieruchomości</text:span><text:span text:style-name="T22">: 0,01 ha</text:span></text:p>
      <text:p text:style-name="P23"><text:span text:style-name="T24">Nr księgi wieczystej:<text:s/></text:span><text:span text:style-name="T25">SR1L/00056916/9</text:span></text:p>
      <text:p text:style-name="P26"><text:span text:style-name="T27">Dział I-0 – województwo łódzkie, powiat łaski, gmina Sędziejowice, obręb Kamostek.</text:span></text:p>
      <text:p text:style-name="P28"><text:span text:style-name="T29">Dział I-Sp – brak wpisów.</text:span></text:p>
      <text:p text:style-name="P30"><text:span text:style-name="T31">Dział II – właściciel Skarb Państwa-Starosta Łaski.</text:span></text:p>
      <text:p text:style-name="P32"><text:span text:style-name="T33">Dział III – Ostrzeżenie o niezgodności treści księgi z rzeczywistym stanem prawnym wobec treści decyzji Wojewody Łódzkiego z dnia 6 listopada 2018 r. nr GN- IV.7532.184.2018.AGP dla działki nr 19/1.</text:span></text:p>
      <text:p text:style-name="P34"><text:span text:style-name="T35">Dział IV – brak wpisów.</text:span></text:p>
      <text:p text:style-name="P36"><text:span text:style-name="T37">Opis nieruchomości:<text:s/></text:span><text:span text:style-name="T38">Nieruchomość rolna. Zgodnie z zapisem w ewidencji gruntów użytki stanowią: RV. Kształt działki zbliżony do prostokąta.</text:span></text:p>
      <text:p text:style-name="P39"><text:span text:style-name="T40">Należy wskazać, że w/w działka nie ma dostępu do drogi publicznej.</text:span></text:p>
      <text:p text:style-name="P41"><text:span text:style-name="T42">Przeznaczenie nieruchomości:<text:s/></text:span><text:span text:style-name="T43">Przedmiotowa nieruchomość znajduje się na obszarze,<text:s/></text:span><text:span text:style-name="T44"><text:line-break/>dla którego nie został uchwalony miejscowy plan zagospodarowania przestrzennego.<text:s/></text:span></text:p>
      <text:p text:style-name="P45"><text:span text:style-name="T46">Termin wnoszenia opłat i wysokość czynszu dzierżawnego:<text:s/></text:span><text:span text:style-name="T47">należność za czynsz dzierżawny uiszczana będzie przez Dzierżawcę z góry za każdy rok trwania umowy do dnia 31 marca każdego roku.<text:s/></text:span></text:p>
      <text:p text:style-name="P48"><text:span text:style-name="T49">Wysokość czynszu dzierżawnego w stosunku rocznym wynosi 100,00 zł (słownie: sto złotych 00/100) brutto</text:span><text:span text:style-name="T50">. Czynsz nie obejmuje podatku rolnego. Wysokość czynszu nie podlega opodatkowaniu podatkiem VAT, zgodnie z § 3 ust. 1 pkt 2 Rozporządzenia Ministra Finansów z dnia 20 grudnia 2013 r. w sprawie zwolnień od podatków od towarów i usług oraz warunków stosowania tych zwolnień (Dz. U. z 2025 r. poz. 832).<text:s/></text:span></text:p>
      <text:p text:style-name="P51"><text:span text:style-name="T52">Zasada aktualizacji opłat:<text:s/></text:span><text:span text:style-name="T53">roczny czynsz dzierżawny będzie podlegał corocznej waloryzacji o średnioroczny wzrost cen towarów i usług konsumpcyjnych za rok ubiegły, ogłoszony przez Prezesa Głównego Urzędu Statystycznego w Monitorze Polskim. Ujemny wskaźnik nie będzie powodował obniżenia wysokości stawki czynszu.</text:span></text:p>
      <text:p text:style-name="P54"><text:span text:style-name="T55">Informacje o przeznaczeniu do oddania w dzier</text:span><text:span text:style-name="T56">ż</text:span><text:span text:style-name="T57">awę:<text:s/></text:span><text:span text:style-name="T58">nieruchomość przeznaczona do oddania w dzierżawę na rzecz osoby fizycznej w trybie bezprzetargowym na okres 3 lat na cele rolnicze o ile nie zgłoszą się inne podmioty zainteresowane wydzierżawieniem przedmiotowej nieruchomości, w związku ze sporządzeniem i podaniem do publicznej wiadomości niniejszego wykazu.</text:span></text:p>
      <text:p text:style-name="P59"><text:span text:style-name="T60">Wykaz umieszczono na tablicach ogłoszeń Starostwa Powiatowego w Łasku</text:span><text:span text:style-name="T61"><text:s/></text:span><text:span text:style-name="T62">28.08.2026 r. na 21 dni oraz zamieszczono na stronach internetowych Starostwa Powiatowego w Łasku, tj. w Biuletynie Informacji Publicznej www.bip.lask.net.pl oraz <text:s/>na stronie Powiatu Łaskiego www.lask.com.pl. Ponadto wykaz nieruchomości zamieszczono na stronie BIP Łódzkiego Urzędu Wojewódzkiego w Łodzi. Informacja o zamieszczeniu wykazu podana została do publicznej wiadomości przez ogłoszenie w prasie lokalnej.</text:span></text:p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1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888in" fo:margin-left="0.7083in" fo:margin-bottom="0.6888in" fo:margin-right="0.7083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Ilona Suwała</meta:initial-creator>
    <dc:creator>Ilona Suwała</dc:creator>
    <meta:creation-date>2026-08-25T08:26:00Z</meta:creation-date>
    <dc:date>2026-08-25T08:27:00Z</dc:date>
    <meta:template xlink:href="Normal.dotm" xlink:type="simple"/>
    <meta:editing-cycles>1</meta:editing-cycles>
    <meta:editing-duration>PT60S</meta:editing-duration>
    <meta:document-statistic meta:page-count="1" meta:paragraph-count="5" meta:word-count="423" meta:character-count="2957" meta:row-count="21" meta:non-whitespace-character-count="2539"/>
  </office:meta>
</office:document-meta>
</file>