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080000000894879245.png" manifest:media-type="image/png"/>
  <manifest:file-entry manifest:full-path="Pictures/100000000000015F000000EAAA4D1B6E.png" manifest:media-type="image/png"/>
  <manifest:file-entry manifest:full-path="Pictures/1000000000000107000000F0EE3C9139.png" manifest:media-type="image/png"/>
  <manifest:file-entry manifest:full-path="Pictures/1000000000000264000001B1C3B2E716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text-properties officeooo:rsid="0007d219" officeooo:paragraph-rsid="0007d219"/>
    </style:style>
    <style:style style:name="P2" style:family="paragraph" style:parent-style-name="Standard">
      <style:paragraph-properties fo:text-align="center" style:justify-single-word="false"/>
      <style:text-properties fo:color="#ff5429" loext:opacity="100%" fo:font-size="16pt" style:text-underline-style="solid" style:text-underline-width="auto" style:text-underline-color="font-color" fo:font-weight="bold" officeooo:rsid="0007d219" officeooo:paragraph-rsid="0007d219" style:font-size-asian="16pt" style:font-weight-asian="bold" style:font-size-complex="16pt" style:font-weight-complex="bold"/>
    </style:style>
    <style:style style:name="P3" style:family="paragraph" style:parent-style-name="Standard">
      <style:text-properties fo:color="#00a933" loext:opacity="100%" fo:font-size="14pt" officeooo:rsid="0007d219" officeooo:paragraph-rsid="0007d219" style:font-size-asian="14pt" style:font-size-complex="14pt"/>
    </style:style>
    <style:style style:name="P4" style:family="paragraph" style:parent-style-name="Standard">
      <style:text-properties fo:font-size="14pt" officeooo:rsid="0007d219" officeooo:paragraph-rsid="0007d219" style:font-size-asian="14pt" style:font-size-complex="14pt"/>
    </style:style>
    <style:style style:name="P5" style:family="paragraph" style:parent-style-name="Standard">
      <style:paragraph-properties fo:text-align="center" style:justify-single-word="false"/>
      <style:text-properties fo:font-size="14pt" officeooo:rsid="0007d219" officeooo:paragraph-rsid="0007d219" style:font-size-asian="14pt" style:font-size-complex="14pt"/>
    </style:style>
    <style:style style:name="P6" style:family="paragraph" style:parent-style-name="Standard" style:list-style-name="L1">
      <style:text-properties fo:font-size="14pt" officeooo:paragraph-rsid="0007d219" style:font-size-asian="14pt" style:font-size-complex="14pt"/>
    </style:style>
    <style:style style:name="P7" style:family="paragraph" style:parent-style-name="Standard">
      <style:paragraph-properties fo:text-align="start" style:justify-single-word="false"/>
      <style:text-properties fo:font-size="14pt" fo:font-weight="bold" officeooo:rsid="0007d219" officeooo:paragraph-rsid="0007d219" style:font-size-asian="14pt" style:font-weight-asian="bold" style:font-size-complex="14pt" style:font-weight-complex="bold"/>
    </style:style>
    <style:style style:name="P8" style:family="paragraph" style:parent-style-name="Standard">
      <style:paragraph-properties fo:text-align="center" style:justify-single-word="false"/>
      <style:text-properties fo:color="#000000" loext:opacity="100%" fo:font-size="14pt" fo:font-weight="bold" officeooo:rsid="0007d219" officeooo:paragraph-rsid="0007d219" style:font-size-asian="14pt" style:font-weight-asian="bold" style:font-size-complex="14pt" style:font-weight-complex="bold"/>
    </style:style>
    <style:style style:name="P9" style:family="paragraph" style:parent-style-name="Standard">
      <style:paragraph-properties fo:text-align="start" style:justify-single-word="false"/>
      <style:text-properties fo:color="#000000" loext:opacity="100%" fo:font-size="14pt" fo:font-weight="bold" officeooo:rsid="0007d219" officeooo:paragraph-rsid="0007d219" style:font-size-asian="14pt" style:font-weight-asian="bold" style:font-size-complex="14pt" style:font-weight-complex="bold"/>
    </style:style>
    <style:style style:name="P10" style:family="paragraph" style:parent-style-name="Standard">
      <style:paragraph-properties fo:text-align="center" style:justify-single-word="false"/>
      <style:text-properties fo:color="#c9211e" loext:opacity="100%" fo:font-size="14pt" fo:font-weight="bold" officeooo:rsid="0007d219" officeooo:paragraph-rsid="0007d219" style:font-size-asian="14pt" style:font-weight-asian="bold" style:font-size-complex="14pt" style:font-weight-complex="bold"/>
    </style:style>
    <style:style style:name="T1" style:family="text">
      <style:text-properties officeooo:rsid="0007d219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color="#00a933" loext:opacity="100%" fo:font-weight="bold" style:font-weight-asian="bold" style:font-weight-complex="bold"/>
    </style:style>
    <style:style style:name="T4" style:family="text">
      <style:text-properties fo:color="#000000" loext:opacity="100%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textarea-horizontal-align="justify" draw:textarea-vertical-align="middle" draw:auto-grow-height="false" fo:min-height="0.413cm" fo:min-width="9.541cm" loext:decorative="false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WYJDŹ Z KRĘGU PRZEMOCY DOMOWEJ.</text:p>
      <text:p text:style-name="P2"><draw:frame draw:style-name="fr1" draw:name="Obraz4" text:anchor-type="char" svg:x="6.362cm" svg:y="0.466cm" svg:width="3.769cm" svg:height="2.514cm" draw:z-index="2"><draw:image xlink:href="Pictures/100000000000015F000000EAAA4D1B6E.png" xlink:type="simple" xlink:show="embed" xlink:actuate="onLoad" draw:mime-type="image/png"/></draw:frame></text:p>
      <text:p text:style-name="P2"/>
      <text:p text:style-name="P2"/>
      <text:p text:style-name="P2"/>
      <text:p text:style-name="P4"/>
      <text:p text:style-name="P5"><text:span text:style-name="T2">PROGRAM PSYCHOLOGICZNO – TERAPEUTYCZNY DLA OSÓB STOSUJĄCYCH PRZEMOC DOMOWĄ.</text:span><text:span text:style-name="T2"/></text:p>
      <text:p text:style-name="P5"><draw:frame draw:style-name="fr1" draw:name="Obraz3" text:anchor-type="char" svg:x="11.897cm" svg:y="0.402cm" svg:width="5.567cm" svg:height="5.08cm" draw:z-index="1"><draw:image xlink:href="Pictures/1000000000000107000000F0EE3C9139.png" xlink:type="simple" xlink:show="embed" xlink:actuate="onLoad" draw:mime-type="image/png"/></draw:frame><text:span text:style-name="T2"><text:s text:c="40"/>LIPIEC-PAŹDZIERNIK 2026r.</text:span></text:p>
      <text:p text:style-name="P4"/>
      <text:p text:style-name="P4"><text:span text:style-name="T3">Masz problem z kontrolą emocji?</text:span></text:p>
      <text:p text:style-name="P4">Celem programu jest zdobycie umiejętności niestosowania przemocy oraz wykształcenie właściwych postaw i zachowań wobec najbliższych.</text:p>
      <text:p text:style-name="P4"/>
      <text:p text:style-name="P3"><text:span text:style-name="T2">Działania obejmują</text:span></text:p>
      <text:list text:style-name="L1">
        <text:list-item>
          <text:p text:style-name="P6"><text:span text:style-name="T1">30 godzin spotkań indywidualnych (sesje indywidualne nie mniej niż 5 godzin na jednego uczestnika obejmujące: wstępną diagnozę, wywiad, diagnozę osobistych cech, diagnozę postaw wobec przemocy, analizę sytuacji rodzinnej);</text:span></text:p>
        </text:list-item>
      </text:list>
      <text:p text:style-name="P4"/>
      <text:list text:continue-numbering="true" text:style-name="L1">
        <text:list-item>
          <text:p text:style-name="P6"><text:span text:style-name="T1">30 godzin zajęć grupowych (edukacja-aktywne przekazywanie wiedzy, treningi i ćwiczenia praktyczne- nauka alternatywnych zachowań)</text:span></text:p>
        </text:list-item>
      </text:list>
      <text:p text:style-name="P4"/>
      <text:p text:style-name="P8">Pomoc i wsparcie jest oferowane dla osób mających problem z kontrolą złości, często reagujących agresywnie, chcących nauczyć się nowych metod rozwiązywania konfliktów </text:p>
      <text:p text:style-name="P10"><draw:custom-shape text:anchor-type="paragraph" draw:z-index="3" draw:name="Kształt 1" draw:style-name="gr1" svg:width="10.902cm" svg:height="0.823cm" svg:x="4.182cm" svg:y="0.205cm"><text:p/><draw:enhanced-geometry svg:viewBox="0 0 21600 21600" draw:text-areas="?f7 ?f0 21600 ?f2" draw:type="left-arrow" draw:modifiers="5400 5400" draw:enhanced-path="M 21600 ?f0 L ?f1 ?f0 ?f1 0 0 10800 ?f1 21600 ?f1 ?f2 21600 ?f2 Z N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0 $1" draw:handle-range-x-minimum="0" draw:handle-range-x-maximum="21600" draw:handle-range-y-minimum="0" draw:handle-range-y-maximum="10800"/></draw:enhanced-geometry></draw:custom-shape><draw:frame draw:style-name="fr1" draw:name="Obraz1" text:anchor-type="char" svg:x="4.415cm" svg:y="0.353cm" svg:width="11.086cm" svg:height="6.754cm" draw:z-index="0"><draw:image xlink:href="Pictures/1000000000000264000001B1C3B2E716.png" xlink:type="simple" xlink:show="embed" xlink:actuate="onLoad" draw:mime-type="image/png"/></draw:frame>UDZIAŁ</text:p>
      <text:p text:style-name="P10">BEZPŁATNY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9">Jesteś mieszkańcem Kalisza zadzwoń: 503-414-651, 506-161-709</text:p>
      <text:p text:style-name="P9">Prowadzący trenerzy: Izabela Abkowicz -Maszak i Marta Widelska</text:p>
      <text:p text:style-name="P7"><text:span text:style-name="T4">Działanie sfinansowane przez Wojewodę Wielkopolski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draw:fill-image draw:name="Diagonal_20_Brick" draw:display-name="Diagonal Brick" xlink:href="Pictures/10000000000000080000000894879245.png" xlink:type="simple" xlink:show="embed" xlink:actuate="onLoad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dde8cb" style:writing-mode="lr-tb" draw:fill="solid" draw:fill-color="#dde8c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dde8cb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22T12:02:21.356000000</meta:creation-date>
    <dc:date>2026-07-22T13:50:25.552000000</dc:date>
    <meta:editing-duration>PT1H48M3S</meta:editing-duration>
    <meta:editing-cycles>2</meta:editing-cycles>
    <meta:generator>LibreOffice/7.6.4.1$Windows_X86_64 LibreOffice_project/e19e193f88cd6c0525a17fb7a176ed8e6a3e2aa1</meta:generator>
    <meta:print-date>2026-07-22T13:48:46.770000000</meta:print-date>
    <meta:document-statistic meta:table-count="0" meta:image-count="3" meta:object-count="0" meta:page-count="2" meta:paragraph-count="14" meta:word-count="124" meta:character-count="1059" meta:non-whitespace-character-count="909"/>
  </office:meta>
</office:document-meta>
</file>