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5.779cm" fo:margin-left="0.194cm" fo:margin-top="0cm" fo:margin-bottom="0cm" table:align="left" style:writing-mode="lr-tb"/>
    </style:style>
    <style:style style:name="Tabela1.A" style:family="table-column">
      <style:table-column-properties style:column-width="0.891cm"/>
    </style:style>
    <style:style style:name="Tabela1.B" style:family="table-column">
      <style:table-column-properties style:column-width="4.064cm"/>
    </style:style>
    <style:style style:name="Tabela1.C" style:family="table-column">
      <style:table-column-properties style:column-width="6.634cm"/>
    </style:style>
    <style:style style:name="Tabela1.D" style:family="table-column">
      <style:table-column-properties style:column-width="9.088cm"/>
    </style:style>
    <style:style style:name="Tabela1.E" style:family="table-column">
      <style:table-column-properties style:column-width="5.103cm"/>
    </style:style>
    <style:style style:name="Tabela1.1" style:family="table-row">
      <style:table-row-properties style:min-row-height="0.631cm" fo:keep-together="auto"/>
    </style:style>
    <style:style style:name="Tabela1.A1" style:family="table-cell">
      <style:table-cell-properties fo:background-color="#cccccc" fo:padding="0cm" fo:border="0.05pt solid #000001">
        <style:background-image/>
      </style:table-cell-properties>
    </style:style>
    <style:style style:name="Tabela1.2" style:family="table-row">
      <style:table-row-properties style:min-row-height="1.972cm" fo:keep-together="auto"/>
    </style:style>
    <style:style style:name="Tabela1.A2" style:family="table-cell">
      <style:table-cell-properties fo:padding="0cm" fo:border="0.05pt solid #000001"/>
    </style:style>
    <style:style style:name="Tabela1.B2" style:family="table-cell">
      <style:table-cell-properties fo:padding="0cm" fo:border="0.05pt solid #000001"/>
    </style:style>
    <style:style style:name="Tabela1.C2" style:family="table-cell">
      <style:table-cell-properties fo:padding="0cm" fo:border="0.05pt solid #000001"/>
    </style:style>
    <style:style style:name="Tabela1.D2" style:family="table-cell">
      <style:table-cell-properties fo:padding="0cm" fo:border="0.05pt solid #000001"/>
    </style:style>
    <style:style style:name="Tabela1.E2" style:family="table-cell">
      <style:table-cell-properties fo:padding="0cm" fo:border="0.05pt solid #000001"/>
    </style:style>
    <style:style style:name="Tabela1.3" style:family="table-row">
      <style:table-row-properties style:min-row-height="2.418cm" fo:keep-together="auto"/>
    </style:style>
    <style:style style:name="Tabela1.A3" style:family="table-cell">
      <style:table-cell-properties fo:padding="0cm" fo:border="0.05pt solid #000001"/>
    </style:style>
    <style:style style:name="Tabela1.B3" style:family="table-cell">
      <style:table-cell-properties fo:padding="0cm" fo:border="0.05pt solid #000001"/>
    </style:style>
    <style:style style:name="Tabela1.C3" style:family="table-cell">
      <style:table-cell-properties fo:padding="0cm" fo:border="0.05pt solid #000001"/>
    </style:style>
    <style:style style:name="Tabela1.D3" style:family="table-cell">
      <style:table-cell-properties fo:padding="0cm" fo:border="0.05pt solid #000001"/>
    </style:style>
    <style:style style:name="Tabela1.E3" style:family="table-cell">
      <style:table-cell-properties fo:padding="0cm" fo:border="0.05pt solid #000001"/>
    </style:style>
    <style:style style:name="Tabela1.4" style:family="table-row">
      <style:table-row-properties style:min-row-height="1.969cm" fo:keep-together="auto"/>
    </style:style>
    <style:style style:name="Tabela1.A4" style:family="table-cell">
      <style:table-cell-properties fo:padding="0cm" fo:border="0.05pt solid #000001"/>
    </style:style>
    <style:style style:name="Tabela1.B4" style:family="table-cell">
      <style:table-cell-properties fo:padding="0cm" fo:border="0.05pt solid #000001"/>
    </style:style>
    <style:style style:name="Tabela1.C4" style:family="table-cell">
      <style:table-cell-properties fo:padding="0cm" fo:border="0.05pt solid #000001"/>
    </style:style>
    <style:style style:name="Tabela1.D4" style:family="table-cell">
      <style:table-cell-properties fo:padding="0cm" fo:border="0.05pt solid #000001"/>
    </style:style>
    <style:style style:name="Tabela1.E4" style:family="table-cell">
      <style:table-cell-properties fo:padding="0cm" fo:border="0.05pt solid #000001"/>
    </style:style>
    <style:style style:name="Tabela1.5" style:family="table-row">
      <style:table-row-properties style:min-row-height="1.974cm" fo:keep-together="auto"/>
    </style:style>
    <style:style style:name="Tabela1.A5" style:family="table-cell">
      <style:table-cell-properties fo:padding="0cm" fo:border="0.05pt solid #000001"/>
    </style:style>
    <style:style style:name="Tabela1.B5" style:family="table-cell">
      <style:table-cell-properties fo:padding="0cm" fo:border="0.05pt solid #000001"/>
    </style:style>
    <style:style style:name="Tabela1.C5" style:family="table-cell">
      <style:table-cell-properties fo:padding="0cm" fo:border="0.05pt solid #000001"/>
    </style:style>
    <style:style style:name="Tabela1.D5" style:family="table-cell">
      <style:table-cell-properties fo:padding="0cm" fo:border="0.05pt solid #000001"/>
    </style:style>
    <style:style style:name="Tabela1.E5" style:family="table-cell">
      <style:table-cell-properties fo:padding="0cm" fo:border="0.05pt solid #000001"/>
    </style:style>
    <style:style style:name="Tabela1.6" style:family="table-row">
      <style:table-row-properties style:min-row-height="2.417cm" fo:keep-together="auto"/>
    </style:style>
    <style:style style:name="Tabela1.A6" style:family="table-cell">
      <style:table-cell-properties fo:padding="0cm" fo:border="0.05pt solid #000001"/>
    </style:style>
    <style:style style:name="Tabela1.B6" style:family="table-cell">
      <style:table-cell-properties fo:padding="0cm" fo:border="0.05pt solid #000001"/>
    </style:style>
    <style:style style:name="Tabela1.C6" style:family="table-cell">
      <style:table-cell-properties fo:padding="0cm" fo:border="0.05pt solid #000001"/>
    </style:style>
    <style:style style:name="Tabela1.D6" style:family="table-cell">
      <style:table-cell-properties fo:padding="0cm" fo:border="0.05pt solid #000001"/>
    </style:style>
    <style:style style:name="Tabela1.E6" style:family="table-cell">
      <style:table-cell-properties fo:padding="0cm" fo:border="0.05pt solid #000001"/>
    </style:style>
    <style:style style:name="Tabela1.7" style:family="table-row">
      <style:table-row-properties style:min-row-height="1.526cm" fo:keep-together="auto"/>
    </style:style>
    <style:style style:name="Tabela1.A7" style:family="table-cell">
      <style:table-cell-properties fo:padding="0cm" fo:border="0.05pt solid #000001"/>
    </style:style>
    <style:style style:name="Tabela1.B7" style:family="table-cell">
      <style:table-cell-properties fo:padding="0cm" fo:border="0.05pt solid #000001"/>
    </style:style>
    <style:style style:name="Tabela1.C7" style:family="table-cell">
      <style:table-cell-properties fo:padding="0cm" fo:border="0.05pt solid #000001"/>
    </style:style>
    <style:style style:name="Tabela1.D7" style:family="table-cell">
      <style:table-cell-properties fo:padding="0cm" fo:border="0.05pt solid #000001"/>
    </style:style>
    <style:style style:name="Tabela1.E7" style:family="table-cell">
      <style:table-cell-properties fo:padding="0cm" fo:border="0.05pt solid #000001"/>
    </style:style>
    <style:style style:name="Tabela1.A8" style:family="table-cell">
      <style:table-cell-properties fo:padding="0cm" fo:border="0.05pt solid #000001"/>
    </style:style>
    <style:style style:name="Tabela1.B8" style:family="table-cell">
      <style:table-cell-properties fo:padding="0cm" fo:border="0.05pt solid #000001"/>
    </style:style>
    <style:style style:name="Tabela1.C8" style:family="table-cell">
      <style:table-cell-properties fo:padding="0cm" fo:border="0.05pt solid #000001"/>
    </style:style>
    <style:style style:name="Tabela1.D8" style:family="table-cell">
      <style:table-cell-properties fo:padding="0cm" fo:border="0.05pt solid #000001"/>
    </style:style>
    <style:style style:name="Tabela1.E8" style:family="table-cell">
      <style:table-cell-properties fo:padding="0cm" fo:border="0.05pt solid #000001"/>
    </style:style>
    <style:style style:name="Tabela1.9" style:family="table-row">
      <style:table-row-properties style:min-row-height="1.97cm" fo:keep-together="auto"/>
    </style:style>
    <style:style style:name="Tabela1.A9" style:family="table-cell">
      <style:table-cell-properties fo:padding="0cm" fo:border="0.05pt solid #000001"/>
    </style:style>
    <style:style style:name="Tabela1.B9" style:family="table-cell">
      <style:table-cell-properties fo:padding="0cm" fo:border="0.05pt solid #000001"/>
    </style:style>
    <style:style style:name="Tabela1.C9" style:family="table-cell">
      <style:table-cell-properties fo:padding="0cm" fo:border="0.05pt solid #000001"/>
    </style:style>
    <style:style style:name="Tabela1.D9" style:family="table-cell">
      <style:table-cell-properties fo:padding="0cm" fo:border="0.05pt solid #000001"/>
    </style:style>
    <style:style style:name="Tabela1.E9" style:family="table-cell">
      <style:table-cell-properties fo:padding="0cm" fo:border="0.05pt solid #000001"/>
    </style:style>
    <style:style style:name="Tabela2" style:family="table">
      <style:table-properties style:width="25.779cm" fo:margin-left="0.194cm" fo:margin-top="0cm" fo:margin-bottom="0cm" table:align="left" style:writing-mode="lr-tb"/>
    </style:style>
    <style:style style:name="Tabela2.A" style:family="table-column">
      <style:table-column-properties style:column-width="0.891cm"/>
    </style:style>
    <style:style style:name="Tabela2.B" style:family="table-column">
      <style:table-column-properties style:column-width="4.064cm"/>
    </style:style>
    <style:style style:name="Tabela2.C" style:family="table-column">
      <style:table-column-properties style:column-width="6.634cm"/>
    </style:style>
    <style:style style:name="Tabela2.D" style:family="table-column">
      <style:table-column-properties style:column-width="9.088cm"/>
    </style:style>
    <style:style style:name="Tabela2.E" style:family="table-column">
      <style:table-column-properties style:column-width="5.103cm"/>
    </style:style>
    <style:style style:name="Tabela2.1" style:family="table-row">
      <style:table-row-properties style:min-row-height="2.417cm" fo:keep-together="auto"/>
    </style:style>
    <style:style style:name="Tabela2.A1" style:family="table-cell">
      <style:table-cell-properties fo:padding="0cm" fo:border="0.05pt solid #000001"/>
    </style:style>
    <style:style style:name="Tabela2.2" style:family="table-row">
      <style:table-row-properties style:min-row-height="2.418cm" fo:keep-together="auto"/>
    </style:style>
    <style:style style:name="Tabela2.5" style:family="table-row">
      <style:table-row-properties style:min-row-height="2.581cm" fo:keep-together="auto"/>
    </style:style>
    <style:style style:name="Tabela2.7" style:family="table-row">
      <style:table-row-properties style:min-row-height="1.97cm" fo:keep-together="auto"/>
    </style:style>
    <style:style style:name="Tabela2.E8" style:family="table-cell">
      <style:table-cell-properties style:vertical-align="" fo:padding="0cm" fo:border="0.05pt solid #000001"/>
    </style:style>
    <style:style style:name="Tabela3" style:family="table">
      <style:table-properties style:width="25.779cm" fo:margin-left="0.194cm" fo:margin-top="0cm" fo:margin-bottom="0cm" table:align="left" style:writing-mode="lr-tb"/>
    </style:style>
    <style:style style:name="Tabela3.A" style:family="table-column">
      <style:table-column-properties style:column-width="0.891cm"/>
    </style:style>
    <style:style style:name="Tabela3.B" style:family="table-column">
      <style:table-column-properties style:column-width="4.064cm"/>
    </style:style>
    <style:style style:name="Tabela3.C" style:family="table-column">
      <style:table-column-properties style:column-width="6.634cm"/>
    </style:style>
    <style:style style:name="Tabela3.D" style:family="table-column">
      <style:table-column-properties style:column-width="9.088cm"/>
    </style:style>
    <style:style style:name="Tabela3.E" style:family="table-column">
      <style:table-column-properties style:column-width="5.103cm"/>
    </style:style>
    <style:style style:name="Tabela3.1" style:family="table-row">
      <style:table-row-properties style:min-row-height="2.417cm" fo:keep-together="auto"/>
    </style:style>
    <style:style style:name="Tabela3.A1" style:family="table-cell">
      <style:table-cell-properties fo:padding="0cm" fo:border="0.05pt solid #000001"/>
    </style:style>
    <style:style style:name="Tabela3.2" style:family="table-row">
      <style:table-row-properties style:min-row-height="2.418cm" fo:keep-together="auto"/>
    </style:style>
    <style:style style:name="Tabela4" style:family="table">
      <style:table-properties style:width="25.779cm" fo:margin-left="0.194cm" fo:margin-top="0cm" fo:margin-bottom="0cm" table:align="left" style:writing-mode="lr-tb"/>
    </style:style>
    <style:style style:name="Tabela4.A" style:family="table-column">
      <style:table-column-properties style:column-width="0.891cm"/>
    </style:style>
    <style:style style:name="Tabela4.B" style:family="table-column">
      <style:table-column-properties style:column-width="4.064cm"/>
    </style:style>
    <style:style style:name="Tabela4.C" style:family="table-column">
      <style:table-column-properties style:column-width="6.634cm"/>
    </style:style>
    <style:style style:name="Tabela4.D" style:family="table-column">
      <style:table-column-properties style:column-width="9.088cm"/>
    </style:style>
    <style:style style:name="Tabela4.E" style:family="table-column">
      <style:table-column-properties style:column-width="5.103cm"/>
    </style:style>
    <style:style style:name="Tabela4.1" style:family="table-row">
      <style:table-row-properties style:min-row-height="2.417cm" fo:keep-together="auto"/>
    </style:style>
    <style:style style:name="Tabela4.A1" style:family="table-cell">
      <style:table-cell-properties fo:padding="0cm" fo:border="0.05pt solid #000001"/>
    </style:style>
    <style:style style:name="Tabela4.2" style:family="table-row">
      <style:table-row-properties style:min-row-height="2.418cm" fo:keep-together="auto"/>
    </style:style>
    <style:style style:name="Tabela5" style:family="table">
      <style:table-properties style:width="25.779cm" fo:margin-left="0.194cm" fo:margin-top="0cm" fo:margin-bottom="0cm" table:align="left" style:writing-mode="lr-tb"/>
    </style:style>
    <style:style style:name="Tabela5.A" style:family="table-column">
      <style:table-column-properties style:column-width="0.891cm"/>
    </style:style>
    <style:style style:name="Tabela5.B" style:family="table-column">
      <style:table-column-properties style:column-width="4.064cm"/>
    </style:style>
    <style:style style:name="Tabela5.C" style:family="table-column">
      <style:table-column-properties style:column-width="6.634cm"/>
    </style:style>
    <style:style style:name="Tabela5.D" style:family="table-column">
      <style:table-column-properties style:column-width="9.088cm"/>
    </style:style>
    <style:style style:name="Tabela5.E" style:family="table-column">
      <style:table-column-properties style:column-width="5.103cm"/>
    </style:style>
    <style:style style:name="Tabela5.1" style:family="table-row">
      <style:table-row-properties style:min-row-height="2.417cm" fo:keep-together="auto"/>
    </style:style>
    <style:style style:name="Tabela5.A1" style:family="table-cell">
      <style:table-cell-properties fo:padding="0cm" fo:border="0.05pt solid #000001"/>
    </style:style>
    <style:style style:name="Tabela5.2" style:family="table-row">
      <style:table-row-properties style:min-row-height="2.418cm" fo:keep-together="auto"/>
    </style:style>
    <style:style style:name="Tabela5.3" style:family="table-row">
      <style:table-row-properties style:min-row-height="1.526cm" fo:keep-together="auto"/>
    </style:style>
    <style:style style:name="Tabela5.7" style:family="table-row">
      <style:table-row-properties style:min-row-height="1.97cm" fo:keep-together="auto"/>
    </style:style>
    <style:style style:name="Tabela5.8" style:family="table-row">
      <style:table-row-properties style:min-row-height="1.972cm" fo:keep-together="auto"/>
    </style:style>
    <style:style style:name="Tabela6" style:family="table">
      <style:table-properties style:width="25.779cm" fo:margin-left="0.194cm" fo:margin-top="0cm" fo:margin-bottom="0cm" table:align="left" style:writing-mode="lr-tb"/>
    </style:style>
    <style:style style:name="Tabela6.A" style:family="table-column">
      <style:table-column-properties style:column-width="0.891cm"/>
    </style:style>
    <style:style style:name="Tabela6.B" style:family="table-column">
      <style:table-column-properties style:column-width="4.064cm"/>
    </style:style>
    <style:style style:name="Tabela6.C" style:family="table-column">
      <style:table-column-properties style:column-width="6.634cm"/>
    </style:style>
    <style:style style:name="Tabela6.D" style:family="table-column">
      <style:table-column-properties style:column-width="9.088cm"/>
    </style:style>
    <style:style style:name="Tabela6.E" style:family="table-column">
      <style:table-column-properties style:column-width="5.103cm"/>
    </style:style>
    <style:style style:name="Tabela6.1" style:family="table-row">
      <style:table-row-properties style:min-row-height="2.417cm" fo:keep-together="auto"/>
    </style:style>
    <style:style style:name="Tabela6.A1" style:family="table-cell">
      <style:table-cell-properties fo:padding="0cm" fo:border="0.05pt solid #000001"/>
    </style:style>
    <style:style style:name="Tabela6.2" style:family="table-row">
      <style:table-row-properties style:min-row-height="2.418cm" fo:keep-together="auto"/>
    </style:style>
    <style:style style:name="Tabela6.3" style:family="table-row">
      <style:table-row-properties style:min-row-height="1.969cm" fo:keep-together="auto"/>
    </style:style>
    <style:style style:name="Tabela6.5" style:family="table-row">
      <style:table-row-properties style:min-row-height="1.972cm" fo:keep-together="auto"/>
    </style:style>
    <style:style style:name="Tabela6.6" style:family="table-row">
      <style:table-row-properties style:min-row-height="1.97cm" fo:keep-together="auto"/>
    </style:style>
    <style:style style:name="Tabela6.9" style:family="table-row">
      <style:table-row-properties style:min-row-height="1.524cm" fo:keep-together="auto"/>
    </style:style>
    <style:style style:name="Tabela7" style:family="table">
      <style:table-properties style:width="25.779cm" fo:margin-left="0.194cm" fo:margin-top="0cm" fo:margin-bottom="0cm" table:align="left" style:writing-mode="lr-tb"/>
    </style:style>
    <style:style style:name="Tabela7.A" style:family="table-column">
      <style:table-column-properties style:column-width="0.891cm"/>
    </style:style>
    <style:style style:name="Tabela7.B" style:family="table-column">
      <style:table-column-properties style:column-width="4.064cm"/>
    </style:style>
    <style:style style:name="Tabela7.C" style:family="table-column">
      <style:table-column-properties style:column-width="6.634cm"/>
    </style:style>
    <style:style style:name="Tabela7.D" style:family="table-column">
      <style:table-column-properties style:column-width="9.088cm"/>
    </style:style>
    <style:style style:name="Tabela7.E" style:family="table-column">
      <style:table-column-properties style:column-width="5.103cm"/>
    </style:style>
    <style:style style:name="Tabela7.1" style:family="table-row">
      <style:table-row-properties style:min-row-height="2.417cm" fo:keep-together="auto"/>
    </style:style>
    <style:style style:name="Tabela7.A1" style:family="table-cell">
      <style:table-cell-properties fo:padding="0cm" fo:border="0.05pt solid #000001"/>
    </style:style>
    <style:style style:name="Tabela7.2" style:family="table-row">
      <style:table-row-properties style:min-row-height="2.418cm" fo:keep-together="auto"/>
    </style:style>
    <style:style style:name="Tabela7.4" style:family="table-row">
      <style:table-row-properties style:min-row-height="1.97cm" fo:keep-together="auto"/>
    </style:style>
    <style:style style:name="Tabela7.5" style:family="table-row">
      <style:table-row-properties style:min-row-height="2.866cm" fo:keep-together="auto"/>
    </style:style>
    <style:style style:name="Tabela8" style:family="table">
      <style:table-properties style:width="25.779cm" fo:margin-left="0.194cm" fo:margin-top="0cm" fo:margin-bottom="0cm" table:align="left" style:writing-mode="lr-tb"/>
    </style:style>
    <style:style style:name="Tabela8.A" style:family="table-column">
      <style:table-column-properties style:column-width="0.891cm"/>
    </style:style>
    <style:style style:name="Tabela8.B" style:family="table-column">
      <style:table-column-properties style:column-width="4.064cm"/>
    </style:style>
    <style:style style:name="Tabela8.C" style:family="table-column">
      <style:table-column-properties style:column-width="6.634cm"/>
    </style:style>
    <style:style style:name="Tabela8.D" style:family="table-column">
      <style:table-column-properties style:column-width="9.088cm"/>
    </style:style>
    <style:style style:name="Tabela8.E" style:family="table-column">
      <style:table-column-properties style:column-width="5.103cm"/>
    </style:style>
    <style:style style:name="Tabela8.1" style:family="table-row">
      <style:table-row-properties style:min-row-height="2.417cm" fo:keep-together="auto"/>
    </style:style>
    <style:style style:name="Tabela8.A1" style:family="table-cell">
      <style:table-cell-properties fo:padding="0cm" fo:border="0.05pt solid #000001"/>
    </style:style>
    <style:style style:name="Tabela8.2" style:family="table-row">
      <style:table-row-properties style:min-row-height="2.418cm" fo:keep-together="auto"/>
    </style:style>
    <style:style style:name="Tabela8.4" style:family="table-row">
      <style:table-row-properties style:min-row-height="2.609cm" fo:keep-together="auto"/>
    </style:style>
    <style:style style:name="Tabela8.5" style:family="table-row">
      <style:table-row-properties style:min-row-height="1.526cm" fo:keep-together="auto"/>
    </style:style>
    <style:style style:name="Tabela8.6" style:family="table-row">
      <style:table-row-properties style:min-row-height="1.524cm" fo:keep-together="auto"/>
    </style:style>
    <style:style style:name="P1" style:family="paragraph" style:parent-style-name="Standard">
      <style:paragraph-properties fo:margin-top="0.018cm" fo:margin-bottom="0.002cm" loext:contextual-spacing="false" fo:line-height="100%"/>
      <style:text-properties fo:font-size="10.5pt" fo:font-weight="bold" style:font-size-asian="10.5pt" style:font-weight-asian="bold"/>
    </style:style>
    <style:style style:name="P2" style:family="paragraph" style:parent-style-name="Standard">
      <style:paragraph-properties fo:margin-top="0cm" fo:margin-bottom="0cm" loext:contextual-spacing="false" fo:line-height="100%"/>
      <style:text-properties fo:font-size="10pt" fo:font-weight="bold" style:font-size-asian="10pt" style:font-weight-asian="bold"/>
    </style:style>
    <style:style style:name="P3" style:family="paragraph" style:parent-style-name="Standard">
      <style:paragraph-properties fo:margin-top="0.004cm" fo:margin-bottom="0cm" loext:contextual-spacing="false" fo:line-height="100%"/>
      <style:text-properties fo:font-size="10pt" fo:font-weight="bold" style:font-size-asian="10pt" style:font-weight-asian="bold"/>
    </style:style>
    <style:style style:name="P4" style:family="paragraph" style:parent-style-name="Table_20_Paragraph">
      <style:paragraph-properties fo:margin-top="0.004cm" fo:margin-bottom="0cm" loext:contextual-spacing="false"/>
      <style:text-properties fo:font-size="14.5pt" fo:font-weight="bold" style:font-size-asian="14.5pt" style:font-weight-asian="bold"/>
    </style:style>
    <style:style style:name="P5" style:family="paragraph" style:parent-style-name="Text_20_body">
      <style:paragraph-properties fo:margin-left="8.774cm" fo:margin-right="2.903cm" fo:margin-top="0.108cm" fo:margin-bottom="0cm" loext:contextual-spacing="false" fo:text-indent="-3.725cm" style:auto-text-indent="false"/>
    </style:style>
    <style:style style:name="P6" style:family="paragraph" style:parent-style-name="Table_20_Paragraph">
      <style:text-properties fo:font-size="12pt" fo:font-weight="bold" style:font-size-asian="12pt" style:font-weight-asian="bold"/>
    </style:style>
    <style:style style:name="P7" style:family="paragraph" style:parent-style-name="Table_20_Paragraph">
      <style:paragraph-properties fo:margin-left="0.083cm" fo:margin-right="0.076cm" fo:text-align="center" style:justify-single-word="false" fo:text-indent="0cm" style:auto-text-indent="false"/>
    </style:style>
    <style:style style:name="P8" style:family="paragraph" style:parent-style-name="Table_20_Paragraph">
      <style:paragraph-properties fo:margin-left="0.083cm" fo:margin-right="0.076cm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9" style:family="paragraph" style:parent-style-name="Table_20_Paragraph">
      <style:paragraph-properties fo:margin-left="0.083cm" fo:margin-right="0.076cm" fo:margin-top="0.095cm" fo:margin-bottom="0cm" loext:contextual-spacing="false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10" style:family="paragraph" style:parent-style-name="Table_20_Paragraph">
      <style:paragraph-properties fo:margin-left="0.083cm" fo:margin-right="0.076cm" fo:margin-top="0.275cm" fo:margin-bottom="0cm" loext:contextual-spacing="false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11" style:family="paragraph" style:parent-style-name="Table_20_Paragraph">
      <style:paragraph-properties fo:margin-left="0.161cm" fo:margin-right="0.152cm" fo:text-align="center" style:justify-single-word="false" fo:text-indent="0cm" style:auto-text-indent="false"/>
    </style:style>
    <style:style style:name="P12" style:family="paragraph" style:parent-style-name="Table_20_Paragraph">
      <style:paragraph-properties fo:margin-left="0.161cm" fo:margin-right="0.152cm" fo:margin-top="0.095cm" fo:margin-bottom="0cm" loext:contextual-spacing="false" fo:text-align="center" style:justify-single-word="false" fo:text-indent="0cm" style:auto-text-indent="false"/>
    </style:style>
    <style:style style:name="P13" style:family="paragraph" style:parent-style-name="Table_20_Paragraph">
      <style:paragraph-properties fo:margin-left="0.161cm" fo:margin-right="0.152cm" fo:margin-top="0.275cm" fo:margin-bottom="0cm" loext:contextual-spacing="false" fo:text-align="center" style:justify-single-word="false" fo:text-indent="0cm" style:auto-text-indent="false"/>
    </style:style>
    <style:style style:name="P14" style:family="paragraph" style:parent-style-name="Table_20_Paragraph">
      <style:paragraph-properties fo:margin-left="0.155cm" fo:margin-right="0.146cm" fo:text-align="center" style:justify-single-word="false" fo:text-indent="0cm" style:auto-text-indent="false"/>
    </style:style>
    <style:style style:name="P15" style:family="paragraph" style:parent-style-name="Table_20_Paragraph">
      <style:paragraph-properties fo:margin-left="0.155cm" fo:margin-right="0.146cm" fo:margin-top="0.095cm" fo:margin-bottom="0cm" loext:contextual-spacing="false" fo:text-align="center" style:justify-single-word="false" fo:text-indent="0cm" style:auto-text-indent="false"/>
    </style:style>
    <style:style style:name="P16" style:family="paragraph" style:parent-style-name="Table_20_Paragraph">
      <style:paragraph-properties fo:margin-left="1.3cm" fo:margin-right="1.386cm" fo:margin-top="0.095cm" fo:margin-bottom="0cm" loext:contextual-spacing="false" fo:text-align="center" style:justify-single-word="false" fo:text-indent="0cm" style:auto-text-indent="false"/>
    </style:style>
    <style:style style:name="P17" style:family="paragraph" style:parent-style-name="Table_20_Paragraph">
      <style:paragraph-properties fo:margin-left="0.083cm" fo:margin-right="0.074cm" fo:text-align="center" style:justify-single-word="false" fo:text-indent="0cm" style:auto-text-indent="false"/>
    </style:style>
    <style:style style:name="P18" style:family="paragraph" style:parent-style-name="Table_20_Paragraph">
      <style:paragraph-properties fo:margin-left="0.083cm" fo:margin-right="0.074cm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19" style:family="paragraph" style:parent-style-name="Table_20_Paragraph">
      <style:paragraph-properties fo:margin-left="0.083cm" fo:margin-right="0.074cm" fo:margin-top="0.275cm" fo:margin-bottom="0cm" loext:contextual-spacing="false" fo:text-align="center" style:justify-single-word="false" fo:text-indent="0cm" style:auto-text-indent="false"/>
    </style:style>
    <style:style style:name="P20" style:family="paragraph" style:parent-style-name="Table_20_Paragraph">
      <style:paragraph-properties fo:margin-left="0.083cm" fo:margin-right="0.074cm" fo:margin-top="0.275cm" fo:margin-bottom="0cm" loext:contextual-spacing="false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21" style:family="paragraph" style:parent-style-name="Table_20_Paragraph">
      <style:paragraph-properties fo:margin-left="0.155cm" fo:margin-right="0.152cm" fo:margin-top="0.275cm" fo:margin-bottom="0cm" loext:contextual-spacing="false" fo:text-align="center" style:justify-single-word="false" fo:text-indent="0cm" style:auto-text-indent="false"/>
    </style:style>
    <style:style style:name="P22" style:family="paragraph" style:parent-style-name="Table_20_Paragraph">
      <style:paragraph-properties fo:margin-top="0.012cm" fo:margin-bottom="0cm" loext:contextual-spacing="false"/>
      <style:text-properties fo:font-size="13pt" fo:font-weight="bold" style:font-size-asian="13pt" style:font-weight-asian="bold"/>
    </style:style>
    <style:style style:name="P23" style:family="paragraph" style:parent-style-name="Table_20_Paragraph">
      <style:paragraph-properties fo:margin-top="0.012cm" fo:margin-bottom="0cm" loext:contextual-spacing="false"/>
      <style:text-properties fo:font-size="17.5pt" fo:font-weight="bold" style:font-size-asian="17.5pt" style:font-weight-asian="bold"/>
    </style:style>
    <style:style style:name="P24" style:family="paragraph" style:parent-style-name="Table_20_Paragraph">
      <style:paragraph-properties fo:margin-left="3.097cm" fo:margin-right="0.921cm" fo:text-indent="-2.159cm" style:auto-text-indent="false"/>
    </style:style>
    <style:style style:name="P25" style:family="paragraph" style:parent-style-name="Table_20_Paragraph">
      <style:paragraph-properties fo:margin-left="1.3cm" fo:margin-right="1.291cm" fo:text-align="center" style:justify-single-word="false" fo:text-indent="0cm" style:auto-text-indent="false"/>
    </style:style>
    <style:style style:name="P26" style:family="paragraph" style:parent-style-name="Table_20_Paragraph">
      <style:paragraph-properties fo:margin-left="1.3cm" fo:margin-right="1.291cm" fo:margin-top="0.275cm" fo:margin-bottom="0cm" loext:contextual-spacing="false" fo:text-align="center" style:justify-single-word="false" fo:text-indent="0cm" style:auto-text-indent="false"/>
    </style:style>
    <style:style style:name="P27" style:family="paragraph" style:parent-style-name="Table_20_Paragraph">
      <style:paragraph-properties fo:margin-top="0.011cm" fo:margin-bottom="0cm" loext:contextual-spacing="false"/>
      <style:text-properties fo:font-size="12pt" fo:font-weight="bold" style:font-size-asian="12pt" style:font-weight-asian="bold"/>
    </style:style>
    <style:style style:name="P28" style:family="paragraph" style:parent-style-name="Table_20_Paragraph">
      <style:paragraph-properties fo:margin-top="0.011cm" fo:margin-bottom="0cm" loext:contextual-spacing="false"/>
      <style:text-properties fo:font-size="14pt" fo:font-weight="bold" style:font-size-asian="14pt" style:font-weight-asian="bold"/>
    </style:style>
    <style:style style:name="P29" style:family="paragraph" style:parent-style-name="Table_20_Paragraph">
      <style:paragraph-properties fo:margin-left="1.277cm" fo:margin-right="1.265cm" fo:text-align="center" style:justify-single-word="false" fo:text-indent="0cm" style:auto-text-indent="false"/>
    </style:style>
    <style:style style:name="P30" style:family="paragraph" style:parent-style-name="Table_20_Paragraph">
      <style:paragraph-properties fo:margin-left="1.277cm" fo:margin-right="1.265cm" fo:margin-top="0.275cm" fo:margin-bottom="0cm" loext:contextual-spacing="false" fo:text-align="center" style:justify-single-word="false" fo:text-indent="0cm" style:auto-text-indent="false"/>
    </style:style>
    <style:style style:name="P31" style:family="paragraph" style:parent-style-name="Table_20_Paragraph">
      <style:paragraph-properties fo:margin-left="0.159cm" fo:margin-right="0.145cm" fo:text-align="center" style:justify-single-word="false" fo:text-indent="0cm" style:auto-text-indent="false"/>
    </style:style>
    <style:style style:name="P32" style:family="paragraph" style:parent-style-name="Table_20_Paragraph">
      <style:paragraph-properties fo:margin-left="0.083cm" fo:margin-right="0.078cm" fo:text-align="center" style:justify-single-word="false" fo:text-indent="0cm" style:auto-text-indent="false"/>
    </style:style>
    <style:style style:name="P33" style:family="paragraph" style:parent-style-name="Table_20_Paragraph">
      <style:paragraph-properties fo:margin-left="0.083cm" fo:margin-right="0.078cm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34" style:family="paragraph" style:parent-style-name="Table_20_Paragraph">
      <style:paragraph-properties fo:margin-left="0.083cm" fo:margin-right="0.078cm" fo:margin-top="0.275cm" fo:margin-bottom="0cm" loext:contextual-spacing="false" fo:text-align="center" style:justify-single-word="false" fo:text-indent="0cm" style:auto-text-indent="false"/>
    </style:style>
    <style:style style:name="P35" style:family="paragraph" style:parent-style-name="Table_20_Paragraph">
      <style:paragraph-properties fo:margin-left="0.083cm" fo:margin-right="0.078cm" fo:margin-top="0.275cm" fo:margin-bottom="0cm" loext:contextual-spacing="false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36" style:family="paragraph" style:parent-style-name="Table_20_Paragraph">
      <style:paragraph-properties fo:margin-left="0.157cm" fo:margin-right="0.152cm" fo:text-align="center" style:justify-single-word="false" fo:text-indent="0cm" style:auto-text-indent="false"/>
    </style:style>
    <style:style style:name="P37" style:family="paragraph" style:parent-style-name="Table_20_Paragraph">
      <style:paragraph-properties fo:margin-left="0.157cm" fo:margin-right="0.152cm" fo:line-height="0.445cm" fo:text-align="center" style:justify-single-word="false" fo:text-indent="0cm" style:auto-text-indent="false"/>
    </style:style>
    <style:style style:name="P38" style:family="paragraph" style:parent-style-name="Table_20_Paragraph">
      <style:paragraph-properties fo:margin-left="0.157cm" fo:margin-right="0.152cm" fo:margin-top="0.275cm" fo:margin-bottom="0cm" loext:contextual-spacing="false" fo:text-align="center" style:justify-single-word="false" fo:text-indent="0cm" style:auto-text-indent="false"/>
    </style:style>
    <style:style style:name="P39" style:family="paragraph" style:parent-style-name="Table_20_Paragraph">
      <style:paragraph-properties fo:margin-left="0.157cm" fo:margin-right="0.152cm" fo:margin-top="0.002cm" fo:margin-bottom="0cm" loext:contextual-spacing="false" fo:text-align="center" style:justify-single-word="false" fo:text-indent="0cm" style:auto-text-indent="false"/>
    </style:style>
    <style:style style:name="P40" style:family="paragraph" style:parent-style-name="Table_20_Paragraph">
      <style:paragraph-properties fo:margin-left="1.475cm" fo:margin-right="0.806cm" fo:text-indent="-0.653cm" style:auto-text-indent="false"/>
    </style:style>
    <style:style style:name="P41" style:family="paragraph" style:parent-style-name="Table_20_Paragraph">
      <style:paragraph-properties fo:margin-left="2.646cm" fo:margin-right="0.28cm" fo:text-indent="-2.353cm" style:auto-text-indent="false"/>
    </style:style>
    <style:style style:name="P42" style:family="paragraph" style:parent-style-name="Table_20_Paragraph">
      <style:paragraph-properties fo:margin-left="0.148cm" fo:margin-right="0.146cm" fo:text-align="center" style:justify-single-word="false" fo:text-indent="0cm" style:auto-text-indent="false"/>
    </style:style>
    <style:style style:name="P43" style:family="paragraph" style:parent-style-name="Table_20_Paragraph">
      <style:paragraph-properties fo:margin-left="0.15cm" fo:margin-right="0.146cm" fo:text-align="center" style:justify-single-word="false" fo:text-indent="0cm" style:auto-text-indent="false"/>
    </style:style>
    <style:style style:name="P44" style:family="paragraph" style:parent-style-name="Table_20_Paragraph">
      <style:paragraph-properties fo:margin-left="3.083cm" fo:margin-right="1.222cm" fo:text-indent="-1.849cm" style:auto-text-indent="false"/>
    </style:style>
    <style:style style:name="P45" style:family="paragraph" style:parent-style-name="Table_20_Paragraph">
      <style:paragraph-properties fo:margin-left="1.147cm" fo:margin-right="1.131cm" fo:margin-top="0.092cm" fo:margin-bottom="0cm" loext:contextual-spacing="false" fo:text-align="center" style:justify-single-word="false" fo:text-indent="0cm" style:auto-text-indent="false"/>
    </style:style>
    <style:style style:name="P46" style:family="paragraph" style:parent-style-name="Table_20_Paragraph">
      <style:paragraph-properties fo:margin-left="0.157cm" fo:margin-right="0.146cm" fo:text-align="center" style:justify-single-word="false" fo:text-indent="0cm" style:auto-text-indent="false"/>
    </style:style>
    <style:style style:name="P47" style:family="paragraph" style:parent-style-name="Table_20_Paragraph">
      <style:paragraph-properties fo:margin-left="1.757cm" fo:margin-right="1.245cm" fo:text-indent="-0.48cm" style:auto-text-indent="false"/>
    </style:style>
    <style:style style:name="P48" style:family="paragraph" style:parent-style-name="Table_20_Paragraph">
      <style:paragraph-properties fo:margin-left="3.32cm" fo:margin-right="1.224cm" fo:margin-top="0.275cm" fo:margin-bottom="0cm" loext:contextual-spacing="false" fo:text-indent="-2.085cm" style:auto-text-indent="false"/>
    </style:style>
    <style:style style:name="P49" style:family="paragraph" style:parent-style-name="Table_20_Paragraph">
      <style:paragraph-properties fo:margin-left="1.626cm" fo:margin-right="0cm" fo:text-indent="0cm" style:auto-text-indent="false"/>
    </style:style>
    <style:style style:name="P50" style:family="paragraph" style:parent-style-name="Table_20_Paragraph">
      <style:paragraph-properties fo:margin-left="1.626cm" fo:margin-right="0cm" fo:margin-top="0.275cm" fo:margin-bottom="0cm" loext:contextual-spacing="false" fo:text-indent="0cm" style:auto-text-indent="false"/>
    </style:style>
    <style:style style:name="P51" style:family="paragraph" style:parent-style-name="Table_20_Paragraph">
      <style:paragraph-properties fo:margin-left="0.159cm" fo:margin-right="0.152cm" fo:text-align="center" style:justify-single-word="false" fo:text-indent="0cm" style:auto-text-indent="false"/>
    </style:style>
    <style:style style:name="P52" style:family="paragraph" style:parent-style-name="Table_20_Paragraph">
      <style:paragraph-properties fo:margin-left="0.159cm" fo:margin-right="0.152cm" fo:line-height="0.445cm" fo:text-align="center" style:justify-single-word="false" fo:text-indent="0cm" style:auto-text-indent="false"/>
    </style:style>
    <style:style style:name="P53" style:family="paragraph" style:parent-style-name="Table_20_Paragraph">
      <style:paragraph-properties fo:margin-left="3.224cm" fo:margin-right="0.995cm" fo:margin-top="0.275cm" fo:margin-bottom="0cm" loext:contextual-spacing="false" fo:text-indent="-2.215cm" style:auto-text-indent="false"/>
    </style:style>
    <style:style style:name="P54" style:family="paragraph" style:parent-style-name="Table_20_Paragraph">
      <style:paragraph-properties fo:margin-left="3.224cm" fo:margin-right="0.15cm" fo:margin-top="0.275cm" fo:margin-bottom="0cm" loext:contextual-spacing="false" fo:text-indent="-3.055cm" style:auto-text-indent="false"/>
    </style:style>
    <style:style style:name="P55" style:family="paragraph" style:parent-style-name="Table_20_Paragraph">
      <style:paragraph-properties fo:margin-left="2.314cm" fo:margin-right="0.385cm" fo:margin-top="0.275cm" fo:margin-bottom="0cm" loext:contextual-spacing="false" fo:text-indent="-1.919cm" style:auto-text-indent="false"/>
    </style:style>
    <style:style style:name="P56" style:family="paragraph" style:parent-style-name="Table_20_Paragraph">
      <style:paragraph-properties fo:margin-left="1.044cm" fo:margin-right="0cm" fo:text-indent="0cm" style:auto-text-indent="false"/>
    </style:style>
    <style:style style:name="P57" style:family="paragraph" style:parent-style-name="Table_20_Paragraph">
      <style:paragraph-properties fo:margin-left="2.596cm" fo:margin-right="0.28cm" fo:margin-top="0.275cm" fo:margin-bottom="0cm" loext:contextual-spacing="false" fo:text-indent="-2.304cm" style:auto-text-indent="false"/>
    </style:style>
    <style:style style:name="P58" style:family="paragraph" style:parent-style-name="Table_20_Paragraph">
      <style:paragraph-properties fo:margin-left="1.725cm" fo:margin-right="0cm" fo:text-indent="0cm" style:auto-text-indent="false"/>
    </style:style>
    <style:style style:name="P59" style:family="paragraph" style:parent-style-name="Table_20_Paragraph">
      <style:paragraph-properties fo:margin-left="0.162cm" fo:margin-right="0.152cm" fo:line-height="0.445cm" fo:text-align="center" style:justify-single-word="false" fo:text-indent="0cm" style:auto-text-indent="false"/>
    </style:style>
    <style:style style:name="P60" style:family="paragraph" style:parent-style-name="Table_20_Paragraph">
      <style:paragraph-properties fo:margin-left="0.162cm" fo:margin-right="0.152cm" fo:text-align="center" style:justify-single-word="false" fo:text-indent="0cm" style:auto-text-indent="false"/>
    </style:style>
    <style:style style:name="P61" style:family="paragraph" style:parent-style-name="Table_20_Paragraph">
      <style:paragraph-properties fo:margin-left="1.852cm" fo:margin-right="0.326cm" fo:text-indent="-1.503cm" style:auto-text-indent="false"/>
    </style:style>
    <style:style style:name="P62" style:family="paragraph" style:parent-style-name="Table_20_Paragraph">
      <style:paragraph-properties fo:margin-left="1.637cm" fo:margin-right="0cm" fo:margin-top="0.275cm" fo:margin-bottom="0cm" loext:contextual-spacing="false" fo:text-indent="0cm" style:auto-text-indent="false"/>
    </style:style>
    <style:style style:name="P63" style:family="paragraph" style:parent-style-name="Table_20_Paragraph">
      <style:paragraph-properties fo:margin-top="0.014cm" fo:margin-bottom="0cm" loext:contextual-spacing="false"/>
      <style:text-properties fo:font-size="12pt" fo:font-weight="bold" style:font-size-asian="12pt" style:font-weight-asian="bold"/>
    </style:style>
    <style:style style:name="P64" style:family="paragraph" style:parent-style-name="Table_20_Paragraph">
      <style:paragraph-properties fo:margin-left="1.305cm" fo:margin-right="0cm" fo:margin-top="0.275cm" fo:margin-bottom="0cm" loext:contextual-spacing="false" fo:text-indent="0cm" style:auto-text-indent="false"/>
    </style:style>
    <style:style style:name="P65" style:family="paragraph" style:parent-style-name="Table_20_Paragraph">
      <style:paragraph-properties fo:margin-left="1.362cm" fo:margin-right="0cm" fo:margin-top="0.002cm" fo:margin-bottom="0cm" loext:contextual-spacing="false" fo:text-indent="0cm" style:auto-text-indent="false"/>
    </style:style>
    <style:style style:name="P66" style:family="paragraph" style:parent-style-name="Table_20_Paragraph">
      <style:paragraph-properties fo:margin-left="0.995cm" fo:margin-right="0.986cm" fo:text-indent="0.148cm" style:auto-text-indent="false"/>
    </style:style>
    <style:style style:name="P67" style:family="paragraph" style:parent-style-name="Table_20_Paragraph">
      <style:paragraph-properties fo:margin-left="1.372cm" fo:margin-right="0cm" fo:text-indent="0cm" style:auto-text-indent="false"/>
    </style:style>
    <style:style style:name="P68" style:family="paragraph" style:parent-style-name="Table_20_Paragraph">
      <style:paragraph-properties fo:margin-left="0cm" fo:margin-right="1.711cm" fo:text-align="end" style:justify-single-word="false" fo:text-indent="0cm" style:auto-text-indent="false"/>
    </style:style>
    <style:style style:name="P69" style:family="paragraph" style:parent-style-name="Table_20_Paragraph">
      <style:paragraph-properties fo:margin-left="0cm" fo:margin-right="1.711cm" fo:text-align="end" style:justify-single-word="false" fo:text-indent="0cm" style:auto-text-indent="false"/>
      <style:text-properties fo:font-size="11pt" fo:font-weight="bold" style:font-size-asian="11pt" style:font-weight-asian="bold"/>
    </style:style>
    <style:style style:name="P70" style:family="paragraph" style:parent-style-name="Table_20_Paragraph">
      <style:paragraph-properties fo:margin-left="0cm" fo:margin-right="1.711cm" fo:margin-top="0.275cm" fo:margin-bottom="0cm" loext:contextual-spacing="false" fo:text-align="end" style:justify-single-word="false" fo:text-indent="0cm" style:auto-text-indent="false"/>
    </style:style>
    <style:style style:name="P71" style:family="paragraph" style:parent-style-name="Table_20_Paragraph">
      <style:paragraph-properties fo:margin-left="0.083cm" fo:margin-right="0.083cm" fo:text-align="center" style:justify-single-word="false" fo:text-indent="0cm" style:auto-text-indent="false"/>
    </style:style>
    <style:style style:name="P72" style:family="paragraph" style:parent-style-name="Table_20_Paragraph">
      <style:paragraph-properties fo:margin-left="1.207cm" fo:margin-right="1.191cm" fo:text-align="justify" style:justify-single-word="false" fo:text-indent="0.071cm" style:auto-text-indent="false"/>
    </style:style>
    <style:style style:name="P73" style:family="paragraph" style:parent-style-name="Table_20_Paragraph">
      <style:paragraph-properties fo:margin-left="0cm" fo:margin-right="1.612cm" fo:text-align="end" style:justify-single-word="false" fo:text-indent="0cm" style:auto-text-indent="false"/>
    </style:style>
    <style:style style:name="P74" style:family="paragraph" style:parent-style-name="Table_20_Paragraph">
      <style:paragraph-properties fo:margin-left="0cm" fo:margin-right="1.612cm" fo:text-align="end" style:justify-single-word="false" fo:text-indent="0cm" style:auto-text-indent="false"/>
      <style:text-properties fo:font-size="11pt" fo:font-weight="bold" style:font-size-asian="11pt" style:font-weight-asian="bold"/>
    </style:style>
    <style:style style:name="P75" style:family="paragraph" style:parent-style-name="Table_20_Paragraph">
      <style:paragraph-properties fo:margin-left="0cm" fo:margin-right="1.612cm" fo:margin-top="0.275cm" fo:margin-bottom="0cm" loext:contextual-spacing="false" fo:text-align="end" style:justify-single-word="false" fo:text-indent="0cm" style:auto-text-indent="false"/>
    </style:style>
    <style:style style:name="P76" style:family="paragraph" style:parent-style-name="Table_20_Paragraph">
      <style:paragraph-properties fo:margin-left="1.023cm" fo:margin-right="1.014cm" fo:text-align="center" style:justify-single-word="false" fo:text-indent="0.004cm" style:auto-text-indent="false"/>
    </style:style>
    <style:style style:name="P77" style:family="paragraph" style:parent-style-name="Table_20_Paragraph">
      <style:paragraph-properties fo:margin-left="0.624cm" fo:margin-right="0.617cm" fo:text-align="center" style:justify-single-word="false" fo:text-indent="0.002cm" style:auto-text-indent="false"/>
    </style:style>
    <style:style style:name="P78" style:family="paragraph" style:parent-style-name="Table_20_Paragraph">
      <style:paragraph-properties fo:margin-left="0.572cm" fo:margin-right="0cm" fo:text-indent="0cm" style:auto-text-indent="false"/>
    </style:style>
    <style:style style:name="P79" style:family="paragraph" style:parent-style-name="Table_20_Paragraph">
      <style:paragraph-properties fo:margin-left="2.928cm" fo:margin-right="0.445cm" fo:text-indent="-2.469cm" style:auto-text-indent="false"/>
    </style:style>
    <style:style style:name="P80" style:family="paragraph" style:parent-style-name="Table_20_Paragraph">
      <style:paragraph-properties fo:margin-left="1.725cm" fo:margin-right="1.088cm" fo:margin-top="0.275cm" fo:margin-bottom="0cm" loext:contextual-spacing="false" fo:text-indent="-0.617cm" style:auto-text-indent="false"/>
    </style:style>
    <style:style style:name="P81" style:family="paragraph" style:parent-style-name="Table_20_Paragraph">
      <style:paragraph-properties fo:margin-left="2.886cm" fo:margin-right="0.28cm" fo:margin-top="0.275cm" fo:margin-bottom="0cm" loext:contextual-spacing="false" fo:text-indent="-2.593cm" style:auto-text-indent="false"/>
    </style:style>
    <style:style style:name="P82" style:family="paragraph" style:parent-style-name="Table_20_Paragraph">
      <style:paragraph-properties fo:margin-left="1.129cm" fo:margin-right="1.118cm" fo:text-align="center" style:justify-single-word="false" fo:text-indent="0.002cm" style:auto-text-indent="false"/>
    </style:style>
    <style:style style:name="P83" style:family="paragraph" style:parent-style-name="Table_20_Paragraph">
      <style:paragraph-properties fo:margin-left="0.159cm" fo:margin-right="0.146cm" fo:text-align="center" style:justify-single-word="false" fo:text-indent="0cm" style:auto-text-indent="false"/>
    </style:style>
    <style:style style:name="P84" style:family="paragraph" style:parent-style-name="Table_20_Paragraph">
      <style:paragraph-properties fo:margin-left="0.289cm" fo:margin-right="0.377cm" fo:text-align="center" style:justify-single-word="false" fo:text-indent="0cm" style:auto-text-indent="false"/>
    </style:style>
    <style:style style:name="P85" style:family="paragraph" style:parent-style-name="Table_20_Paragraph">
      <style:paragraph-properties fo:margin-left="0.153cm" fo:margin-right="0.146cm" fo:text-align="center" style:justify-single-word="false" fo:text-indent="0cm" style:auto-text-indent="false"/>
    </style:style>
    <style:style style:name="P86" style:family="paragraph" style:parent-style-name="Table_20_Paragraph">
      <style:paragraph-properties fo:margin-left="0.153cm" fo:margin-right="0.146cm" fo:margin-top="0.002cm" fo:margin-bottom="0cm" loext:contextual-spacing="false" fo:text-align="center" style:justify-single-word="false" fo:text-indent="0cm" style:auto-text-indent="false"/>
    </style:style>
    <style:style style:name="P87" style:family="paragraph" style:parent-style-name="Table_20_Paragraph">
      <style:paragraph-properties fo:margin-left="0cm" fo:margin-right="0.395cm" fo:text-align="end" style:justify-single-word="false" fo:text-indent="0cm" style:auto-text-indent="false"/>
    </style:style>
    <style:style style:name="P88" style:family="paragraph" style:parent-style-name="Table_20_Paragraph">
      <style:paragraph-properties fo:margin-left="1.792cm" fo:margin-right="1.245cm" fo:text-indent="-0.515cm" style:auto-text-indent="false"/>
    </style:style>
    <style:style style:name="P89" style:family="paragraph" style:parent-style-name="Table_20_Paragraph">
      <style:paragraph-properties fo:margin-left="1.362cm" fo:margin-right="0.557cm" fo:margin-top="0.275cm" fo:margin-bottom="0cm" loext:contextual-spacing="false" fo:text-indent="-0.889cm" style:auto-text-indent="false"/>
    </style:style>
    <style:style style:name="P90" style:family="paragraph" style:parent-style-name="Table_20_Paragraph">
      <style:paragraph-properties fo:margin-left="3.069cm" fo:margin-right="0.323cm" fo:margin-top="0.275cm" fo:margin-bottom="0cm" loext:contextual-spacing="false" fo:text-indent="-2.734cm" style:auto-text-indent="false"/>
    </style:style>
    <style:style style:name="P91" style:family="paragraph" style:parent-style-name="Table_20_Paragraph">
      <style:paragraph-properties fo:margin-left="2.551cm" fo:margin-right="0.995cm" fo:margin-top="0.275cm" fo:margin-bottom="0cm" loext:contextual-spacing="false" fo:text-indent="-1.542cm" style:auto-text-indent="false"/>
    </style:style>
    <style:style style:name="P92" style:family="paragraph" style:parent-style-name="Table_20_Paragraph">
      <style:paragraph-properties fo:margin-left="1.221cm" fo:margin-right="1.21cm" fo:text-align="center" style:justify-single-word="false" fo:text-indent="0.002cm" style:auto-text-indent="false"/>
    </style:style>
    <style:style style:name="P93" style:family="paragraph" style:parent-style-name="Table_20_Paragraph">
      <style:paragraph-properties fo:margin-left="1.849cm" fo:margin-right="1.824cm" fo:margin-top="0.275cm" fo:margin-bottom="0cm" loext:contextual-spacing="false" fo:text-indent="-0.065cm" style:auto-text-indent="false"/>
    </style:style>
    <style:style style:name="P94" style:family="paragraph" style:parent-style-name="Table_20_Paragraph">
      <style:paragraph-properties fo:margin-left="2.917cm" fo:margin-right="0.28cm" fo:margin-top="0.275cm" fo:margin-bottom="0cm" loext:contextual-spacing="false" fo:text-indent="-2.625cm" style:auto-text-indent="false"/>
    </style:style>
    <style:style style:name="P95" style:family="paragraph" style:parent-style-name="Table_20_Paragraph">
      <style:paragraph-properties fo:margin-left="0cm" fo:margin-right="0.295cm" fo:text-align="end" style:justify-single-word="false" fo:text-indent="0cm" style:auto-text-indent="false"/>
    </style:style>
    <style:style style:name="P96" style:family="paragraph" style:parent-style-name="Table_20_Paragraph">
      <style:paragraph-properties fo:margin-left="1.185cm" fo:margin-right="1.173cm" fo:text-align="justify" style:justify-single-word="false" fo:text-indent="0.092cm" style:auto-text-indent="false"/>
    </style:style>
    <style:style style:name="P97" style:family="paragraph" style:parent-style-name="Table_20_Paragraph">
      <style:paragraph-properties fo:margin-left="1.259cm" fo:margin-right="1.247cm" fo:text-align="center" style:justify-single-word="false" fo:text-indent="-0.002cm" style:auto-text-indent="false"/>
    </style:style>
    <style:style style:name="P98" style:family="paragraph" style:parent-style-name="Table_20_Paragraph">
      <style:paragraph-properties fo:margin-left="0.083cm" fo:margin-right="0.081cm" fo:text-align="center" style:justify-single-word="false" fo:text-indent="0cm" style:auto-text-indent="false"/>
    </style:style>
    <style:style style:name="P99" style:family="paragraph" style:parent-style-name="Table_20_Paragraph">
      <style:paragraph-properties fo:margin-left="1.161cm" fo:margin-right="1.152cm" fo:text-align="center" style:justify-single-word="false" fo:text-indent="0.002cm" style:auto-text-indent="false"/>
    </style:style>
    <style:style style:name="P100" style:family="paragraph" style:parent-style-name="Table_20_Paragraph">
      <style:paragraph-properties fo:margin-left="2.886cm" fo:margin-right="0.557cm" fo:margin-top="0.275cm" fo:margin-bottom="0cm" loext:contextual-spacing="false" fo:text-indent="-2.413cm" style:auto-text-indent="false"/>
    </style:style>
    <style:style style:name="P101" style:family="paragraph" style:parent-style-name="Table_20_Paragraph">
      <style:paragraph-properties fo:margin-left="0.152cm" fo:margin-right="0.146cm" fo:text-align="center" style:justify-single-word="false" fo:text-indent="0cm" style:auto-text-indent="false"/>
    </style:style>
    <style:style style:name="P102" style:family="paragraph" style:parent-style-name="Table_20_Paragraph">
      <style:paragraph-properties fo:margin-left="0.152cm" fo:margin-right="0.146cm" fo:margin-top="0.275cm" fo:margin-bottom="0cm" loext:contextual-spacing="false" fo:text-align="center" style:justify-single-word="false" fo:text-indent="0cm" style:auto-text-indent="false"/>
    </style:style>
    <style:style style:name="P103" style:family="paragraph" style:parent-style-name="Table_20_Paragraph">
      <style:paragraph-properties fo:margin-left="0.152cm" fo:margin-right="0.146cm" fo:margin-top="0.002cm" fo:margin-bottom="0cm" loext:contextual-spacing="false" fo:text-align="center" style:justify-single-word="false" fo:text-indent="0cm" style:auto-text-indent="false"/>
    </style:style>
    <style:style style:name="P104" style:family="paragraph" style:parent-style-name="Table_20_Paragraph">
      <style:paragraph-properties fo:margin-left="3.277cm" fo:margin-right="1.87cm" fo:margin-top="0.314cm" fo:margin-bottom="0cm" loext:contextual-spacing="false" fo:text-indent="-1.383cm" style:auto-text-indent="false"/>
    </style:style>
    <style:style style:name="P105" style:family="paragraph" style:parent-style-name="Table_20_Paragraph">
      <style:paragraph-properties fo:margin-left="1.792cm" fo:margin-right="0.49cm" fo:text-indent="-1.277cm" style:auto-text-indent="false"/>
    </style:style>
    <style:style style:name="P106" style:family="paragraph" style:parent-style-name="Table_20_Paragraph">
      <style:paragraph-properties fo:margin-left="1.764cm" fo:margin-right="0.607cm" fo:text-indent="-1.341cm" style:auto-text-indent="false"/>
    </style:style>
    <style:style style:name="P107" style:family="paragraph" style:parent-style-name="Table_20_Paragraph">
      <style:paragraph-properties fo:margin-left="3.517cm" fo:margin-right="1.034cm" fo:text-indent="-2.561cm" style:auto-text-indent="false"/>
    </style:style>
    <style:style style:name="P108" style:family="paragraph" style:parent-style-name="Table_20_Paragraph">
      <style:paragraph-properties fo:margin-left="0.448cm" fo:margin-right="0.545cm" fo:text-align="center" style:justify-single-word="false" fo:text-indent="0cm" style:auto-text-indent="false"/>
    </style:style>
    <style:style style:name="P109" style:family="paragraph" style:parent-style-name="Table_20_Paragraph">
      <style:paragraph-properties fo:margin-left="1.356cm" fo:margin-right="1.487cm" fo:text-align="center" style:justify-single-word="false" fo:text-indent="0.123cm" style:auto-text-indent="false"/>
    </style:style>
    <style:style style:name="P110" style:family="paragraph" style:parent-style-name="Table_20_Paragraph">
      <style:paragraph-properties fo:margin-left="1.64cm" fo:margin-right="0cm" fo:text-indent="0cm" style:auto-text-indent="false"/>
    </style:style>
    <style:style style:name="P111" style:family="paragraph" style:parent-style-name="Table_20_Paragraph">
      <style:paragraph-properties fo:margin-left="0.508cm" fo:margin-right="0.506cm" fo:text-align="center" style:justify-single-word="false" fo:text-indent="0cm" style:auto-text-indent="false"/>
    </style:style>
    <style:style style:name="P112" style:family="paragraph" style:parent-style-name="Table_20_Paragraph">
      <style:paragraph-properties fo:margin-left="1.214cm" fo:margin-right="1.118cm" fo:text-indent="-0.081cm" style:auto-text-indent="false"/>
    </style:style>
    <style:style style:name="P113" style:family="paragraph" style:parent-style-name="Table_20_Paragraph">
      <style:paragraph-properties fo:margin-left="1.023cm" fo:margin-right="1.012cm" fo:text-align="center" style:justify-single-word="false" fo:text-indent="0.002cm" style:auto-text-indent="false"/>
    </style:style>
    <style:style style:name="P114" style:family="paragraph" style:parent-style-name="Table_20_Paragraph">
      <style:paragraph-properties fo:margin-left="1.468cm" fo:margin-right="0.397cm" fo:text-indent="-1.147cm" style:auto-text-indent="false"/>
    </style:style>
    <style:style style:name="P115" style:family="paragraph" style:parent-style-name="Table_20_Paragraph">
      <style:paragraph-properties fo:margin-left="2.667cm" fo:margin-right="0.392cm" fo:text-indent="-2.254cm" style:auto-text-indent="false"/>
    </style:style>
    <style:style style:name="P116" style:family="paragraph" style:parent-style-name="Table_20_Paragraph">
      <style:paragraph-properties fo:margin-left="2.544cm" fo:margin-right="1.494cm" fo:text-indent="-1.034cm" style:auto-text-indent="false"/>
    </style:style>
    <style:style style:name="P117" style:family="paragraph" style:parent-style-name="Table_20_Paragraph">
      <style:paragraph-properties fo:margin-left="1.139cm" fo:margin-right="1.129cm" fo:text-align="center" style:justify-single-word="false" fo:text-indent="0.002cm" style:auto-text-indent="false"/>
    </style:style>
    <style:style style:name="P118" style:family="paragraph" style:parent-style-name="Table_20_Paragraph">
      <style:paragraph-properties fo:margin-left="1.259cm" fo:margin-right="1.245cm" fo:text-align="center" style:justify-single-word="false" fo:text-indent="-0.002cm" style:auto-text-indent="false"/>
    </style:style>
    <style:style style:name="P119" style:family="paragraph" style:parent-style-name="Table_20_Paragraph">
      <style:paragraph-properties fo:margin-left="2.484cm" fo:margin-right="0.995cm" fo:margin-top="0.275cm" fo:margin-bottom="0cm" loext:contextual-spacing="false" fo:text-indent="-1.475cm" style:auto-text-indent="false"/>
    </style:style>
    <style:style style:name="P120" style:family="paragraph" style:parent-style-name="Table_20_Paragraph">
      <style:paragraph-properties fo:margin-left="1.21cm" fo:margin-right="0.69cm" fo:margin-top="0.318cm" fo:margin-bottom="0cm" loext:contextual-spacing="false" fo:text-indent="-0.494cm" style:auto-text-indent="false"/>
    </style:style>
    <style:style style:name="P121" style:family="paragraph" style:parent-style-name="Table_20_Paragraph">
      <style:paragraph-properties fo:margin-left="3.08cm" fo:margin-right="1.242cm" fo:margin-top="0.318cm" fo:margin-bottom="0cm" loext:contextual-spacing="false" fo:text-indent="-1.827cm" style:auto-text-indent="false"/>
    </style:style>
    <style:style style:name="P122" style:family="paragraph" style:parent-style-name="Table_20_Paragraph">
      <style:paragraph-properties fo:margin-left="0.162cm" fo:margin-right="0.15cm" fo:text-align="center" style:justify-single-word="false" fo:text-indent="0cm" style:auto-text-indent="false"/>
    </style:style>
    <style:style style:name="P123" style:family="paragraph" style:parent-style-name="Table_20_Paragraph">
      <style:paragraph-properties fo:margin-left="2.551cm" fo:margin-right="0.28cm" fo:text-indent="-2.258cm" style:auto-text-indent="false"/>
    </style:style>
    <style:style style:name="P124" style:family="paragraph" style:parent-style-name="Table_20_Paragraph">
      <style:paragraph-properties fo:margin-left="3.224cm" fo:margin-right="0.554cm" fo:margin-top="0.275cm" fo:margin-bottom="0cm" loext:contextual-spacing="false" fo:text-indent="-2.663cm" style:auto-text-indent="false"/>
    </style:style>
    <style:style style:name="P125" style:family="paragraph" style:parent-style-name="Table_20_Paragraph">
      <style:paragraph-properties fo:margin-left="0.794cm" fo:margin-right="0cm" fo:margin-top="0.275cm" fo:margin-bottom="0cm" loext:contextual-spacing="false" fo:text-indent="0cm" style:auto-text-indent="false"/>
    </style:style>
    <style:style style:name="P126" style:family="paragraph" style:parent-style-name="Table_20_Paragraph">
      <style:paragraph-properties fo:margin-left="2.713cm" fo:margin-right="0.464cm" fo:text-indent="-2.223cm" style:auto-text-indent="false"/>
    </style:style>
    <style:style style:name="P127" style:family="paragraph" style:parent-style-name="Table_20_Paragraph">
      <style:paragraph-properties fo:margin-left="1.15cm" fo:margin-right="1.141cm" fo:margin-top="0.002cm" fo:margin-bottom="0cm" loext:contextual-spacing="false" fo:text-align="center" style:justify-single-word="false" fo:text-indent="0cm" style:auto-text-indent="false"/>
    </style:style>
    <style:style style:name="P128" style:family="paragraph" style:parent-style-name="Table_20_Paragraph">
      <style:paragraph-properties fo:margin-left="1.15cm" fo:margin-right="1.141cm" fo:margin-top="0.002cm" fo:margin-bottom="0cm" loext:contextual-spacing="false" fo:text-align="center" style:justify-single-word="false" fo:text-indent="0cm" style:auto-text-indent="false"/>
      <style:text-properties fo:font-size="11pt" style:font-size-asian="11pt"/>
    </style:style>
    <style:style style:name="P129" style:family="paragraph" style:parent-style-name="Table_20_Paragraph">
      <style:paragraph-properties fo:margin-left="1.341cm" fo:margin-right="0.907cm" fo:text-indent="-0.483cm" style:auto-text-indent="false"/>
    </style:style>
    <style:style style:name="P130" style:family="paragraph" style:parent-style-name="Table_20_Paragraph">
      <style:paragraph-properties fo:margin-left="2.452cm" fo:margin-right="1.753cm" fo:text-indent="-0.67cm" style:auto-text-indent="false"/>
    </style:style>
    <style:style style:name="P131" style:family="paragraph" style:parent-style-name="Table_20_Paragraph">
      <style:paragraph-properties fo:margin-left="1.224cm" fo:margin-right="1.214cm" fo:text-align="center" style:justify-single-word="false" fo:text-indent="0.002cm" style:auto-text-indent="false"/>
    </style:style>
    <style:style style:name="P132" style:family="paragraph" style:parent-style-name="Table_20_Paragraph">
      <style:paragraph-properties fo:margin-left="2.452cm" fo:margin-right="0.273cm" fo:margin-top="0.275cm" fo:margin-bottom="0cm" loext:contextual-spacing="false" fo:text-indent="-2.163cm" style:auto-text-indent="false"/>
    </style:style>
    <style:style style:name="P133" style:family="paragraph" style:parent-style-name="Table_20_Paragraph">
      <style:paragraph-properties fo:margin-left="2.194cm" fo:margin-right="0.968cm" fo:margin-top="0.275cm" fo:margin-bottom="0cm" loext:contextual-spacing="false" fo:text-indent="-1.305cm" style:auto-text-indent="false"/>
    </style:style>
    <style:style style:name="P134" style:family="paragraph" style:parent-style-name="Table_20_Paragraph">
      <style:paragraph-properties fo:margin-left="0.321cm" fo:margin-right="0.314cm" fo:text-align="center" style:justify-single-word="false" fo:text-indent="0.007cm" style:auto-text-indent="false"/>
    </style:style>
    <style:style style:name="P135" style:family="paragraph" style:parent-style-name="Table_20_Paragraph">
      <style:paragraph-properties fo:margin-left="2.275cm" fo:margin-right="1.245cm" fo:text-indent="-0.998cm" style:auto-text-indent="false"/>
    </style:style>
    <style:style style:name="P136" style:family="paragraph" style:parent-style-name="Table_20_Paragraph">
      <style:paragraph-properties fo:margin-left="1.379cm" fo:margin-right="0cm" fo:text-indent="0cm" style:auto-text-indent="false"/>
    </style:style>
    <style:style style:name="P137" style:family="paragraph" style:parent-style-name="Table_20_Paragraph">
      <style:paragraph-properties fo:margin-left="0.515cm" fo:margin-right="0.607cm" fo:text-align="center" style:justify-single-word="false" fo:text-indent="0cm" style:auto-text-indent="false"/>
    </style:style>
    <style:style style:name="P138" style:family="paragraph" style:parent-style-name="Table_20_Paragraph">
      <style:paragraph-properties fo:margin-left="0cm" fo:margin-right="1.799cm" fo:text-align="end" style:justify-single-word="false" fo:text-indent="0cm" style:auto-text-indent="false"/>
    </style:style>
    <style:style style:name="P139" style:family="paragraph" style:parent-style-name="Table_20_Paragraph">
      <style:paragraph-properties fo:margin-left="2.163cm" fo:margin-right="0.543cm" fo:text-indent="-1.697cm" style:auto-text-indent="false"/>
    </style:style>
    <style:style style:name="P140" style:family="paragraph" style:parent-style-name="Table_20_Paragraph">
      <style:paragraph-properties fo:margin-left="1.944cm" fo:margin-right="0cm" fo:text-indent="0cm" style:auto-text-indent="false"/>
    </style:style>
    <style:style style:name="P141" style:family="paragraph" style:parent-style-name="Table_20_Paragraph">
      <style:paragraph-properties fo:margin-left="0cm" fo:margin-right="1.849cm" fo:text-align="end" style:justify-single-word="false" fo:text-indent="0cm" style:auto-text-indent="false"/>
    </style:style>
    <style:style style:name="P142" style:family="paragraph" style:parent-style-name="Table_20_Paragraph">
      <style:paragraph-properties fo:margin-left="0.146cm" fo:margin-right="0.146cm" fo:text-align="center" style:justify-single-word="false" fo:text-indent="0cm" style:auto-text-indent="false"/>
    </style:style>
    <style:style style:name="P143" style:family="paragraph" style:parent-style-name="Table_20_Paragraph">
      <style:paragraph-properties fo:margin-left="0cm" fo:margin-right="1.782cm" fo:text-align="end" style:justify-single-word="false" fo:text-indent="0cm" style:auto-text-indent="false"/>
    </style:style>
    <style:style style:name="P14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45" style:family="paragraph" style:parent-style-name="Standard">
      <style:paragraph-properties fo:text-align="center" style:justify-single-word="false"/>
    </style:style>
    <style:style style:name="P146" style:family="paragraph" style:parent-style-name="Standard">
      <style:text-properties fo:font-size="14pt" fo:font-weight="bold" fo:background-color="transparent" style:font-size-asian="14pt" style:font-weight-asian="bold" style:font-size-complex="14pt"/>
    </style:style>
    <style:style style:name="P147" style:family="paragraph" style:parent-style-name="Table_20_Paragraph">
      <style:paragraph-properties fo:margin-left="0.122cm" fo:margin-right="0.116cm" fo:margin-top="0.095cm" fo:margin-bottom="0cm" loext:contextual-spacing="false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148" style:family="paragraph" style:parent-style-name="Table_20_Paragraph">
      <style:paragraph-properties fo:margin-left="0.011cm" fo:margin-right="0cm" fo:margin-top="0.275cm" fo:margin-bottom="0cm" loext:contextual-spacing="false" fo:text-align="center" style:justify-single-word="false" fo:text-indent="0cm" style:auto-text-indent="false"/>
      <style:text-properties fo:font-size="11pt" style:font-size-asian="11pt"/>
    </style:style>
    <style:style style:name="P149" style:family="paragraph" style:parent-style-name="Table_20_Paragraph">
      <style:paragraph-properties fo:margin-left="0.011cm" fo:margin-right="0cm" fo:text-align="center" style:justify-single-word="false" fo:text-indent="0cm" style:auto-text-indent="false"/>
      <style:text-properties fo:font-size="11pt" style:font-size-asian="11pt"/>
    </style:style>
    <style:style style:name="P150" style:family="paragraph" style:parent-style-name="Table_20_Paragraph">
      <style:paragraph-properties fo:margin-left="0.083cm" fo:margin-right="0.079cm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151" style:family="paragraph" style:parent-style-name="Table_20_Paragraph">
      <style:paragraph-properties fo:margin-left="0.122cm" fo:margin-right="0.115cm" fo:text-align="center" style:justify-single-word="false" fo:text-indent="0cm" style:auto-text-indent="false"/>
      <style:text-properties fo:font-size="11pt" style:font-size-asian="11pt"/>
    </style:style>
    <style:style style:name="P152" style:family="paragraph" style:parent-style-name="Table_20_Paragraph">
      <style:paragraph-properties fo:margin-left="0.122cm" fo:margin-right="0.115cm" fo:margin-top="0.275cm" fo:margin-bottom="0cm" loext:contextual-spacing="false" fo:text-align="center" style:justify-single-word="false" fo:text-indent="0cm" style:auto-text-indent="false"/>
      <style:text-properties fo:font-size="11pt" style:font-size-asian="11pt"/>
    </style:style>
    <style:style style:name="P153" style:family="paragraph" style:parent-style-name="Table_20_Paragraph">
      <style:paragraph-properties fo:margin-left="1.182cm" fo:margin-right="0cm" fo:text-indent="0cm" style:auto-text-indent="false"/>
      <style:text-properties fo:font-size="11pt" fo:font-weight="bold" style:font-size-asian="11pt" style:font-weight-asian="bold"/>
    </style:style>
    <style:style style:name="P154" style:family="paragraph" style:parent-style-name="Table_20_Paragraph">
      <style:paragraph-properties fo:margin-left="0.85cm" fo:margin-right="0cm" fo:text-indent="0cm" style:auto-text-indent="false"/>
      <style:text-properties fo:font-size="11pt" fo:font-weight="bold" style:font-size-asian="11pt" style:font-weight-asian="bold"/>
    </style:style>
    <style:style style:name="P155" style:family="paragraph" style:parent-style-name="Table_20_Paragraph">
      <style:paragraph-properties fo:margin-left="1.192cm" fo:margin-right="0cm" fo:text-indent="0cm" style:auto-text-indent="false"/>
      <style:text-properties fo:font-size="11pt" fo:font-weight="bold" style:font-size-asian="11pt" style:font-weight-asian="bold"/>
    </style:style>
    <style:style style:name="P156" style:family="paragraph" style:parent-style-name="Table_20_Paragraph">
      <style:paragraph-properties fo:margin-left="3.44cm" fo:margin-right="1.517cm" fo:text-align="center" style:justify-single-word="false" fo:text-indent="-1.901cm" style:auto-text-indent="false"/>
    </style:style>
    <style:style style:name="P157" style:family="paragraph" style:parent-style-name="Table_20_Paragraph">
      <style:paragraph-properties fo:margin-left="0.289cm" fo:margin-right="0.28cm" fo:text-align="center" style:justify-single-word="false" fo:text-indent="0cm" style:auto-text-indent="false"/>
    </style:style>
    <style:style style:name="P158" style:family="paragraph" style:parent-style-name="Standard" style:master-page-name="Converted1">
      <style:paragraph-properties fo:text-align="center" style:justify-single-word="false" style:page-number="auto"/>
      <style:text-properties fo:font-weight="bold" style:font-weight-asian="bold" style:font-weight-complex="bold"/>
    </style:style>
    <style:style style:name="P159" style:family="paragraph" style:parent-style-name="Table_20_Paragraph" style:master-page-name="Converted2">
      <style:paragraph-properties fo:margin-left="0cm" fo:margin-right="1.612cm" fo:margin-top="0.275cm" fo:margin-bottom="0cm" loext:contextual-spacing="false" fo:text-align="end" style:justify-single-word="false" fo:text-indent="0cm" style:auto-text-indent="false" style:page-number="auto"/>
    </style:style>
    <style:style style:name="P160" style:family="paragraph" style:parent-style-name="Table_20_Paragraph" style:master-page-name="Converted5">
      <style:paragraph-properties fo:margin-left="0cm" fo:margin-right="1.612cm" fo:text-align="end" style:justify-single-word="false" fo:text-indent="0cm" style:auto-text-indent="false" style:page-number="auto"/>
    </style:style>
    <style:style style:name="P161" style:family="paragraph" style:parent-style-name="Table_20_Paragraph" style:master-page-name="Converted3">
      <style:paragraph-properties fo:margin-left="0cm" fo:margin-right="1.711cm" fo:margin-top="0.275cm" fo:margin-bottom="0cm" loext:contextual-spacing="false" fo:text-align="end" style:justify-single-word="false" fo:text-indent="0cm" style:auto-text-indent="false" style:page-number="auto"/>
    </style:style>
    <style:style style:name="P162" style:family="paragraph" style:parent-style-name="Table_20_Paragraph" style:master-page-name="Converted4">
      <style:paragraph-properties fo:margin-left="0cm" fo:margin-right="1.711cm" fo:text-align="end" style:justify-single-word="false" fo:text-indent="0cm" style:auto-text-indent="false" style:page-number="auto"/>
    </style:style>
    <style:style style:name="P163" style:family="paragraph" style:parent-style-name="Table_20_Paragraph" style:master-page-name="Converted6">
      <style:paragraph-properties fo:margin-left="0cm" fo:margin-right="1.711cm" fo:text-align="end" style:justify-single-word="false" fo:text-indent="0cm" style:auto-text-indent="false" style:page-number="auto"/>
    </style:style>
    <style:style style:name="T1" style:family="text">
      <style:text-properties fo:letter-spacing="-0.018cm"/>
    </style:style>
    <style:style style:name="T2" style:family="text">
      <style:text-properties fo:letter-spacing="-0.016cm"/>
    </style:style>
    <style:style style:name="T3" style:family="text">
      <style:text-properties fo:letter-spacing="-0.023cm"/>
    </style:style>
    <style:style style:name="T4" style:family="text">
      <style:text-properties fo:letter-spacing="-0.019cm"/>
    </style:style>
    <style:style style:name="T5" style:family="text">
      <style:text-properties fo:letter-spacing="-0.109cm"/>
    </style:style>
    <style:style style:name="T6" style:family="text">
      <style:text-properties fo:letter-spacing="-0.002cm"/>
    </style:style>
    <style:style style:name="T7" style:family="text">
      <style:text-properties fo:letter-spacing="-0.005cm"/>
    </style:style>
    <style:style style:name="T8" style:family="text">
      <style:text-properties fo:font-size="11pt" style:font-size-asian="11pt"/>
    </style:style>
    <style:style style:name="T9" style:family="text">
      <style:text-properties fo:font-size="11pt" fo:font-weight="bold" style:font-size-asian="11pt" style:font-weight-asian="bold"/>
    </style:style>
    <style:style style:name="T10" style:family="text">
      <style:text-properties fo:font-size="11pt" fo:letter-spacing="-0.005cm" style:font-size-asian="11pt"/>
    </style:style>
    <style:style style:name="T11" style:family="text">
      <style:text-properties fo:font-size="11pt" fo:letter-spacing="-0.005cm" fo:font-weight="bold" style:font-size-asian="11pt" style:font-weight-asian="bold"/>
    </style:style>
    <style:style style:name="T12" style:family="text">
      <style:text-properties fo:font-size="11pt" fo:letter-spacing="-0.007cm" style:font-size-asian="11pt"/>
    </style:style>
    <style:style style:name="T13" style:family="text">
      <style:text-properties fo:font-size="11pt" fo:letter-spacing="-0.007cm" fo:font-weight="bold" style:font-size-asian="11pt" style:font-weight-asian="bold"/>
    </style:style>
    <style:style style:name="T14" style:family="text">
      <style:text-properties fo:font-size="11pt" fo:letter-spacing="-0.009cm" style:font-size-asian="11pt"/>
    </style:style>
    <style:style style:name="T15" style:family="text">
      <style:text-properties fo:font-size="11pt" fo:letter-spacing="-0.009cm" fo:font-weight="bold" style:font-size-asian="11pt" style:font-weight-asian="bold"/>
    </style:style>
    <style:style style:name="T16" style:family="text">
      <style:text-properties fo:font-size="11pt" fo:letter-spacing="-0.002cm" style:font-size-asian="11pt"/>
    </style:style>
    <style:style style:name="T17" style:family="text">
      <style:text-properties fo:font-size="11pt" fo:letter-spacing="-0.002cm" fo:font-style="italic" style:font-size-asian="11pt" style:font-style-asian="italic"/>
    </style:style>
    <style:style style:name="T18" style:family="text">
      <style:text-properties fo:font-size="11pt" fo:letter-spacing="-0.002cm" fo:font-weight="bold" style:font-size-asian="11pt" style:font-weight-asian="bold"/>
    </style:style>
    <style:style style:name="T19" style:family="text">
      <style:text-properties fo:font-size="11pt" fo:letter-spacing="-0.023cm" style:font-size-asian="11pt"/>
    </style:style>
    <style:style style:name="T20" style:family="text">
      <style:text-properties fo:font-size="11pt" fo:letter-spacing="-0.014cm" style:font-size-asian="11pt"/>
    </style:style>
    <style:style style:name="T21" style:family="text">
      <style:text-properties fo:font-size="11pt" fo:letter-spacing="-0.014cm" fo:font-style="italic" style:font-size-asian="11pt" style:font-style-asian="italic"/>
    </style:style>
    <style:style style:name="T22" style:family="text">
      <style:text-properties fo:font-size="11pt" fo:letter-spacing="-0.014cm" fo:font-weight="bold" style:font-size-asian="11pt" style:font-weight-asian="bold"/>
    </style:style>
    <style:style style:name="T23" style:family="text">
      <style:text-properties fo:font-size="11pt" fo:letter-spacing="-0.021cm" style:font-size-asian="11pt"/>
    </style:style>
    <style:style style:name="T24" style:family="text">
      <style:text-properties fo:font-size="11pt" fo:letter-spacing="-0.021cm" fo:font-weight="bold" style:font-size-asian="11pt" style:font-weight-asian="bold"/>
    </style:style>
    <style:style style:name="T25" style:family="text">
      <style:text-properties fo:font-size="11pt" fo:letter-spacing="-0.012cm" style:font-size-asian="11pt"/>
    </style:style>
    <style:style style:name="T26" style:family="text">
      <style:text-properties fo:font-size="11pt" fo:letter-spacing="-0.004cm" style:font-size-asian="11pt"/>
    </style:style>
    <style:style style:name="T27" style:family="text">
      <style:text-properties fo:font-size="11pt" fo:letter-spacing="-0.092cm" style:font-size-asian="11pt"/>
    </style:style>
    <style:style style:name="T28" style:family="text">
      <style:text-properties fo:font-size="11pt" fo:letter-spacing="0.092cm" fo:font-weight="bold" style:font-size-asian="11pt" style:font-weight-asian="bold"/>
    </style:style>
    <style:style style:name="T29" style:family="text">
      <style:text-properties fo:font-size="11pt" fo:letter-spacing="-0.016cm" style:font-size-asian="11pt"/>
    </style:style>
    <style:style style:name="T30" style:family="text">
      <style:text-properties fo:font-size="11pt" fo:letter-spacing="-0.016cm" fo:font-weight="bold" style:font-size-asian="11pt" style:font-weight-asian="bold"/>
    </style:style>
    <style:style style:name="T31" style:family="text">
      <style:text-properties fo:font-size="11pt" fo:letter-spacing="-0.011cm" style:font-size-asian="11pt"/>
    </style:style>
    <style:style style:name="T32" style:family="text">
      <style:text-properties fo:font-size="11pt" fo:letter-spacing="-0.011cm" fo:font-weight="bold" style:font-size-asian="11pt" style:font-weight-asian="bold"/>
    </style:style>
    <style:style style:name="T33" style:family="text">
      <style:text-properties fo:font-size="11pt" fo:letter-spacing="0.095cm" fo:font-weight="bold" style:font-size-asian="11pt" style:font-weight-asian="bold"/>
    </style:style>
    <style:style style:name="T34" style:family="text">
      <style:text-properties fo:font-size="11pt" fo:letter-spacing="0.004cm" style:font-size-asian="11pt"/>
    </style:style>
    <style:style style:name="T35" style:family="text">
      <style:text-properties fo:font-size="11pt" fo:letter-spacing="-0.018cm" style:font-size-asian="11pt"/>
    </style:style>
    <style:style style:name="T36" style:family="text">
      <style:text-properties fo:font-size="11pt" fo:letter-spacing="-0.018cm" fo:font-weight="bold" style:font-size-asian="11pt" style:font-weight-asian="bold"/>
    </style:style>
    <style:style style:name="T37" style:family="text">
      <style:text-properties fo:font-size="11pt" fo:letter-spacing="0.002cm" style:font-size-asian="11pt"/>
    </style:style>
    <style:style style:name="T38" style:family="text">
      <style:text-properties fo:font-size="11pt" fo:letter-spacing="-0.019cm" style:font-size-asian="11pt"/>
    </style:style>
    <style:style style:name="T39" style:family="text">
      <style:text-properties fo:font-size="11pt" fo:letter-spacing="0.081cm" fo:font-weight="bold" style:font-size-asian="11pt" style:font-weight-asian="bold"/>
    </style:style>
    <style:style style:name="T40" style:family="text">
      <style:text-properties fo:font-size="11pt" fo:font-style="italic" style:font-size-asian="11pt" style:font-style-asian="italic"/>
    </style:style>
    <style:style style:name="T41" style:family="text">
      <style:text-properties fo:font-size="11pt" fo:letter-spacing="0.019cm" style:font-size-asian="11pt"/>
    </style:style>
    <style:style style:name="T42" style:family="text">
      <style:text-properties fo:font-size="11pt" fo:letter-spacing="0.016cm" style:font-size-asian="11pt"/>
    </style:style>
    <style:style style:name="T43" style:family="text">
      <style:text-properties fo:font-size="11pt" fo:letter-spacing="0.005cm" style:font-size-asian="11pt"/>
    </style:style>
    <style:style style:name="T44" style:family="text">
      <style:text-properties fo:font-size="11pt" fo:letter-spacing="-0.025cm" style:font-size-asian="11pt"/>
    </style:style>
    <style:style style:name="T45" style:family="text">
      <style:text-properties fo:font-size="11pt" fo:letter-spacing="-0.026cm" style:font-size-asian="11pt"/>
    </style:style>
    <style:style style:name="T46" style:family="text">
      <style:text-properties fo:font-size="11pt" fo:letter-spacing="-0.093cm" style:font-size-asian="11pt"/>
    </style:style>
    <style:style style:name="T47" style:family="text">
      <style:text-properties fo:font-size="14pt" fo:font-weight="bold" fo:background-color="transparent" loext:char-shading-value="0" style:font-size-asian="14pt" style:font-weight-asian="bold" style:font-size-complex="14pt" style:font-weight-complex="bold"/>
    </style:style>
    <style:style style:name="T48" style:family="text">
      <style:text-properties fo:font-size="14pt" fo:font-weight="bold" style:font-size-asian="14pt" style:font-weight-asian="bold" style:font-size-complex="14pt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5">Wykaz<text:span text:style-name="T1"> </text:span>dotacji<text:span text:style-name="T2"> </text:span>celowych<text:span text:style-name="T1"> </text:span>Dolnośląskiego<text:span text:style-name="T3"> </text:span>Wojewódzkiego<text:span text:style-name="T4"> </text:span>Konserwatora<text:span text:style-name="T1"> </text:span>Zabytków<text:span text:style-name="T5"> </text:span>udzielonych<text:span text:style-name="T6"> </text:span>od<text:span text:style-name="T6"> </text:span>1<text:span text:style-name="T6"> </text:span>stycznia<text:span text:style-name="T6"> </text:span>do<text:span text:style-name="T6"> 30 grudnia </text:span>2022<text:span text:style-name="T7"> </text:span>r.</text:p>
        <text:p text:style-name="P1"/>
      </text:section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47">Lp.</text:p>
          </table:table-cell>
          <table:table-cell table:style-name="Tabela1.A1" office:value-type="string">
            <text:p text:style-name="P9">Miejscowość</text:p>
          </table:table-cell>
          <table:table-cell table:style-name="Tabela1.A1" office:value-type="string">
            <text:p text:style-name="P12"><text:span text:style-name="T9">Jednostka</text:span><text:span text:style-name="T11"> </text:span><text:span text:style-name="T9">dotowana</text:span></text:p>
          </table:table-cell>
          <table:table-cell table:style-name="Tabela1.A1" office:value-type="string">
            <text:p text:style-name="P15"><text:span text:style-name="T9">Nazwa</text:span><text:span text:style-name="T13"> </text:span><text:span text:style-name="T9">zadania</text:span></text:p>
          </table:table-cell>
          <table:table-cell table:style-name="Tabela1.A1" office:value-type="string">
            <text:p text:style-name="P16"><text:span text:style-name="T9">Kwota</text:span><text:span text:style-name="T15"> </text:span><text:span text:style-name="T9">dotacji</text:span></text:p>
          </table:table-cell>
        </table:table-row>
        <table:table-row table:style-name="Tabela1.2">
          <table:table-cell table:style-name="Tabela1.A9" office:value-type="string">
            <text:p text:style-name="P6"/>
            <text:p text:style-name="P148">1</text:p>
          </table:table-cell>
          <table:table-cell table:style-name="Tabela1.B9" office:value-type="string">
            <text:p text:style-name="P6"/>
            <text:p text:style-name="P20">Bobolice</text:p>
          </table:table-cell>
          <table:table-cell table:style-name="Tabela1.C9" office:value-type="string">
            <text:p text:style-name="P6"/>
            <text:p text:style-name="P21"><text:span text:style-name="T16">Diana</text:span><text:span text:style-name="T19"> </text:span><text:span text:style-name="T16">Tymków,</text:span><text:span text:style-name="T20"> </text:span><text:span text:style-name="T16">Przemysław</text:span><text:span text:style-name="T23"> </text:span><text:span text:style-name="T8">Tymków</text:span></text:p>
          </table:table-cell>
          <table:table-cell table:style-name="Tabela1.D9" office:value-type="string">
            <text:p text:style-name="P22"/>
            <text:p text:style-name="P24"><text:span text:style-name="T8">Remont</text:span><text:span text:style-name="T10"> </text:span><text:span text:style-name="T8">więźby</text:span><text:span text:style-name="T25"> </text:span><text:span text:style-name="T8">dachowej</text:span><text:span text:style-name="T26"> </text:span><text:span text:style-name="T8">i</text:span><text:span text:style-name="T10"> </text:span><text:span text:style-name="T8">wymiana pokrycia</text:span><text:span text:style-name="T27"> </text:span><text:span text:style-name="T8">dachowego</text:span><text:span text:style-name="T16"> </text:span><text:span text:style-name="T8">zamku</text:span></text:p>
          </table:table-cell>
          <table:table-cell table:style-name="Tabela1.E9" office:value-type="string">
            <text:p text:style-name="P6"/>
            <text:p text:style-name="P26"><text:span text:style-name="T9">76</text:span><text:span text:style-name="T28"> </text:span><text:span text:style-name="T9">735,00</text:span></text:p>
          </table:table-cell>
        </table:table-row>
        <table:table-row table:style-name="Tabela1.3">
          <table:table-cell table:style-name="Tabela1.A9" office:value-type="string">
            <text:p text:style-name="P6"/>
            <text:p text:style-name="P27"/>
            <text:p text:style-name="P149">2</text:p>
          </table:table-cell>
          <table:table-cell table:style-name="Tabela1.B9" office:value-type="string">
            <text:p text:style-name="P6"/>
            <text:p text:style-name="P27"/>
            <text:p text:style-name="P18">Bobolice</text:p>
          </table:table-cell>
          <table:table-cell table:style-name="Tabela1.C9" office:value-type="string">
            <text:p text:style-name="P6"/>
            <text:p text:style-name="P30"><text:span text:style-name="T8">Parafia</text:span><text:span text:style-name="T29"> </text:span><text:span text:style-name="T8">Rzymskokatolicka</text:span><text:span text:style-name="T27"> </text:span><text:span text:style-name="T16">pw. </text:span><text:span text:style-name="T8">śś. Ap. Piotra i Pawła</text:span><text:span text:style-name="T27"> </text:span><text:span text:style-name="T8">w</text:span><text:span text:style-name="T26"> </text:span><text:span text:style-name="T8">Zwróconej</text:span></text:p>
          </table:table-cell>
          <table:table-cell table:style-name="Tabela1.D9" office:value-type="string">
            <text:p text:style-name="P22"/>
            <text:p text:style-name="P31"><text:span text:style-name="T8">Konserwacja</text:span><text:span text:style-name="T31"> </text:span><text:span text:style-name="T8">ołtarza</text:span><text:span text:style-name="T12"> </text:span><text:span text:style-name="T8">bocznego</text:span><text:span text:style-name="T14"> </text:span><text:span text:style-name="T8">pw.</text:span><text:span text:style-name="T12"> </text:span><text:span text:style-name="T8">Matki</text:span><text:span text:style-name="T14"> </text:span><text:span text:style-name="T8">Boskiej</text:span><text:span text:style-name="T27"> </text:span><text:span text:style-name="T8">Różańcowej z</text:span><text:span text:style-name="T26"> </text:span><text:span text:style-name="T8">kościoła</text:span><text:span text:style-name="T26"> </text:span><text:span text:style-name="T8">filialnego</text:span></text:p>
            <text:p text:style-name="P14"><text:span text:style-name="T8">pw.</text:span><text:span text:style-name="T31"> </text:span><text:span text:style-name="T8">Matki</text:span><text:span text:style-name="T31"> </text:span><text:span text:style-name="T8">Boskiej</text:span><text:span text:style-name="T31"> </text:span><text:span text:style-name="T8">Bolesnej</text:span></text:p>
          </table:table-cell>
          <table:table-cell table:style-name="Tabela1.E9" office:value-type="string">
            <text:p text:style-name="P6"/>
            <text:p text:style-name="P27"/>
            <text:p text:style-name="P25"><text:span text:style-name="T9">50</text:span><text:span text:style-name="T28"> </text:span><text:span text:style-name="T9">000,00</text:span></text:p>
          </table:table-cell>
        </table:table-row>
        <table:table-row table:style-name="Tabela1.4">
          <table:table-cell table:style-name="Tabela1.A9" office:value-type="string">
            <text:p text:style-name="P6"/>
            <text:p text:style-name="P148">3</text:p>
          </table:table-cell>
          <table:table-cell table:style-name="Tabela1.B9" office:value-type="string">
            <text:p text:style-name="P6"/>
            <text:p text:style-name="P35">Bogatynia</text:p>
          </table:table-cell>
          <table:table-cell table:style-name="Tabela1.C9" office:value-type="string">
            <text:p text:style-name="P6"/>
            <text:p text:style-name="P38"><text:span text:style-name="T8">Sławomir</text:span><text:span text:style-name="T10"> </text:span><text:span text:style-name="T8">Ksykiewicz</text:span></text:p>
          </table:table-cell>
          <table:table-cell table:style-name="Tabela1.D9" office:value-type="string">
            <text:p text:style-name="P22"/>
            <text:p text:style-name="P40"><text:span text:style-name="T8">Renowacja</text:span><text:span text:style-name="T12"> </text:span><text:span text:style-name="T8">konstrukcji</text:span><text:span text:style-name="T26"> </text:span><text:span text:style-name="T8">i</text:span><text:span text:style-name="T14"> </text:span><text:span text:style-name="T8">stolarki</text:span><text:span text:style-name="T12"> </text:span><text:span text:style-name="T8">okiennej</text:span><text:span text:style-name="T10"> </text:span><text:span text:style-name="T8">domu</text:span><text:span text:style-name="T27"> </text:span><text:span text:style-name="T8">przysłupowego</text:span><text:span text:style-name="T26"> </text:span><text:span text:style-name="T8">przy</text:span><text:span text:style-name="T14"> </text:span><text:span text:style-name="T8">ul.</text:span><text:span text:style-name="T16"> </text:span><text:span text:style-name="T8">Kościuszki 114</text:span></text:p>
          </table:table-cell>
          <table:table-cell table:style-name="Tabela1.E9" office:value-type="string">
            <text:p text:style-name="P6"/>
            <text:p text:style-name="P26"><text:span text:style-name="T9">250</text:span><text:span text:style-name="T33"> </text:span><text:span text:style-name="T9">000,00</text:span></text:p>
          </table:table-cell>
        </table:table-row>
        <table:table-row table:style-name="Tabela1.5">
          <table:table-cell table:style-name="Tabela1.A9" office:value-type="string">
            <text:p text:style-name="P6"/>
            <text:p text:style-name="P148">4</text:p>
          </table:table-cell>
          <table:table-cell table:style-name="Tabela1.B9" office:value-type="string">
            <text:p text:style-name="P6"/>
            <text:p text:style-name="P20">Brożec</text:p>
          </table:table-cell>
          <table:table-cell table:style-name="Tabela1.C9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26">pw. św. </text:span><text:span text:style-name="T16">Jakuba Apostoła</text:span><text:span text:style-name="T8"> w</text:span><text:span text:style-name="T26"> </text:span><text:span text:style-name="T8">Brożcu</text:span></text:p>
          </table:table-cell>
          <table:table-cell table:style-name="Tabela1.D9" office:value-type="string">
            <text:p text:style-name="P22"/>
            <text:p text:style-name="P41"><text:span text:style-name="T8">Konserwacja</text:span><text:span text:style-name="T14"> </text:span><text:span text:style-name="T8">ołtarza</text:span><text:span text:style-name="T10"> </text:span><text:span text:style-name="T8">głównego</text:span><text:span text:style-name="T12"> </text:span><text:span text:style-name="T8">z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</text:span><text:span text:style-name="T16"> </text:span><text:span text:style-name="T8">św. Jakuba</text:span><text:span text:style-name="T23"> </text:span><text:span text:style-name="T8">Apostoła</text:span></text:p>
          </table:table-cell>
          <table:table-cell table:style-name="Tabela1.E9" office:value-type="string">
            <text:p text:style-name="P6"/>
            <text:p text:style-name="P26"><text:span text:style-name="T9">250</text:span><text:span text:style-name="T33"> </text:span><text:span text:style-name="T9">000,00</text:span></text:p>
          </table:table-cell>
        </table:table-row>
        <table:table-row table:style-name="Tabela1.6">
          <table:table-cell table:style-name="Tabela1.A9" office:value-type="string">
            <text:p text:style-name="P6"/>
            <text:p text:style-name="P27"/>
            <text:p text:style-name="P149">5</text:p>
          </table:table-cell>
          <table:table-cell table:style-name="Tabela1.B9" office:value-type="string">
            <text:p text:style-name="P6"/>
            <text:p text:style-name="P27"/>
            <text:p text:style-name="P32"><text:span text:style-name="T9">Brzeg</text:span><text:span text:style-name="T11"> </text:span><text:span text:style-name="T9">Dolny</text:span></text:p>
          </table:table-cell>
          <table:table-cell table:style-name="Tabela1.C9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6"> </text:span><text:span text:style-name="T8">Chrystusa</text:span><text:span text:style-name="T16"> </text:span><text:span text:style-name="T8">Króla</text:span></text:p>
            <text:p text:style-name="P36"><text:span text:style-name="T8">w</text:span><text:span text:style-name="T26"> </text:span><text:span text:style-name="T8">Brzegu</text:span><text:span text:style-name="T10"> </text:span><text:span text:style-name="T8">Dolnym</text:span></text:p>
          </table:table-cell>
          <table:table-cell table:style-name="Tabela1.D9" office:value-type="string">
            <text:p text:style-name="P22"/>
            <text:p text:style-name="P14"><text:span text:style-name="T8">Konserwacja</text:span><text:span text:style-name="T10"> </text:span><text:span text:style-name="T8">rzeźby</text:span><text:span text:style-name="T14"> </text:span><text:span text:style-name="T8">Madonny</text:span><text:span text:style-name="T14"> </text:span><text:span text:style-name="T8">z</text:span><text:span text:style-name="T26"> </text:span><text:span text:style-name="T8">Dzieciątkiem</text:span><text:span text:style-name="T27"> </text:span><text:span text:style-name="T8">wkomponowanej w</text:span><text:span text:style-name="T26"> </text:span><text:span text:style-name="T8">mur</text:span><text:span text:style-name="T34"> </text:span><text:span text:style-name="T8">cmentarza</text:span></text:p>
            <text:p text:style-name="P42"><text:span text:style-name="T8">przy</text:span><text:span text:style-name="T35"> </text:span><text:span text:style-name="T8">kościele</text:span><text:span text:style-name="T14"> </text:span><text:span text:style-name="T8">pomocniczym</text:span><text:span text:style-name="T14"> </text:span><text:span text:style-name="T8">pw.</text:span><text:span text:style-name="T20"> </text:span><text:span text:style-name="T8">Wszystkich</text:span><text:span text:style-name="T31"> </text:span><text:span text:style-name="T8">Świętych</text:span></text:p>
          </table:table-cell>
          <table:table-cell table:style-name="Tabela1.E9" office:value-type="string">
            <text:p text:style-name="P6"/>
            <text:p text:style-name="P27"/>
            <text:p text:style-name="P25"><text:span text:style-name="T9">25</text:span><text:span text:style-name="T28"> </text:span><text:span text:style-name="T9">000,00</text:span></text:p>
          </table:table-cell>
        </table:table-row>
        <table:table-row table:style-name="Tabela1.7">
          <table:table-cell table:style-name="Tabela1.A9" office:value-type="string">
            <text:p text:style-name="P22"/>
            <text:p text:style-name="P149">6</text:p>
          </table:table-cell>
          <table:table-cell table:style-name="Tabela1.B9" office:value-type="string">
            <text:p text:style-name="P22"/>
            <text:p text:style-name="P150">Ciepłowody</text:p>
          </table:table-cell>
          <table:table-cell table:style-name="Tabela1.C9" office:value-type="string">
            <text:p text:style-name="P22"/>
            <text:p text:style-name="P11"><text:span text:style-name="T8">Jarosław</text:span><text:span text:style-name="T12"> </text:span><text:span text:style-name="T8">Kudelski</text:span></text:p>
          </table:table-cell>
          <table:table-cell table:style-name="Tabela1.D9" office:value-type="string">
            <text:p text:style-name="P22"/>
            <text:p text:style-name="P43"><text:span text:style-name="T8">Remont</text:span><text:span text:style-name="T26"> </text:span><text:span text:style-name="T8">ratowniczy</text:span><text:span text:style-name="T25"> </text:span><text:span text:style-name="T8">konstrukcji wieży</text:span><text:span text:style-name="T25"> </text:span><text:span text:style-name="T8">zamku</text:span></text:p>
          </table:table-cell>
          <table:table-cell table:style-name="Tabela1.E9" office:value-type="string">
            <text:p text:style-name="P22"/>
            <text:p text:style-name="P25"><text:span text:style-name="T9">100</text:span><text:span text:style-name="T33"> </text:span><text:span text:style-name="T9">000,00</text:span></text:p>
          </table:table-cell>
        </table:table-row>
        <table:table-row table:style-name="Tabela1.3">
          <table:table-cell table:style-name="Tabela1.A9" office:value-type="string">
            <text:p text:style-name="P6"/>
            <text:p text:style-name="P27"/>
            <text:p text:style-name="P149">7</text:p>
          </table:table-cell>
          <table:table-cell table:style-name="Tabela1.B9" office:value-type="string">
            <text:p text:style-name="P6"/>
            <text:p text:style-name="P27"/>
            <text:p text:style-name="P7"><text:span text:style-name="T9">Czeladź</text:span><text:span text:style-name="T30"> </text:span><text:span text:style-name="T9">Wielka</text:span></text:p>
          </table:table-cell>
          <table:table-cell table:style-name="Tabela1.C9" office:value-type="string">
            <text:p text:style-name="P22"/>
            <text:p text:style-name="P145">Parafia Rzymskokatolicka pw. św. Józefa Oblubieńca NMP</text:p>
            <text:p text:style-name="P145">w Wąsoszu</text:p>
          </table:table-cell>
          <table:table-cell table:style-name="Tabela1.D9" office:value-type="string">
            <text:p text:style-name="P22"/>
            <text:p text:style-name="P44"><text:span text:style-name="T8">Konserwacja</text:span><text:span text:style-name="T12"> </text:span><text:span text:style-name="T8">ambony</text:span><text:span text:style-name="T31"> </text:span><text:span text:style-name="T8">z</text:span><text:span text:style-name="T10"> </text:span><text:span text:style-name="T8">kościoła</text:span><text:span text:style-name="T12"> </text:span><text:span text:style-name="T8">filialnego</text:span><text:span text:style-name="T27"> </text:span><text:span text:style-name="T8">pw.</text:span><text:span text:style-name="T10"> </text:span><text:span text:style-name="T8">św.</text:span><text:span text:style-name="T10"> </text:span><text:span text:style-name="T8">Stanisława</text:span></text:p>
          </table:table-cell>
          <table:table-cell table:style-name="Tabela1.E9" office:value-type="string">
            <text:p text:style-name="P6"/>
            <text:p text:style-name="P26"><text:span text:style-name="T9">35</text:span><text:span text:style-name="T28"> </text:span><text:span text:style-name="T9">000,00</text:span></text:p>
          </table:table-cell>
        </table:table-row>
        <text:soft-page-break/>
        <table:table-row table:style-name="Tabela1.9">
          <table:table-cell table:style-name="Tabela1.A9" office:value-type="string">
            <text:p text:style-name="P6"/>
            <text:p text:style-name="P148">8</text:p>
          </table:table-cell>
          <table:table-cell table:style-name="Tabela1.B9" office:value-type="string">
            <text:p text:style-name="P6"/>
            <text:p text:style-name="P10">Dalków</text:p>
          </table:table-cell>
          <table:table-cell table:style-name="Tabela1.C9" office:value-type="string">
            <text:p text:style-name="P45"><text:span text:style-name="T8">Fundacja na Rzecz Rodziny</text:span><text:span text:style-name="T27"> </text:span><text:span text:style-name="T8">i Rewitalizacji Polskiej Wsi</text:span><text:span text:style-name="T27"> </text:span><text:span text:style-name="T8">z</text:span><text:span text:style-name="T16"> </text:span><text:span text:style-name="T8">siedzibą w</text:span><text:span text:style-name="T26"> </text:span><text:span text:style-name="T8">Dalkowie</text:span></text:p>
          </table:table-cell>
          <table:table-cell table:style-name="Tabela1.D9" office:value-type="string">
            <text:p text:style-name="P22"/>
            <text:p text:style-name="P46"><text:span text:style-name="T8">Remont</text:span><text:span text:style-name="T26"> </text:span><text:span text:style-name="T8">dachu</text:span><text:span text:style-name="T26"> </text:span><text:span text:style-name="T8">pałacu</text:span></text:p>
          </table:table-cell>
          <table:table-cell table:style-name="Tabela1.E9" office:value-type="string">
            <text:p text:style-name="P22"/>
            <text:p text:style-name="P25"><text:span text:style-name="T9">65</text:span><text:span text:style-name="T28"> </text:span><text:span text:style-name="T9">000,00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6"/>
            <text:p text:style-name="P27"/>
            <text:p text:style-name="P149">9</text:p>
          </table:table-cell>
          <table:table-cell table:style-name="Tabela2.A1" office:value-type="string">
            <text:p text:style-name="P6"/>
            <text:p text:style-name="P27"/>
            <text:p text:style-name="P8">Dębice</text:p>
          </table:table-cell>
          <table:table-cell table:style-name="Tabela2.A1" office:value-type="string">
            <text:p text:style-name="P22"/>
            <text:p text:style-name="P47"><text:span text:style-name="T8">Parafia</text:span><text:span text:style-name="T29"> </text:span><text:span text:style-name="T8">Rzymskokatolicka</text:span><text:span text:style-name="T27"> </text:span><text:span text:style-name="T8">pw. Św. Wawrzyńca</text:span><text:span text:style-name="T37"> </text:span><text:span text:style-name="T8">we</text:span><text:span text:style-name="T25"> </text:span><text:span text:style-name="T8">Wrocisławicach</text:span></text:p>
          </table:table-cell>
          <table:table-cell table:style-name="Tabela2.A1" office:value-type="string">
            <text:p text:style-name="P6"/>
            <text:p text:style-name="P48"><text:span text:style-name="T8">Remont</text:span><text:span text:style-name="T10"> </text:span><text:span text:style-name="T8">elewacji</text:span><text:span text:style-name="T10"> </text:span><text:span text:style-name="T8">wieży</text:span><text:span text:style-name="T20"> </text:span><text:span text:style-name="T8">kościoła</text:span><text:span text:style-name="T12"> </text:span><text:span text:style-name="T8">filialnego</text:span><text:span text:style-name="T27"> </text:span><text:span text:style-name="T8">pw.</text:span><text:span text:style-name="T16"> </text:span><text:span text:style-name="T8">św.</text:span><text:span text:style-name="T16"> </text:span><text:span text:style-name="T8">Jadwigi</text:span></text:p>
          </table:table-cell>
          <table:table-cell table:style-name="Tabela2.A1" office:value-type="string">
            <text:p text:style-name="P6"/>
            <text:p text:style-name="P27"/>
            <text:p text:style-name="P49"><text:span text:style-name="T9">100</text:span><text:span text:style-name="T33"> </text:span><text:span text:style-name="T9">000,00</text:span></text:p>
          </table:table-cell>
        </table:table-row>
        <table:table-row table:style-name="Tabela2.2">
          <table:table-cell table:style-name="Tabela2.A1" office:value-type="string">
            <text:p text:style-name="P6"/>
            <text:p text:style-name="P27"/>
            <text:p text:style-name="P151">10</text:p>
          </table:table-cell>
          <table:table-cell table:style-name="Tabela2.A1" office:value-type="string">
            <text:p text:style-name="P6"/>
            <text:p text:style-name="P27"/>
            <text:p text:style-name="P150">Doboszowice</text:p>
          </table:table-cell>
          <table:table-cell table:style-name="Tabela2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0"> </text:span><text:span text:style-name="T8">św.</text:span><text:span text:style-name="T10"> </text:span><text:span text:style-name="T8">Mikołaja</text:span></text:p>
            <text:p text:style-name="P51"><text:span text:style-name="T8">w</text:span><text:span text:style-name="T10"> </text:span><text:span text:style-name="T8">Doboszowicach</text:span></text:p>
          </table:table-cell>
          <table:table-cell table:style-name="Tabela2.A1" office:value-type="string">
            <text:p text:style-name="P6"/>
            <text:p text:style-name="P53"><text:span text:style-name="T8">Konserwacja</text:span><text:span text:style-name="T12"> </text:span><text:span text:style-name="T8">ambony</text:span><text:span text:style-name="T31"> </text:span><text:span text:style-name="T8">z</text:span><text:span text:style-name="T10"> </text:span><text:span text:style-name="T8">kościoła</text:span><text:span text:style-name="T12"> </text:span><text:span text:style-name="T8">parafialnego</text:span><text:span text:style-name="T27"> </text:span><text:span text:style-name="T8">pw.</text:span><text:span text:style-name="T10"> </text:span><text:span text:style-name="T8">św.</text:span><text:span text:style-name="T26"> </text:span><text:span text:style-name="T8">Mikołaja</text:span></text:p>
          </table:table-cell>
          <table:table-cell table:style-name="Tabela2.A1" office:value-type="string">
            <text:p text:style-name="P6"/>
            <text:p text:style-name="P50"><text:span text:style-name="T9">150</text:span><text:span text:style-name="T33"> </text:span><text:span text:style-name="T9">000,00</text:span></text:p>
          </table:table-cell>
        </table:table-row>
        <table:table-row table:style-name="Tabela2.1">
          <table:table-cell table:style-name="Tabela2.A1" office:value-type="string">
            <text:p text:style-name="P6"/>
            <text:p text:style-name="P27"/>
            <text:p text:style-name="P151">11</text:p>
          </table:table-cell>
          <table:table-cell table:style-name="Tabela2.A1" office:value-type="string">
            <text:p text:style-name="P6"/>
            <text:p text:style-name="P27"/>
            <text:p text:style-name="P33">Domaszków</text:p>
          </table:table-cell>
          <table:table-cell table:style-name="Tabela2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0"> </text:span><text:span text:style-name="T8">Św.</text:span><text:span text:style-name="T10"> </text:span><text:span text:style-name="T8">Mikołaja</text:span></text:p>
            <text:p text:style-name="P36"><text:span text:style-name="T8">w</text:span><text:span text:style-name="T14"> </text:span><text:span text:style-name="T8">Domaszkowie</text:span></text:p>
          </table:table-cell>
          <table:table-cell table:style-name="Tabela2.A1" office:value-type="string">
            <text:p text:style-name="P6"/>
            <text:p text:style-name="P54"><text:span text:style-name="T8">Odtworzenie</text:span><text:span text:style-name="T12"> </text:span><text:span text:style-name="T8">pokrycia</text:span><text:span text:style-name="T14"> </text:span><text:span text:style-name="T8">dachowego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</text:span><text:span text:style-name="T26"> </text:span><text:span text:style-name="T8">św.</text:span><text:span text:style-name="T26"> </text:span><text:span text:style-name="T8">Mikołaja</text:span></text:p>
          </table:table-cell>
          <table:table-cell table:style-name="Tabela2.A1" office:value-type="string">
            <text:p text:style-name="P6"/>
            <text:p text:style-name="P50"><text:span text:style-name="T9">100</text:span><text:span text:style-name="T33"> </text:span><text:span text:style-name="T9">000,00</text:span></text:p>
          </table:table-cell>
        </table:table-row>
        <table:table-row table:style-name="Tabela2.2">
          <table:table-cell table:style-name="Tabela2.A1" office:value-type="string">
            <text:p text:style-name="P6"/>
            <text:p text:style-name="P27"/>
            <text:p text:style-name="P151">12</text:p>
          </table:table-cell>
          <table:table-cell table:style-name="Tabela2.A1" office:value-type="string">
            <text:p text:style-name="P6"/>
            <text:p text:style-name="P27"/>
            <text:p text:style-name="P8">Dzierżoniów</text:p>
          </table:table-cell>
          <table:table-cell table:style-name="Tabela2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6"> </text:span><text:span text:style-name="T8">św.</text:span><text:span text:style-name="T16"> </text:span><text:span text:style-name="T8">Jerzego</text:span></text:p>
            <text:p text:style-name="P36"><text:span text:style-name="T8">w</text:span><text:span text:style-name="T10"> </text:span><text:span text:style-name="T8">Dzierżoniowie</text:span></text:p>
          </table:table-cell>
          <table:table-cell table:style-name="Tabela2.A1" office:value-type="string">
            <text:p text:style-name="P6"/>
            <text:p text:style-name="P55"><text:span text:style-name="T8">Konserwacja</text:span><text:span text:style-name="T12"> </text:span><text:span text:style-name="T8">balustrady</text:span><text:span text:style-name="T14"> </text:span><text:span text:style-name="T8">empory</text:span><text:span text:style-name="T25"> </text:span><text:span text:style-name="T8">chóru</text:span><text:span text:style-name="T10"> </text:span><text:span text:style-name="T8">zach. kościoła</text:span><text:span text:style-name="T27"> </text:span><text:span text:style-name="T8">parafialnego</text:span><text:span text:style-name="T12"> </text:span><text:span text:style-name="T8">pw.</text:span><text:span text:style-name="T10"> </text:span><text:span text:style-name="T8">św.</text:span><text:span text:style-name="T26"> </text:span><text:span text:style-name="T8">Jerzego</text:span></text:p>
          </table:table-cell>
          <table:table-cell table:style-name="Tabela2.A1" office:value-type="string">
            <text:p text:style-name="P6"/>
            <text:p text:style-name="P50"><text:span text:style-name="T9">140</text:span><text:span text:style-name="T33"> </text:span><text:span text:style-name="T9">000,00</text:span></text:p>
          </table:table-cell>
        </table:table-row>
        <table:table-row table:style-name="Tabela2.5">
          <table:table-cell table:style-name="Tabela2.A1" office:value-type="string">
            <text:p text:style-name="P6"/>
            <text:p text:style-name="P28"/>
            <text:p text:style-name="P151">13</text:p>
          </table:table-cell>
          <table:table-cell table:style-name="Tabela2.A1" office:value-type="string">
            <text:p text:style-name="P6"/>
            <text:p text:style-name="P28"/>
            <text:p text:style-name="P150">Giebułtów</text:p>
          </table:table-cell>
          <table:table-cell table:style-name="Tabela2.A1" office:value-type="string">
            <text:p text:style-name="P6"/>
            <text:p text:style-name="P28"/>
            <text:p text:style-name="P56"><text:span text:style-name="T8">Roman</text:span><text:span text:style-name="T10"> </text:span><text:span text:style-name="T8">Stana,</text:span><text:span text:style-name="T26"> </text:span><text:span text:style-name="T8">Grażyna</text:span><text:span text:style-name="T10"> </text:span><text:span text:style-name="T8">Stana</text:span></text:p>
          </table:table-cell>
          <table:table-cell table:style-name="Tabela2.A1" office:value-type="string">
            <text:p text:style-name="P6"/>
            <text:p text:style-name="P28"/>
            <text:p text:style-name="P46"><text:span text:style-name="T8">Odbudowa</text:span><text:span text:style-name="T26"> </text:span><text:span text:style-name="T8">stropów</text:span><text:span text:style-name="T26"> </text:span><text:span text:style-name="T8">pałacu</text:span></text:p>
          </table:table-cell>
          <table:table-cell table:style-name="Tabela2.A1" office:value-type="string">
            <text:p text:style-name="P6"/>
            <text:p text:style-name="P28"/>
            <text:p text:style-name="P49"><text:span text:style-name="T9">190</text:span><text:span text:style-name="T33"> </text:span><text:span text:style-name="T9">000,00</text:span></text:p>
          </table:table-cell>
        </table:table-row>
        <table:table-row table:style-name="Tabela2.2">
          <table:table-cell table:style-name="Tabela2.A1" office:value-type="string">
            <text:p text:style-name="P6"/>
            <text:p text:style-name="P27"/>
            <text:p text:style-name="P151">14</text:p>
          </table:table-cell>
          <table:table-cell table:style-name="Tabela2.A1" office:value-type="string">
            <text:p text:style-name="P6"/>
            <text:p text:style-name="P27"/>
            <text:p text:style-name="P150">Głębowice</text:p>
          </table:table-cell>
          <table:table-cell table:style-name="Tabela2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NMP z Góry Karmel</text:span><text:span text:style-name="T37"> </text:span><text:span text:style-name="T8">w</text:span><text:span text:style-name="T26"> </text:span><text:span text:style-name="T8">Głębowicach</text:span></text:p>
          </table:table-cell>
          <table:table-cell table:style-name="Tabela2.A1" office:value-type="string">
            <text:p text:style-name="P6"/>
            <text:p text:style-name="P57"><text:span text:style-name="T8">Konserwacja</text:span><text:span text:style-name="T14"> </text:span><text:span text:style-name="T8">ołtarza</text:span><text:span text:style-name="T10"> </text:span><text:span text:style-name="T8">głównego</text:span><text:span text:style-name="T12"> </text:span><text:span text:style-name="T8">z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 NMP</text:span><text:span text:style-name="T38"> </text:span><text:span text:style-name="T8">z Góry</text:span><text:span text:style-name="T25"> </text:span><text:span text:style-name="T8">Karmel</text:span></text:p>
          </table:table-cell>
          <table:table-cell table:style-name="Tabela2.A1" office:value-type="string">
            <text:p text:style-name="P6"/>
            <text:p text:style-name="P27"/>
            <text:p text:style-name="P58"><text:span text:style-name="T9">50</text:span><text:span text:style-name="T28"> </text:span><text:span text:style-name="T9">000,00</text:span></text:p>
          </table:table-cell>
        </table:table-row>
        <text:soft-page-break/>
        <table:table-row table:style-name="Tabela2.7">
          <table:table-cell table:style-name="Tabela2.A1" office:value-type="string">
            <text:p text:style-name="P6"/>
            <text:p text:style-name="P152">15</text:p>
          </table:table-cell>
          <table:table-cell table:style-name="Tabela2.A1" office:value-type="string">
            <text:p text:style-name="P6"/>
            <text:p text:style-name="P10">Głogów</text:p>
          </table:table-cell>
          <table:table-cell table:style-name="Tabela2.A1" office:value-type="string">
            <text:p text:style-name="P22"/>
            <text:p text:style-name="P59"><text:span text:style-name="T8">INTERTRANS</text:span><text:span text:style-name="T25"> </text:span><text:span text:style-name="T8">PKS</text:span><text:span text:style-name="T25"> </text:span><text:span text:style-name="T8">S.A.</text:span></text:p>
            <text:p text:style-name="P52"><text:span text:style-name="T8">z</text:span><text:span text:style-name="T26"> </text:span><text:span text:style-name="T8">siedzibą</text:span><text:span text:style-name="T16"> </text:span><text:span text:style-name="T8">w</text:span><text:span text:style-name="T10"> </text:span><text:span text:style-name="T8">Głogowie</text:span></text:p>
          </table:table-cell>
          <table:table-cell table:style-name="Tabela2.A1" office:value-type="string">
            <text:p text:style-name="P22"/>
            <text:p text:style-name="P61"><text:span text:style-name="T8">Zabezpieczenie</text:span><text:span text:style-name="T25"> </text:span><text:span text:style-name="T8">fundamentów</text:span><text:span text:style-name="T12"> </text:span><text:span text:style-name="T8">budynku</text:span><text:span text:style-name="T12"> </text:span><text:span text:style-name="T8">magazynowo-</text:span><text:span text:style-name="T27"> </text:span><text:span text:style-name="T8">koszarowego</text:span><text:span text:style-name="T16"> </text:span><text:span text:style-name="T8">Fortu</text:span><text:span text:style-name="T16"> </text:span><text:span text:style-name="T8">Gwiaździstego</text:span></text:p>
          </table:table-cell>
          <table:table-cell table:style-name="Tabela2.A1" office:value-type="string">
            <text:p text:style-name="P6"/>
            <text:p text:style-name="P62"><text:span text:style-name="T9">117</text:span><text:span text:style-name="T39"> </text:span><text:span text:style-name="T9">335,00</text:span></text:p>
          </table:table-cell>
        </table:table-row>
        <table:table-row table:style-name="Tabela2.2">
          <table:table-cell table:style-name="Tabela2.A1" office:value-type="string">
            <text:p text:style-name="P6"/>
            <text:p text:style-name="P63"/>
            <text:p text:style-name="P151">16</text:p>
          </table:table-cell>
          <table:table-cell table:style-name="Tabela2.A1" office:value-type="string">
            <text:p text:style-name="P6"/>
            <text:p text:style-name="P63"/>
            <text:p text:style-name="P150">Gorzanów</text:p>
          </table:table-cell>
          <table:table-cell table:style-name="Tabela2.A1" office:value-type="string">
            <text:p text:style-name="P6"/>
            <text:p text:style-name="P64"><text:span text:style-name="T16">Fundacja</text:span><text:span text:style-name="T38"> </text:span><text:span text:style-name="T17">Terra</text:span><text:span text:style-name="T21"> </text:span><text:span text:style-name="T40">Glacensis</text:span></text:p>
            <text:p text:style-name="P65"><text:span text:style-name="T8">z</text:span><text:span text:style-name="T10"> </text:span><text:span text:style-name="T8">siedzibą</text:span><text:span text:style-name="T26"> </text:span><text:span text:style-name="T8">w</text:span><text:span text:style-name="T10"> </text:span><text:span text:style-name="T8">Gorzanowie</text:span></text:p>
          </table:table-cell>
          <table:table-cell table:style-name="Tabela2.A1" office:value-type="string">
            <text:p text:style-name="P6"/>
            <text:p text:style-name="P63"/>
            <text:p text:style-name="P42"><text:span text:style-name="T8">Naprawa</text:span><text:span text:style-name="T12"> </text:span><text:span text:style-name="T8">sklepień</text:span><text:span text:style-name="T10"> </text:span><text:span text:style-name="T8">w</text:span><text:span text:style-name="T10"> </text:span><text:span text:style-name="T8">budynku</text:span><text:span text:style-name="T16"> </text:span><text:span text:style-name="T8">oficyny</text:span><text:span text:style-name="T31"> </text:span><text:span text:style-name="T8">browarowej</text:span></text:p>
          </table:table-cell>
          <table:table-cell table:style-name="Tabela2.E8" office:value-type="string">
            <text:p text:style-name="P6"/>
            <text:p text:style-name="P144"/>
            <text:p text:style-name="P158">174 <text:s/>905,44</text:p>
          </table:table-cell>
        </table:table-row>
      </table:table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row table:style-name="Tabela3.1">
          <table:table-cell table:style-name="Tabela3.A1" office:value-type="string">
            <text:p text:style-name="P6"/>
            <text:p text:style-name="P27"/>
            <text:p text:style-name="P151">17</text:p>
          </table:table-cell>
          <table:table-cell table:style-name="Tabela3.A1" office:value-type="string">
            <text:p text:style-name="P6"/>
            <text:p text:style-name="P27"/>
            <text:p text:style-name="P7"><text:span text:style-name="T9">Kalinowice</text:span><text:span text:style-name="T15"> </text:span><text:span text:style-name="T9">Górne</text:span></text:p>
          </table:table-cell>
          <table:table-cell table:style-name="Tabela3.A1" office:value-type="string">
            <text:p text:style-name="P22"/>
            <text:p text:style-name="P66"><text:span text:style-name="T8">Fundacja</text:span><text:span text:style-name="T41"> </text:span><text:span text:style-name="T8">Ratowania</text:span><text:span text:style-name="T42"> </text:span><text:span text:style-name="T8">Dworu</text:span><text:span text:style-name="T37"> </text:span><text:span text:style-name="T8">i</text:span><text:span text:style-name="T12"> </text:span><text:span text:style-name="T8">Folwarku</text:span><text:span text:style-name="T26"> </text:span><text:span text:style-name="T8">Kalinowice</text:span><text:span text:style-name="T12"> </text:span><text:span text:style-name="T8">Górne</text:span></text:p>
            <text:p text:style-name="P67"><text:span text:style-name="T8">z</text:span><text:span text:style-name="T12"> </text:span><text:span text:style-name="T8">siedzibą</text:span><text:span text:style-name="T10"> </text:span><text:span text:style-name="T8">we</text:span><text:span text:style-name="T29"> </text:span><text:span text:style-name="T8">Wrocławiu</text:span></text:p>
          </table:table-cell>
          <table:table-cell table:style-name="Tabela3.A1" office:value-type="string">
            <text:p text:style-name="P6"/>
            <text:p text:style-name="P27"/>
            <text:p text:style-name="P14"><text:span text:style-name="T8">Remont</text:span><text:span text:style-name="T26"> </text:span><text:span text:style-name="T8">elewacji</text:span><text:span text:style-name="T26"> </text:span><text:span text:style-name="T8">budynku</text:span><text:span text:style-name="T10"> </text:span><text:span text:style-name="T8">dworu</text:span></text:p>
          </table:table-cell>
          <table:table-cell table:style-name="Tabela3.A1" office:value-type="string">
            <text:p text:style-name="P6"/>
            <text:p text:style-name="P27"/>
            <text:p text:style-name="P68"><text:span text:style-name="T9">65</text:span><text:span text:style-name="T28"> </text:span><text:span text:style-name="T9">000,00</text:span></text:p>
          </table:table-cell>
        </table:table-row>
        <table:table-row table:style-name="Tabela3.2">
          <table:table-cell table:style-name="Tabela3.A1" office:value-type="string">
            <text:p text:style-name="P6"/>
            <text:p text:style-name="P27"/>
            <text:p text:style-name="P151">18</text:p>
          </table:table-cell>
          <table:table-cell table:style-name="Tabela3.A1" office:value-type="string">
            <text:p text:style-name="P6"/>
            <text:p text:style-name="P27"/>
            <text:p text:style-name="P71"><text:span text:style-name="T9">Kamieniec</text:span><text:span text:style-name="T32"> </text:span><text:span text:style-name="T9">Ząbkowicki</text:span></text:p>
          </table:table-cell>
          <table:table-cell table:style-name="Tabela3.A1" office:value-type="string">
            <text:p text:style-name="P22"/>
            <text:p text:style-name="P72"><text:span text:style-name="T8">Parafia Rzymskokatolicka</text:span><text:span text:style-name="T27"> </text:span><text:span text:style-name="T8">pw. Wniebowzięcia NMP</text:span><text:span text:style-name="T37"> </text:span><text:span text:style-name="T8">w</text:span><text:span text:style-name="T25"> </text:span><text:span text:style-name="T8">Kamieńcu</text:span><text:span text:style-name="T20"> </text:span><text:span text:style-name="T8">Ząbkowickim</text:span></text:p>
          </table:table-cell>
          <table:table-cell table:style-name="Tabela3.A1" office:value-type="string">
            <text:p text:style-name="P145"/>
            <text:p text:style-name="P145">Konserwacja ołtarza bocznego pw. Serca Marii </text:p>
            <text:p text:style-name="P145">z kościoła parafialnego</text:p>
            <text:p text:style-name="P145">pw. Wniebowzięcia NMP</text:p>
          </table:table-cell>
          <table:table-cell table:style-name="Tabela3.A1" office:value-type="string">
            <text:p text:style-name="P6"/>
            <text:p text:style-name="P27"/>
            <text:p text:style-name="P73"><text:span text:style-name="T9">100</text:span><text:span text:style-name="T33"> </text:span><text:span text:style-name="T9">000,00</text:span></text:p>
          </table:table-cell>
        </table:table-row>
        <table:table-row table:style-name="Tabela3.1">
          <table:table-cell table:style-name="Tabela3.A1" office:value-type="string">
            <text:p text:style-name="P6"/>
            <text:p text:style-name="P27"/>
            <text:p text:style-name="P151">19</text:p>
          </table:table-cell>
          <table:table-cell table:style-name="Tabela3.A1" office:value-type="string">
            <text:p text:style-name="P6"/>
            <text:p text:style-name="P27"/>
            <text:p text:style-name="P32"><text:span text:style-name="T9">Kamienna</text:span><text:span text:style-name="T11"> </text:span><text:span text:style-name="T9">Góra</text:span></text:p>
          </table:table-cell>
          <table:table-cell table:style-name="Tabela3.A1" office:value-type="string">
            <text:p text:style-name="P22"/>
            <text:p text:style-name="P76"><text:span text:style-name="T8">Parafia Rzymskokatolicka</text:span><text:span text:style-name="T37"> </text:span><text:span text:style-name="T8">pw.</text:span><text:span text:style-name="T35"> </text:span><text:span text:style-name="T8">Matki</text:span><text:span text:style-name="T35"> </text:span><text:span text:style-name="T8">Bożej</text:span><text:span text:style-name="T29"> </text:span><text:span text:style-name="T8">Różańcowej</text:span><text:span text:style-name="T27"> </text:span><text:span text:style-name="T8">w</text:span><text:span text:style-name="T26"> </text:span><text:span text:style-name="T8">Kamiennej</text:span><text:span text:style-name="T37"> </text:span><text:span text:style-name="T8">Górze</text:span></text:p>
          </table:table-cell>
          <table:table-cell table:style-name="Tabela3.A1" office:value-type="string">
            <text:p text:style-name="P22"/>
            <text:p text:style-name="P77"><text:span text:style-name="T8">Wymiana pokrycia dachowego wraz z naprawą</text:span><text:span text:style-name="T37"> </text:span><text:span text:style-name="T8">konstrukcji</text:span><text:span text:style-name="T25"> </text:span><text:span text:style-name="T8">kościoła</text:span><text:span text:style-name="T31"> </text:span><text:span text:style-name="T8">parafialnego</text:span><text:span text:style-name="T31"> </text:span><text:span text:style-name="T8">pw.</text:span><text:span text:style-name="T31"> </text:span><text:span text:style-name="T8">Matki</text:span><text:span text:style-name="T25"> </text:span><text:span text:style-name="T8">Bożej</text:span><text:span text:style-name="T27"> </text:span><text:span text:style-name="T8">Różańcowej</text:span></text:p>
          </table:table-cell>
          <table:table-cell table:style-name="Tabela3.A1" office:value-type="string">
            <text:p text:style-name="P6"/>
            <text:p text:style-name="P27"/>
            <text:p text:style-name="P144">291 911,54</text:p>
          </table:table-cell>
        </table:table-row>
        <table:table-row table:style-name="Tabela3.2">
          <table:table-cell table:style-name="Tabela3.A1" office:value-type="string">
            <text:p text:style-name="P6"/>
            <text:p text:style-name="P27"/>
            <text:p text:style-name="P151">20</text:p>
          </table:table-cell>
          <table:table-cell table:style-name="Tabela3.A1" office:value-type="string">
            <text:p text:style-name="P6"/>
            <text:p text:style-name="P27"/>
            <text:p text:style-name="P8">Karłowiec</text:p>
          </table:table-cell>
          <table:table-cell table:style-name="Tabela3.A1" office:value-type="string">
            <text:p text:style-name="P6"/>
            <text:p text:style-name="P27"/>
            <text:p text:style-name="P78"><text:span text:style-name="T8">Marek</text:span><text:span text:style-name="T14"> </text:span><text:span text:style-name="T8">Ziaja,</text:span><text:span text:style-name="T12"> </text:span><text:span text:style-name="T8">Małgorzata</text:span><text:span text:style-name="T10"> </text:span><text:span text:style-name="T8">Ratajczak</text:span></text:p>
          </table:table-cell>
          <table:table-cell table:style-name="Tabela3.A1" office:value-type="string">
            <text:p text:style-name="P6"/>
            <text:p text:style-name="P27"/>
            <text:p text:style-name="P79"><text:span text:style-name="T8">Remont</text:span><text:span text:style-name="T12"> </text:span><text:span text:style-name="T8">dachu</text:span><text:span text:style-name="T14"> </text:span><text:span text:style-name="T8">budynku</text:span><text:span text:style-name="T10"> </text:span><text:span text:style-name="T8">przysłupowego</text:span><text:span text:style-name="T14"> </text:span><text:span text:style-name="T8">mieszkalno-</text:span><text:span text:style-name="T27"> </text:span><text:span text:style-name="T8">gospodarczego</text:span><text:span text:style-name="T16"> </text:span><text:span text:style-name="T8">nr</text:span><text:span text:style-name="T37"> </text:span><text:span text:style-name="T8">15</text:span></text:p>
          </table:table-cell>
          <table:table-cell table:style-name="Tabela3.A1" office:value-type="string">
            <text:p text:style-name="P6"/>
            <text:p text:style-name="P27"/>
            <text:p text:style-name="P68"><text:span text:style-name="T9">50</text:span><text:span text:style-name="T28"> </text:span><text:span text:style-name="T9">000,00</text:span></text:p>
          </table:table-cell>
        </table:table-row>
        <table:table-row table:style-name="Tabela3.2">
          <table:table-cell table:style-name="Tabela3.A1" office:value-type="string">
            <text:p text:style-name="P6"/>
            <text:p text:style-name="P27"/>
            <text:p text:style-name="P151">21</text:p>
          </table:table-cell>
          <table:table-cell table:style-name="Tabela3.A1" office:value-type="string">
            <text:p text:style-name="P6"/>
            <text:p text:style-name="P27"/>
            <text:p text:style-name="P150">Koczurki</text:p>
          </table:table-cell>
          <table:table-cell table:style-name="Tabela3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2"> </text:span><text:span text:style-name="T8">Nawiedzenia</text:span><text:span text:style-name="T10"> </text:span><text:span text:style-name="T8">NMP</text:span></text:p>
            <text:p text:style-name="P51"><text:span text:style-name="T8">w</text:span><text:span text:style-name="T26"> </text:span><text:span text:style-name="T8">Koczurkach</text:span></text:p>
          </table:table-cell>
          <table:table-cell table:style-name="Tabela3.A1" office:value-type="string">
            <text:p text:style-name="P6"/>
            <text:p text:style-name="P80"><text:span text:style-name="T8">Wzmocnienie</text:span><text:span text:style-name="T14"> </text:span><text:span text:style-name="T8">ścian</text:span><text:span text:style-name="T10"> </text:span><text:span text:style-name="T8">i</text:span><text:span text:style-name="T12"> </text:span><text:span text:style-name="T8">fundamentów</text:span><text:span text:style-name="T12"> </text:span><text:span text:style-name="T8">kościoła</text:span><text:span text:style-name="T27"> </text:span><text:span text:style-name="T8">parafialnego</text:span><text:span text:style-name="T14"> </text:span><text:span text:style-name="T8">pw.</text:span><text:span text:style-name="T10"> </text:span><text:span text:style-name="T8">Nawiedzenia</text:span><text:span text:style-name="T12"> </text:span><text:span text:style-name="T8">NMP</text:span></text:p>
          </table:table-cell>
          <table:table-cell table:style-name="Tabela3.A1" office:value-type="string">
            <text:p text:style-name="P6"/>
            <text:p text:style-name="P27"/>
            <text:p text:style-name="P73"><text:span text:style-name="T9">285</text:span><text:span text:style-name="T33"> </text:span><text:span text:style-name="T9">000,00</text:span></text:p>
          </table:table-cell>
        </table:table-row>
        <text:soft-page-break/>
        <table:table-row table:style-name="Tabela3.2">
          <table:table-cell table:style-name="Tabela3.A1" office:value-type="string">
            <text:p text:style-name="P6"/>
            <text:p text:style-name="P27"/>
            <text:p text:style-name="P151">22</text:p>
          </table:table-cell>
          <table:table-cell table:style-name="Tabela3.A1" office:value-type="string">
            <text:p text:style-name="P6"/>
            <text:p text:style-name="P27"/>
            <text:p text:style-name="P33">Kosiska</text:p>
          </table:table-cell>
          <table:table-cell table:style-name="Tabela3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śś.</text:span><text:span text:style-name="T16"> </text:span><text:span text:style-name="T8">Piotra</text:span><text:span text:style-name="T12"> </text:span><text:span text:style-name="T8">i</text:span><text:span text:style-name="T10"> </text:span><text:span text:style-name="T8">Pawła</text:span></text:p>
            <text:p text:style-name="P11"><text:span text:style-name="T8">w</text:span><text:span text:style-name="T10"> </text:span><text:span text:style-name="T8">Kosiskach</text:span></text:p>
          </table:table-cell>
          <table:table-cell table:style-name="Tabela3.A1" office:value-type="string">
            <text:p text:style-name="P6"/>
            <text:p text:style-name="P81"><text:span text:style-name="T8">Konserwacja</text:span><text:span text:style-name="T14"> </text:span><text:span text:style-name="T8">ołtarza</text:span><text:span text:style-name="T10"> </text:span><text:span text:style-name="T8">głównego</text:span><text:span text:style-name="T12"> </text:span><text:span text:style-name="T8">z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 śś.</text:span><text:span text:style-name="T26"> </text:span><text:span text:style-name="T8">Piotra</text:span><text:span text:style-name="T16"> </text:span><text:span text:style-name="T8">i</text:span><text:span text:style-name="T16"> </text:span><text:span text:style-name="T8">Pawła</text:span></text:p>
          </table:table-cell>
          <table:table-cell table:style-name="Tabela3.A1" office:value-type="string">
            <text:p text:style-name="P6"/>
            <text:p text:style-name="P27"/>
            <text:p text:style-name="P68"><text:span text:style-name="T9">50</text:span><text:span text:style-name="T28"> </text:span><text:span text:style-name="T9">000,00</text:span></text:p>
          </table:table-cell>
        </table:table-row>
        <table:table-row table:style-name="Tabela3.1">
          <table:table-cell table:style-name="Tabela3.A1" office:value-type="string">
            <text:p text:style-name="P6"/>
            <text:p text:style-name="P27"/>
            <text:p text:style-name="P151">23</text:p>
          </table:table-cell>
          <table:table-cell table:style-name="Tabela3.A1" office:value-type="string">
            <text:p text:style-name="P6"/>
            <text:p text:style-name="P27"/>
            <text:p text:style-name="P7"><text:span text:style-name="T9">Krzydlina</text:span><text:span text:style-name="T36"> </text:span><text:span text:style-name="T9">Wielka</text:span></text:p>
          </table:table-cell>
          <table:table-cell table:style-name="Tabela3.A1" office:value-type="string">
            <text:p text:style-name="P22"/>
            <text:p text:style-name="P82"><text:span text:style-name="T8">Parafia Rzymskokatolicka</text:span><text:span text:style-name="T37"> </text:span><text:span text:style-name="T26">pw.</text:span><text:span text:style-name="T16"> </text:span><text:span text:style-name="T26">Św.</text:span><text:span text:style-name="T16"> </text:span><text:span text:style-name="T26">Michała</text:span><text:span text:style-name="T19"> </text:span><text:span text:style-name="T16">Archanioła</text:span><text:span text:style-name="T27"> </text:span><text:span text:style-name="T8">w</text:span><text:span text:style-name="T26"> </text:span><text:span text:style-name="T8">Krzydlinie</text:span><text:span text:style-name="T16"> </text:span><text:span text:style-name="T8">Małej</text:span></text:p>
          </table:table-cell>
          <table:table-cell table:style-name="Tabela3.A1" office:value-type="string">
            <text:p text:style-name="P6"/>
            <text:p text:style-name="P27"/>
            <text:p text:style-name="P83"><text:span text:style-name="T8">Fumigacja</text:span><text:span text:style-name="T25"> </text:span><text:span text:style-name="T8">kościoła</text:span><text:span text:style-name="T31"> </text:span><text:span text:style-name="T8">filialnego</text:span><text:span text:style-name="T29"> </text:span><text:span text:style-name="T8">pw.</text:span><text:span text:style-name="T25"> </text:span><text:span text:style-name="T8">Św.</text:span><text:span text:style-name="T14"> </text:span><text:span text:style-name="T8">Marii</text:span><text:span text:style-name="T31"> </text:span><text:span text:style-name="T8">Magdaleny</text:span></text:p>
          </table:table-cell>
          <table:table-cell table:style-name="Tabela3.A1" office:value-type="string">
            <text:p text:style-name="P6"/>
            <text:p text:style-name="P27"/>
            <text:p text:style-name="P68"><text:span text:style-name="T9">20</text:span><text:span text:style-name="T28"> </text:span><text:span text:style-name="T9">000,00</text:span></text:p>
          </table:table-cell>
        </table:table-row>
        <table:table-row table:style-name="Tabela3.2">
          <table:table-cell table:style-name="Tabela3.A1" office:value-type="string">
            <text:p text:style-name="P6"/>
            <text:p text:style-name="P27"/>
            <text:p text:style-name="P151">24</text:p>
          </table:table-cell>
          <table:table-cell table:style-name="Tabela3.A1" office:value-type="string">
            <text:p text:style-name="P6"/>
            <text:p text:style-name="P27"/>
            <text:p text:style-name="P33">Legnica</text:p>
          </table:table-cell>
          <table:table-cell table:style-name="Tabela3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Św. Jana Chrzciciela</text:span><text:span text:style-name="T37"> </text:span><text:span text:style-name="T8">w</text:span><text:span text:style-name="T16"> </text:span><text:span text:style-name="T8">Legnicy</text:span></text:p>
          </table:table-cell>
          <table:table-cell table:style-name="Tabela3.A1" office:value-type="string">
            <text:p text:style-name="P22"/>
            <text:p text:style-name="P84"><text:span text:style-name="T8">Naprawa</text:span><text:span text:style-name="T12"> </text:span><text:span text:style-name="T8">i</text:span><text:span text:style-name="T10"> </text:span><text:span text:style-name="T8">wzmocnienie</text:span><text:span text:style-name="T10"> </text:span><text:span text:style-name="T8">konstrukcji</text:span><text:span text:style-name="T16"> </text:span><text:span text:style-name="T8">więźby</text:span><text:span text:style-name="T25"> </text:span><text:span text:style-name="T8">dachowej</text:span><text:span text:style-name="T27"> </text:span><text:span text:style-name="T8">w</text:span><text:span text:style-name="T26"> </text:span><text:span text:style-name="T8">kościele</text:span><text:span text:style-name="T26"> </text:span><text:span text:style-name="T8">parafialnym</text:span></text:p>
            <text:p text:style-name="P85"><text:span text:style-name="T8">pw.</text:span><text:span text:style-name="T29"> </text:span><text:span text:style-name="T8">Św.</text:span><text:span text:style-name="T20"> </text:span><text:span text:style-name="T8">Jana</text:span><text:span text:style-name="T29"> </text:span><text:span text:style-name="T8">Chrzciciela</text:span></text:p>
          </table:table-cell>
          <table:table-cell table:style-name="Tabela3.A1" office:value-type="string">
            <text:p text:style-name="P6"/>
            <text:p text:style-name="P159"><text:span text:style-name="T9">170</text:span><text:span text:style-name="T33"> </text:span><text:span text:style-name="T9">000,00</text:span></text:p>
          </table:table-cell>
        </table:table-row>
      </table:table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office:value-type="string">
            <text:p text:style-name="P6"/>
            <text:p text:style-name="P27"/>
            <text:p text:style-name="P151">25</text:p>
          </table:table-cell>
          <table:table-cell table:style-name="Tabela4.A1" office:value-type="string">
            <text:p text:style-name="P6"/>
            <text:p text:style-name="P27"/>
            <text:p text:style-name="P87"><text:span text:style-name="T9">Lubawka</text:span><text:span text:style-name="T11"> </text:span><text:span text:style-name="T9">-</text:span><text:span text:style-name="T11"> </text:span><text:span text:style-name="T9">Podlesie</text:span></text:p>
          </table:table-cell>
          <table:table-cell table:style-name="Tabela4.A1" office:value-type="string">
            <text:p text:style-name="P22"/>
            <text:p text:style-name="P88"><text:span text:style-name="T8">Parafia</text:span><text:span text:style-name="T29"> </text:span><text:span text:style-name="T8">Rzymskokatolicka</text:span><text:span text:style-name="T27"> </text:span><text:span text:style-name="T8">pw. Wniebowzięcia</text:span><text:span text:style-name="T37"> </text:span><text:span text:style-name="T8">NMP</text:span><text:span text:style-name="T29"> </text:span><text:span text:style-name="T8">w</text:span><text:span text:style-name="T16"> </text:span><text:span text:style-name="T8">Lubawce</text:span></text:p>
          </table:table-cell>
          <table:table-cell table:style-name="Tabela4.A1" office:value-type="string">
            <text:p text:style-name="P6"/>
            <text:p text:style-name="P89"><text:span text:style-name="T8">Konserwacja</text:span><text:span text:style-name="T10"> </text:span><text:span text:style-name="T8">ołtarza</text:span><text:span text:style-name="T14"> </text:span><text:span text:style-name="T8">głównego</text:span><text:span text:style-name="T10"> </text:span><text:span text:style-name="T8">z</text:span><text:span text:style-name="T14"> </text:span><text:span text:style-name="T8">kościoła</text:span><text:span text:style-name="T14"> </text:span><text:span text:style-name="T8">filialnego</text:span><text:span text:style-name="T27"> </text:span><text:span text:style-name="T8">pw.</text:span><text:span text:style-name="T12"> </text:span><text:span text:style-name="T8">Czternastu</text:span><text:span text:style-name="T14"> </text:span><text:span text:style-name="T8">Świętych</text:span><text:span text:style-name="T31"> </text:span><text:span text:style-name="T8">Wspomożycieli</text:span></text:p>
          </table:table-cell>
          <table:table-cell table:style-name="Tabela4.A1" office:value-type="string">
            <text:p text:style-name="P6"/>
            <text:p text:style-name="P27"/>
            <text:p text:style-name="P68"><text:span text:style-name="T9">62</text:span><text:span text:style-name="T28"> </text:span><text:span text:style-name="T9">000,00</text:span></text:p>
          </table:table-cell>
        </table:table-row>
        <table:table-row table:style-name="Tabela4.2">
          <table:table-cell table:style-name="Tabela4.A1" office:value-type="string">
            <text:p text:style-name="P6"/>
            <text:p text:style-name="P27"/>
            <text:p text:style-name="P151">26</text:p>
          </table:table-cell>
          <table:table-cell table:style-name="Tabela4.A1" office:value-type="string">
            <text:p text:style-name="P6"/>
            <text:p text:style-name="P27"/>
            <text:p text:style-name="P18">Lubiąż</text:p>
          </table:table-cell>
          <table:table-cell table:style-name="Tabela4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0"> </text:span><text:span text:style-name="T8">Św.</text:span><text:span text:style-name="T25"> </text:span><text:span text:style-name="T8">Walentego</text:span></text:p>
            <text:p text:style-name="P11"><text:span text:style-name="T8">w</text:span><text:span text:style-name="T10"> </text:span><text:span text:style-name="T8">Lubiążu</text:span></text:p>
          </table:table-cell>
          <table:table-cell table:style-name="Tabela4.A1" office:value-type="string">
            <text:p text:style-name="P6"/>
            <text:p text:style-name="P90"><text:span text:style-name="T8">Odtworzenie</text:span><text:span text:style-name="T12"> </text:span><text:span text:style-name="T8">stolarki</text:span><text:span text:style-name="T10"> </text:span><text:span text:style-name="T8">okiennej</text:span><text:span text:style-name="T10"> </text:span><text:span text:style-name="T8">w</text:span><text:span text:style-name="T12"> </text:span><text:span text:style-name="T8">kościele</text:span><text:span text:style-name="T12"> </text:span><text:span text:style-name="T8">parafialnym</text:span><text:span text:style-name="T27"> </text:span><text:span text:style-name="T8">pw.</text:span><text:span text:style-name="T16"> </text:span><text:span text:style-name="T8">Św.</text:span><text:span text:style-name="T14"> </text:span><text:span text:style-name="T8">Walentego</text:span></text:p>
          </table:table-cell>
          <table:table-cell table:style-name="Tabela4.A1" office:value-type="string">
            <text:p text:style-name="P6"/>
            <text:p text:style-name="P75"><text:span text:style-name="T9">120</text:span><text:span text:style-name="T33"> </text:span><text:span text:style-name="T9">000,00</text:span></text:p>
          </table:table-cell>
        </table:table-row>
        <table:table-row table:style-name="Tabela4.1">
          <table:table-cell table:style-name="Tabela4.A1" office:value-type="string">
            <text:p text:style-name="P6"/>
            <text:p text:style-name="P27"/>
            <text:p text:style-name="P151">27</text:p>
          </table:table-cell>
          <table:table-cell table:style-name="Tabela4.A1" office:value-type="string">
            <text:p text:style-name="P6"/>
            <text:p text:style-name="P27"/>
            <text:p text:style-name="P8">Łozina</text:p>
          </table:table-cell>
          <table:table-cell table:style-name="Tabela4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Wniebowzięcia NMP</text:span><text:span text:style-name="T27"> </text:span><text:span text:style-name="T8">w</text:span><text:span text:style-name="T26"> </text:span><text:span text:style-name="T8">Łozinie</text:span></text:p>
          </table:table-cell>
          <table:table-cell table:style-name="Tabela4.A1" office:value-type="string">
            <text:p text:style-name="P6"/>
            <text:p text:style-name="P91"><text:span text:style-name="T8">Konserwacja</text:span><text:span text:style-name="T12"> </text:span><text:span text:style-name="T8">ambony</text:span><text:span text:style-name="T31"> </text:span><text:span text:style-name="T8">z</text:span><text:span text:style-name="T10"> </text:span><text:span text:style-name="T8">kościoła</text:span><text:span text:style-name="T12"> </text:span><text:span text:style-name="T8">parafialnego</text:span><text:span text:style-name="T27"> </text:span><text:span text:style-name="T8">pw.</text:span><text:span text:style-name="T14"> </text:span><text:span text:style-name="T8">Wniebowzięcia</text:span><text:span text:style-name="T10"> </text:span><text:span text:style-name="T8">NMP</text:span></text:p>
          </table:table-cell>
          <table:table-cell table:style-name="Tabela4.A1" office:value-type="string">
            <text:p text:style-name="P6"/>
            <text:p text:style-name="P27"/>
            <text:p text:style-name="P73"><text:span text:style-name="T9">250</text:span><text:span text:style-name="T33"> </text:span><text:span text:style-name="T9">000,00</text:span></text:p>
          </table:table-cell>
        </table:table-row>
        <table:table-row table:style-name="Tabela4.2">
          <table:table-cell table:style-name="Tabela4.A1" office:value-type="string">
            <text:p text:style-name="P6"/>
            <text:p text:style-name="P27"/>
            <text:p text:style-name="P151">28</text:p>
          </table:table-cell>
          <table:table-cell table:style-name="Tabela4.A1" office:value-type="string">
            <text:p text:style-name="P6"/>
            <text:p text:style-name="P27"/>
            <text:p text:style-name="P153">Makowice</text:p>
          </table:table-cell>
          <table:table-cell table:style-name="Tabela4.A1" office:value-type="string">
            <text:p text:style-name="P22"/>
            <text:p text:style-name="P92"><text:span text:style-name="T8">Parafia Rzymskokatolicka</text:span><text:span text:style-name="T37"> </text:span><text:span text:style-name="T26">pw. </text:span><text:span text:style-name="T16">NMP Częstochowskiej</text:span><text:span text:style-name="T27"> </text:span><text:span text:style-name="T8">w</text:span><text:span text:style-name="T26"> </text:span><text:span text:style-name="T8">Bojanicach</text:span></text:p>
          </table:table-cell>
          <table:table-cell table:style-name="Tabela4.A1" office:value-type="string">
            <text:p text:style-name="P6"/>
            <text:p text:style-name="P93"><text:span text:style-name="T8"><text:s/>Remont dachu kościoła filialnego</text:span><text:span text:style-name="T37"> </text:span><text:span text:style-name="T26">pw.</text:span><text:span text:style-name="T34"> </text:span><text:span text:style-name="T26">św.</text:span><text:span text:style-name="T43"> </text:span><text:span text:style-name="T26">Katrzyny</text:span><text:span text:style-name="T44"> </text:span><text:span text:style-name="T16">Aleksandryjskiej</text:span></text:p>
          </table:table-cell>
          <table:table-cell table:style-name="Tabela4.A1" office:value-type="string">
            <text:p text:style-name="P6"/>
            <text:p text:style-name="P27"/>
            <text:p text:style-name="P68"><text:span text:style-name="T9">70</text:span><text:span text:style-name="T28"> </text:span><text:span text:style-name="T9">000,00</text:span></text:p>
          </table:table-cell>
        </table:table-row>
        <text:soft-page-break/>
        <table:table-row table:style-name="Tabela4.2">
          <table:table-cell table:style-name="Tabela4.A1" office:value-type="string">
            <text:p text:style-name="P6"/>
            <text:p text:style-name="P27"/>
            <text:p text:style-name="P151">29</text:p>
          </table:table-cell>
          <table:table-cell table:style-name="Tabela4.A1" office:value-type="string">
            <text:p text:style-name="P6"/>
            <text:p text:style-name="P27"/>
            <text:p text:style-name="P154">Marcinkowice</text:p>
          </table:table-cell>
          <table:table-cell table:style-name="Tabela4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2"> </text:span><text:span text:style-name="T8">św.</text:span><text:span text:style-name="T12"> </text:span><text:span text:style-name="T8">Marcina</text:span><text:span text:style-name="T12"> </text:span><text:span text:style-name="T8">Bpa</text:span></text:p>
            <text:p text:style-name="P11"><text:span text:style-name="T8">w</text:span><text:span text:style-name="T12"> </text:span><text:span text:style-name="T8">Marcinkowicach</text:span></text:p>
          </table:table-cell>
          <table:table-cell table:style-name="Tabela4.A1" office:value-type="string">
            <text:p text:style-name="P6"/>
            <text:p text:style-name="P94"><text:span text:style-name="T8">Konserwacja</text:span><text:span text:style-name="T14"> </text:span><text:span text:style-name="T8">ołtarza</text:span><text:span text:style-name="T10"> </text:span><text:span text:style-name="T8">głównego</text:span><text:span text:style-name="T12"> </text:span><text:span text:style-name="T8">z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</text:span><text:span text:style-name="T10"> </text:span><text:span text:style-name="T8">św.</text:span><text:span text:style-name="T26"> </text:span><text:span text:style-name="T8">Marcina</text:span><text:span text:style-name="T26"> </text:span><text:span text:style-name="T8">Bpa</text:span></text:p>
          </table:table-cell>
          <table:table-cell table:style-name="Tabela4.A1" office:value-type="string">
            <text:p text:style-name="P6"/>
            <text:p text:style-name="P27"/>
            <text:p text:style-name="P73"><text:span text:style-name="T9">125</text:span><text:span text:style-name="T33"> </text:span><text:span text:style-name="T9">000,00</text:span></text:p>
          </table:table-cell>
        </table:table-row>
        <table:table-row table:style-name="Tabela4.2">
          <table:table-cell table:style-name="Tabela4.A1" office:value-type="string">
            <text:p text:style-name="P6"/>
            <text:p text:style-name="P27"/>
            <text:p text:style-name="P151">30</text:p>
          </table:table-cell>
          <table:table-cell table:style-name="Tabela4.A1" office:value-type="string">
            <text:p text:style-name="P6"/>
            <text:p text:style-name="P27"/>
            <text:p text:style-name="P95"><text:span text:style-name="T9">Minkowice</text:span><text:span text:style-name="T32"> </text:span><text:span text:style-name="T9">Oławskie</text:span></text:p>
          </table:table-cell>
          <table:table-cell table:style-name="Tabela4.A1" office:value-type="string">
            <text:p text:style-name="P22"/>
            <text:p text:style-name="P96"><text:span text:style-name="T8">Parafia Rzymskokatolicka</text:span><text:span text:style-name="T27"> </text:span><text:span text:style-name="T8">pw. św. Jana Nepomucena</text:span><text:span text:style-name="T37"> </text:span><text:span text:style-name="T8">w</text:span><text:span text:style-name="T29"> </text:span><text:span text:style-name="T8">Minkowicach</text:span><text:span text:style-name="T20"> </text:span><text:span text:style-name="T8">Oławskich</text:span></text:p>
          </table:table-cell>
          <table:table-cell table:style-name="Tabela4.A1" office:value-type="string">
            <text:p text:style-name="P6"/>
            <text:p text:style-name="P145">Wzmocnienie fundamentów i cokołów w obrysie prezbiterium i zakrystii kościoła parafialnego </text:p>
            <text:p text:style-name="P145">pw. św. Jana Nepomucena</text:p>
          </table:table-cell>
          <table:table-cell table:style-name="Tabela4.A1" office:value-type="string">
            <text:p text:style-name="P6"/>
            <text:p text:style-name="P27"/>
            <text:p text:style-name="P74">43 <text:s/>977,95</text:p>
          </table:table-cell>
        </table:table-row>
        <table:table-row table:style-name="Tabela4.1">
          <table:table-cell table:style-name="Tabela4.A1" office:value-type="string">
            <text:p text:style-name="P6"/>
            <text:p text:style-name="P27"/>
            <text:p text:style-name="P151">31</text:p>
          </table:table-cell>
          <table:table-cell table:style-name="Tabela4.A1" office:value-type="string">
            <text:p text:style-name="P6"/>
            <text:p text:style-name="P27"/>
            <text:p text:style-name="P155">Niemojów</text:p>
          </table:table-cell>
          <table:table-cell table:style-name="Tabela4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Wniebowzięcia NMP</text:span><text:span text:style-name="T27"> </text:span><text:span text:style-name="T8">w</text:span><text:span text:style-name="T26"> </text:span><text:span text:style-name="T8">Różance</text:span></text:p>
          </table:table-cell>
          <table:table-cell table:style-name="Tabela4.A1" office:value-type="string">
            <text:p text:style-name="P6"/>
            <text:p text:style-name="P145"/>
            <text:p text:style-name="P145">Konserwacja polichromowanego stropu w kościele filialnym pw. Nawiedzenia NMP</text:p>
          </table:table-cell>
          <table:table-cell table:style-name="Tabela4.A1" office:value-type="string">
            <text:p text:style-name="P6"/>
            <text:p text:style-name="P27"/>
            <text:p text:style-name="P68"><text:span text:style-name="T9">50</text:span><text:span text:style-name="T28"> </text:span><text:span text:style-name="T9">000,00</text:span></text:p>
          </table:table-cell>
        </table:table-row>
        <table:table-row table:style-name="Tabela4.2">
          <table:table-cell table:style-name="Tabela4.A1" office:value-type="string">
            <text:p text:style-name="P6"/>
            <text:p text:style-name="P27"/>
            <text:p text:style-name="P151">32</text:p>
          </table:table-cell>
          <table:table-cell table:style-name="Tabela4.A1" office:value-type="string">
            <text:p text:style-name="P6"/>
            <text:p text:style-name="P27"/>
            <text:p text:style-name="P33">Olszyna</text:p>
          </table:table-cell>
          <table:table-cell table:style-name="Tabela4.A1" office:value-type="string">
            <text:p text:style-name="P22"/>
            <text:p text:style-name="P97"><text:span text:style-name="T8">Parafia Rzymskokatolicka</text:span><text:span text:style-name="T27"> </text:span><text:span text:style-name="T16">pw.</text:span><text:span text:style-name="T23"> </text:span><text:span text:style-name="T16">św.</text:span><text:span text:style-name="T38"> </text:span><text:span text:style-name="T16">Józefa</text:span><text:span text:style-name="T35"> </text:span><text:span text:style-name="T8">Oblubieńca</text:span><text:span text:style-name="T27"> </text:span><text:span text:style-name="T8">w</text:span><text:span text:style-name="T26"> </text:span><text:span text:style-name="T8">Olszynie</text:span></text:p>
          </table:table-cell>
          <table:table-cell table:style-name="Tabela4.A1" office:value-type="string">
            <text:p text:style-name="P22"/>
            <text:p text:style-name="P14"><text:span text:style-name="T8">Konserwacja</text:span><text:span text:style-name="T14"> </text:span><text:span text:style-name="T8">kasetonowego</text:span><text:span text:style-name="T26"> </text:span><text:span text:style-name="T8">stropu</text:span><text:span text:style-name="T12"> </text:span><text:span text:style-name="T8">w</text:span><text:span text:style-name="T10"> </text:span><text:span text:style-name="T8">kościele</text:span><text:span text:style-name="T27"> </text:span><text:span text:style-name="T8">pomocniczym</text:span><text:span text:style-name="T26"> </text:span><text:span text:style-name="T8">pw.</text:span><text:span text:style-name="T26"> </text:span><text:span text:style-name="T8">Podwyższenia</text:span></text:p>
            <text:p text:style-name="P46"><text:span text:style-name="T8">Krzyża</text:span><text:span text:style-name="T26"> </text:span><text:span text:style-name="T8">Świętego</text:span></text:p>
          </table:table-cell>
          <table:table-cell table:style-name="Tabela4.A1" office:value-type="string">
            <text:p text:style-name="P6"/>
            <text:p text:style-name="P161"><text:span text:style-name="T9">78</text:span><text:span text:style-name="T28"> </text:span><text:span text:style-name="T9">000,00</text:span></text:p>
          </table:table-cell>
        </table:table-row>
      </table:table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row table:style-name="Tabela5.1">
          <table:table-cell table:style-name="Tabela5.A1" office:value-type="string">
            <text:p text:style-name="P6"/>
            <text:p text:style-name="P27"/>
            <text:p text:style-name="P151">33</text:p>
          </table:table-cell>
          <table:table-cell table:style-name="Tabela5.A1" office:value-type="string">
            <text:p text:style-name="P6"/>
            <text:p text:style-name="P27"/>
            <text:p text:style-name="P98"><text:span text:style-name="T18">Pawłów</text:span><text:span text:style-name="T24"> </text:span><text:span text:style-name="T9">Trzebnicki</text:span></text:p>
          </table:table-cell>
          <table:table-cell table:style-name="Tabela5.A1" office:value-type="string">
            <text:p text:style-name="P22"/>
            <text:p text:style-name="P99"><text:span text:style-name="T8">Parafia Rzymskokatolicka</text:span><text:span text:style-name="T37"> </text:span><text:span text:style-name="T10">pw. </text:span><text:span text:style-name="T26">św. Michała Archanioła</text:span><text:span text:style-name="T27"> </text:span><text:span text:style-name="T8">we</text:span><text:span text:style-name="T12"> </text:span><text:span text:style-name="T8">Wszemirowie</text:span></text:p>
          </table:table-cell>
          <table:table-cell table:style-name="Tabela5.A1" office:value-type="string">
            <text:p text:style-name="P6"/>
            <text:p text:style-name="P100"><text:span text:style-name="T8">Konserwacja</text:span><text:span text:style-name="T10"> </text:span><text:span text:style-name="T8">ołtarza</text:span><text:span text:style-name="T14"> </text:span><text:span text:style-name="T8">głównego</text:span><text:span text:style-name="T10"> </text:span><text:span text:style-name="T8">z</text:span><text:span text:style-name="T14"> </text:span><text:span text:style-name="T8">kościoła</text:span><text:span text:style-name="T14"> </text:span><text:span text:style-name="T8">filialnego</text:span><text:span text:style-name="T27"> </text:span><text:span text:style-name="T8">pw. śś.</text:span><text:span text:style-name="T26"> </text:span><text:span text:style-name="T8">Piotra</text:span><text:span text:style-name="T16"> </text:span><text:span text:style-name="T8">i</text:span><text:span text:style-name="T26"> </text:span><text:span text:style-name="T8">Pawła</text:span></text:p>
          </table:table-cell>
          <table:table-cell table:style-name="Tabela5.A1" office:value-type="string">
            <text:p text:style-name="P6"/>
            <text:p text:style-name="P27"/>
            <text:p text:style-name="P68"><text:span text:style-name="T9">66</text:span><text:span text:style-name="T28"> </text:span><text:span text:style-name="T9">289,00</text:span></text:p>
          </table:table-cell>
        </table:table-row>
        <table:table-row table:style-name="Tabela5.2">
          <table:table-cell table:style-name="Tabela5.A1" office:value-type="string">
            <text:p text:style-name="P6"/>
            <text:p text:style-name="P27"/>
            <text:p text:style-name="P151">34</text:p>
          </table:table-cell>
          <table:table-cell table:style-name="Tabela5.A1" office:value-type="string">
            <text:p text:style-name="P6"/>
            <text:p text:style-name="P27"/>
            <text:p text:style-name="P8">Pątnów-Pawlikowice</text:p>
          </table:table-cell>
          <table:table-cell table:style-name="Tabela5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16">pw. </text:span><text:span text:style-name="T8">śś. Ap. Piotra i Pawła</text:span><text:span text:style-name="T27"> </text:span><text:span text:style-name="T8">w</text:span><text:span text:style-name="T26"> </text:span><text:span text:style-name="T8">Chojnowie</text:span></text:p>
          </table:table-cell>
          <table:table-cell table:style-name="Tabela5.A1" office:value-type="string">
            <text:p text:style-name="P22"/>
            <text:p text:style-name="P85"><text:span text:style-name="T8">Konserwacja</text:span><text:span text:style-name="T14"> </text:span><text:span text:style-name="T8">polichromii</text:span><text:span text:style-name="T16"> </text:span><text:span text:style-name="T8">na</text:span><text:span text:style-name="T12"> </text:span><text:span text:style-name="T8">pd.</text:span><text:span text:style-name="T10"> </text:span><text:span text:style-name="T8">ścianie</text:span><text:span text:style-name="T14"> </text:span><text:span text:style-name="T8">prezbiterium</text:span><text:span text:style-name="T27"> </text:span><text:span text:style-name="T8">kościoła</text:span><text:span text:style-name="T10"> </text:span><text:span text:style-name="T8">filialnego</text:span></text:p>
            <text:p text:style-name="P101"><text:span text:style-name="T8">pw.</text:span><text:span text:style-name="T29"> </text:span><text:span text:style-name="T8">Narodzenia</text:span><text:span text:style-name="T20"> </text:span><text:span text:style-name="T8">św.</text:span><text:span text:style-name="T25"> </text:span><text:span text:style-name="T8">Jana</text:span><text:span text:style-name="T25"> </text:span><text:span text:style-name="T8">Chrzciciela</text:span></text:p>
          </table:table-cell>
          <table:table-cell table:style-name="Tabela5.A1" office:value-type="string">
            <text:p text:style-name="P6"/>
            <text:p text:style-name="P27"/>
            <text:p text:style-name="P73"><text:span text:style-name="T9">150</text:span><text:span text:style-name="T33"> </text:span><text:span text:style-name="T9">000,00</text:span></text:p>
          </table:table-cell>
        </table:table-row>
        <table:table-row table:style-name="Tabela5.3">
          <table:table-cell table:style-name="Tabela5.A1" office:value-type="string">
            <text:p text:style-name="P22"/>
            <text:p text:style-name="P151">35</text:p>
          </table:table-cell>
          <table:table-cell table:style-name="Tabela5.A1" office:value-type="string">
            <text:p text:style-name="P22"/>
            <text:p text:style-name="P8">Piotrkowice</text:p>
          </table:table-cell>
          <table:table-cell table:style-name="Tabela5.A1" office:value-type="string">
            <text:p text:style-name="P22"/>
            <text:p text:style-name="P36"><text:span text:style-name="T8">Arkadiusz</text:span><text:span text:style-name="T10"> </text:span><text:span text:style-name="T8">Michoński</text:span></text:p>
          </table:table-cell>
          <table:table-cell table:style-name="Tabela5.A1" office:value-type="string">
            <text:p text:style-name="P22"/>
            <text:p text:style-name="P85"><text:span text:style-name="T8">Remont</text:span><text:span text:style-name="T12"> </text:span><text:span text:style-name="T8">mauzoleum</text:span><text:span text:style-name="T14"> </text:span><text:span text:style-name="T8">Danckelmannów</text:span></text:p>
          </table:table-cell>
          <table:table-cell table:style-name="Tabela5.A1" office:value-type="string">
            <text:p text:style-name="P22"/>
            <text:p text:style-name="P73"><text:span text:style-name="T9">100</text:span><text:span text:style-name="T33"> </text:span><text:span text:style-name="T9">000,00</text:span></text:p>
          </table:table-cell>
        </table:table-row>
        <table:table-row table:style-name="Tabela5.3">
          <table:table-cell table:style-name="Tabela5.A1" office:value-type="string">
            <text:p text:style-name="P22"/>
            <text:p text:style-name="P151"><text:soft-page-break/>36</text:p>
          </table:table-cell>
          <table:table-cell table:style-name="Tabela5.A1" office:value-type="string">
            <text:p text:style-name="P22"/>
            <text:p text:style-name="P18"><text:soft-page-break/>Płonina</text:p>
          </table:table-cell>
          <table:table-cell table:style-name="Tabela5.A1" office:value-type="string">
            <text:p text:style-name="P22"/>
            <text:p text:style-name="P60"><text:soft-page-break/><text:span text:style-name="T8">TISSO</text:span><text:span text:style-name="T31"> </text:span><text:span text:style-name="T8">INDUSTRY</text:span><text:span text:style-name="T23"> </text:span><text:span text:style-name="T8">Krzysztof</text:span><text:span text:style-name="T31"> </text:span><text:span text:style-name="T8">Harkawy</text:span></text:p>
          </table:table-cell>
          <table:table-cell table:style-name="Tabela5.A1" office:value-type="string">
            <text:p text:style-name="P104"><text:span text:style-name="T8">Stabilizacja</text:span><text:span text:style-name="T31"> </text:span><text:span text:style-name="T8">konstrukcyjna</text:span><text:span text:style-name="T25"> </text:span><text:span text:style-name="T8">murów</text:span><text:span text:style-name="T27"> </text:span><text:soft-page-break/><text:span text:style-name="T8">zamku</text:span><text:span text:style-name="T16"> </text:span><text:span text:style-name="T8">Niesytno</text:span></text:p>
          </table:table-cell>
          <table:table-cell table:style-name="Tabela5.A1" office:value-type="string">
            <text:p text:style-name="P22"/>
            <text:p text:style-name="P73"><text:soft-page-break/><text:span text:style-name="T9">150</text:span><text:span text:style-name="T33"> </text:span><text:span text:style-name="T9">000,00</text:span></text:p>
          </table:table-cell>
        </table:table-row>
        <table:table-row table:style-name="Tabela5.1">
          <table:table-cell table:style-name="Tabela5.A1" office:value-type="string">
            <text:p text:style-name="P6"/>
            <text:p text:style-name="P27"/>
            <text:p text:style-name="P151">37</text:p>
          </table:table-cell>
          <table:table-cell table:style-name="Tabela5.A1" office:value-type="string">
            <text:p text:style-name="P6"/>
            <text:p text:style-name="P27"/>
            <text:p text:style-name="P18">Płonina</text:p>
          </table:table-cell>
          <table:table-cell table:style-name="Tabela5.A1" office:value-type="string">
            <text:p text:style-name="P6"/>
            <text:p text:style-name="P27"/>
            <text:p text:style-name="P105"><text:span text:style-name="T8">Przedsiębiorstwo</text:span><text:span text:style-name="T44"> </text:span><text:span text:style-name="T8">Turystyczne</text:span><text:span text:style-name="T29"> </text:span><text:span text:style-name="T8">Pałac</text:span><text:span text:style-name="T27"> </text:span><text:span text:style-name="T8">Niesytno</text:span><text:span text:style-name="T16"> </text:span><text:span text:style-name="T8">Sp.</text:span><text:span text:style-name="T16"> </text:span><text:span text:style-name="T8">z</text:span><text:span text:style-name="T16"> </text:span><text:span text:style-name="T8">o.</text:span><text:span text:style-name="T37"> </text:span><text:span text:style-name="T8">o.</text:span></text:p>
          </table:table-cell>
          <table:table-cell table:style-name="Tabela5.A1" office:value-type="string">
            <text:p text:style-name="P6"/>
            <text:p text:style-name="P27"/>
            <text:p text:style-name="P42"><text:span text:style-name="T8">Stabilizacja</text:span><text:span text:style-name="T14"> </text:span><text:span text:style-name="T8">konstrukcyjna</text:span><text:span text:style-name="T26"> </text:span><text:span text:style-name="T8">murów</text:span><text:span text:style-name="T12"> </text:span><text:span text:style-name="T8">pałacu</text:span></text:p>
          </table:table-cell>
          <table:table-cell table:style-name="Tabela5.A1" office:value-type="string">
            <text:p text:style-name="P6"/>
            <text:p text:style-name="P27"/>
            <text:p text:style-name="P73"><text:span text:style-name="T9">150</text:span><text:span text:style-name="T33"> </text:span><text:span text:style-name="T9">000,00</text:span></text:p>
          </table:table-cell>
        </table:table-row>
        <table:table-row table:style-name="Tabela5.2">
          <table:table-cell table:style-name="Tabela5.A1" office:value-type="string">
            <text:p text:style-name="P6"/>
            <text:p text:style-name="P27"/>
            <text:p text:style-name="P151">38</text:p>
          </table:table-cell>
          <table:table-cell table:style-name="Tabela5.A1" office:value-type="string">
            <text:p text:style-name="P6"/>
            <text:p text:style-name="P27"/>
            <text:p text:style-name="P150">Pogwizdów</text:p>
          </table:table-cell>
          <table:table-cell table:style-name="Tabela5.A1" office:value-type="string">
            <text:p text:style-name="P145"/>
            <text:p text:style-name="P145">Parafia Rzymskokatolicka </text:p>
            <text:p text:style-name="P145">pw. św. Józefa Oblubieńca NMP</text:p>
            <text:p text:style-name="P145">w Kwietnikach</text:p>
          </table:table-cell>
          <table:table-cell table:style-name="Tabela5.A1" office:value-type="string">
            <text:p text:style-name="P145"/>
            <text:p text:style-name="P145">Konserwacja polichromii na żebrach sklepiennych </text:p>
            <text:p text:style-name="P145">w prezbiterium kościoła filialnego pw. Podwyższenia</text:p>
            <text:p text:style-name="P145">Krzyża Świętego</text:p>
          </table:table-cell>
          <table:table-cell table:style-name="Tabela5.A1" office:value-type="string">
            <text:p text:style-name="P6"/>
            <text:p text:style-name="P27"/>
            <text:p text:style-name="P73"><text:span text:style-name="T9">150</text:span><text:span text:style-name="T33"> </text:span><text:span text:style-name="T9">000,00</text:span></text:p>
          </table:table-cell>
        </table:table-row>
        <table:table-row table:style-name="Tabela5.7">
          <table:table-cell table:style-name="Tabela5.A1" office:value-type="string">
            <text:p text:style-name="P6"/>
            <text:p text:style-name="P152">39</text:p>
          </table:table-cell>
          <table:table-cell table:style-name="Tabela5.A1" office:value-type="string">
            <text:p text:style-name="P6"/>
            <text:p text:style-name="P20">Popielówek</text:p>
          </table:table-cell>
          <table:table-cell table:style-name="Tabela5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26"> </text:span><text:span text:style-name="T8">św.</text:span><text:span text:style-name="T26"> </text:span><text:span text:style-name="T8">Maternusa</text:span></text:p>
            <text:p text:style-name="P51"><text:span text:style-name="T8">w</text:span><text:span text:style-name="T10"> </text:span><text:span text:style-name="T8">Lubomierzu</text:span></text:p>
          </table:table-cell>
          <table:table-cell table:style-name="Tabela5.A1" office:value-type="string">
            <text:p text:style-name="P22"/>
            <text:p text:style-name="P106"><text:span text:style-name="T8">Konserwacja</text:span><text:span text:style-name="T10"> </text:span><text:span text:style-name="T8">ołtarza</text:span><text:span text:style-name="T14"> </text:span><text:span text:style-name="T8">głównego</text:span><text:span text:style-name="T10"> </text:span><text:span text:style-name="T8">z</text:span><text:span text:style-name="T14"> </text:span><text:span text:style-name="T8">kościoła</text:span><text:span text:style-name="T14"> </text:span><text:span text:style-name="T8">filialnego</text:span><text:span text:style-name="T27"> </text:span><text:span text:style-name="T26">pw.</text:span><text:span text:style-name="T16"> </text:span><text:span text:style-name="T26">św.</text:span><text:span text:style-name="T16"> Katarzyny</text:span><text:span text:style-name="T45"> </text:span><text:span text:style-name="T16">Aleksandryjskiej</text:span></text:p>
          </table:table-cell>
          <table:table-cell table:style-name="Tabela5.A1" office:value-type="string">
            <text:p text:style-name="P6"/>
            <text:p text:style-name="P70"><text:span text:style-name="T9">74</text:span><text:span text:style-name="T28"> </text:span><text:span text:style-name="T9">000,00</text:span></text:p>
          </table:table-cell>
        </table:table-row>
        <table:table-row table:style-name="Tabela5.8">
          <table:table-cell table:style-name="Tabela5.A1" office:value-type="string">
            <text:p text:style-name="P6"/>
            <text:p text:style-name="P152">40</text:p>
          </table:table-cell>
          <table:table-cell table:style-name="Tabela5.A1" office:value-type="string">
            <text:p text:style-name="P6"/>
            <text:p text:style-name="P10">Prochowice</text:p>
          </table:table-cell>
          <table:table-cell table:style-name="Tabela5.A1" office:value-type="string">
            <text:p text:style-name="P6"/>
            <text:p text:style-name="P13"><text:span text:style-name="T16">Adam</text:span><text:span text:style-name="T35"> </text:span><text:span text:style-name="T16">Wawrzyniak</text:span></text:p>
          </table:table-cell>
          <table:table-cell table:style-name="Tabela5.A1" office:value-type="string">
            <text:p text:style-name="P22"/>
            <text:p text:style-name="P107"><text:span text:style-name="T8">Konserwatorski</text:span><text:span text:style-name="T12"> </text:span><text:span text:style-name="T8">remont</text:span><text:span text:style-name="T31"> </text:span><text:span text:style-name="T8">elewacji</text:span><text:span text:style-name="T14"> </text:span><text:span text:style-name="T8">południowej</text:span><text:span text:style-name="T27"> </text:span><text:span text:style-name="T8">wieży</text:span><text:span text:style-name="T14"> </text:span><text:span text:style-name="T8">zamku</text:span></text:p>
          </table:table-cell>
          <table:table-cell table:style-name="Tabela5.A1" office:value-type="string">
            <text:p text:style-name="P6"/>
            <text:p text:style-name="P75"><text:span text:style-name="T9">180</text:span><text:span text:style-name="T33"> </text:span><text:span text:style-name="T9">000,00</text:span></text:p>
          </table:table-cell>
        </table:table-row>
        <table:table-row table:style-name="Tabela5.2">
          <table:table-cell table:style-name="Tabela5.A1" office:value-type="string">
            <text:p text:style-name="P6"/>
            <text:p text:style-name="P27"/>
            <text:p text:style-name="P151">41</text:p>
          </table:table-cell>
          <table:table-cell table:style-name="Tabela5.A1" office:value-type="string">
            <text:p text:style-name="P6"/>
            <text:p text:style-name="P27"/>
            <text:p text:style-name="P8">Rapocin</text:p>
          </table:table-cell>
          <table:table-cell table:style-name="Tabela5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Wniebowzięcia NMP</text:span><text:span text:style-name="T27"> </text:span><text:span text:style-name="T8">w</text:span><text:span text:style-name="T26"> </text:span><text:span text:style-name="T8">Głogowie</text:span></text:p>
          </table:table-cell>
          <table:table-cell table:style-name="Tabela5.A1" office:value-type="string">
            <text:p text:style-name="P22"/>
            <text:p text:style-name="P108"><text:span text:style-name="T8">Konserwacja</text:span><text:span text:style-name="T20"> </text:span><text:span text:style-name="T8">transferowanych</text:span><text:span text:style-name="T31"> </text:span><text:span text:style-name="T8">malowideł</text:span><text:span text:style-name="T14"> </text:span><text:span text:style-name="T8">ściennych</text:span><text:span text:style-name="T27"> </text:span><text:span text:style-name="T8">z</text:span><text:span text:style-name="T16"> </text:span><text:span text:style-name="T8">kaplicy</text:span><text:span text:style-name="T12"> </text:span><text:span text:style-name="T8">Góry</text:span><text:span text:style-name="T12"> </text:span><text:span text:style-name="T8">Oliwnej</text:span><text:span text:style-name="T26"> </text:span><text:span text:style-name="T8">i</text:span><text:span text:style-name="T37"> </text:span><text:span text:style-name="T8">przygotowanie</text:span></text:p>
            <text:p text:style-name="P43"><text:span text:style-name="T8">do</text:span><text:span text:style-name="T10"> </text:span><text:span text:style-name="T8">ostatecznej</text:span><text:span text:style-name="T10"> </text:span><text:span text:style-name="T8">ekspozycji</text:span></text:p>
          </table:table-cell>
          <table:table-cell table:style-name="Tabela5.A1" office:value-type="string">
            <text:p text:style-name="P6"/>
            <text:p text:style-name="P27"/>
            <text:p text:style-name="P162"><text:span text:style-name="T9">60</text:span><text:span text:style-name="T28"> </text:span><text:span text:style-name="T9">000,00</text:span></text:p>
          </table:table-cell>
        </table:table-row>
      </table:table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row table:style-name="Tabela6.1">
          <table:table-cell table:style-name="Tabela6.A1" office:value-type="string">
            <text:p text:style-name="P6"/>
            <text:p text:style-name="P27"/>
            <text:p text:style-name="P151">42</text:p>
          </table:table-cell>
          <table:table-cell table:style-name="Tabela6.A1" office:value-type="string">
            <text:p text:style-name="P6"/>
            <text:p text:style-name="P27"/>
            <text:p text:style-name="P8">Sieroszów</text:p>
          </table:table-cell>
          <table:table-cell table:style-name="Tabela6.A1" office:value-type="string">
            <text:p text:style-name="P22"/>
            <text:p text:style-name="P109"><text:span text:style-name="T8">Fundacja Rezydencja</text:span><text:span text:style-name="T37"> </text:span><text:span text:style-name="T16">Opatów </text:span><text:span text:style-name="T8">Henrykowskich</text:span><text:span text:style-name="T27"> </text:span><text:span text:style-name="T8">w</text:span><text:span text:style-name="T26"> </text:span><text:span text:style-name="T8">Sieroszowie</text:span></text:p>
          </table:table-cell>
          <table:table-cell table:style-name="Tabela6.A1" office:value-type="string">
            <text:p text:style-name="P6"/>
            <text:p text:style-name="P27"/>
            <text:p text:style-name="P110"><text:span text:style-name="T8">Odtworzenie</text:span><text:span text:style-name="T10"> </text:span><text:span text:style-name="T8">stolarki</text:span><text:span text:style-name="T26"> </text:span><text:span text:style-name="T8">okiennej</text:span><text:span text:style-name="T10"> </text:span><text:span text:style-name="T8">pałacu</text:span></text:p>
          </table:table-cell>
          <table:table-cell table:style-name="Tabela6.A1" office:value-type="string">
            <text:p text:style-name="P6"/>
            <text:p text:style-name="P27"/>
            <text:p text:style-name="P73"><text:span text:style-name="T9">180</text:span><text:span text:style-name="T33"> </text:span><text:span text:style-name="T9">000,00</text:span></text:p>
          </table:table-cell>
        </table:table-row>
        <table:table-row table:style-name="Tabela6.2">
          <table:table-cell table:style-name="Tabela6.A1" office:value-type="string">
            <text:p text:style-name="P6"/>
            <text:p text:style-name="P27"/>
            <text:p text:style-name="P151">43</text:p>
          </table:table-cell>
          <table:table-cell table:style-name="Tabela6.A1" office:value-type="string">
            <text:p text:style-name="P6"/>
            <text:p text:style-name="P27"/>
            <text:p text:style-name="P98"><text:span text:style-name="T9">Smogorzów</text:span><text:span text:style-name="T22"> </text:span><text:span text:style-name="T9">Wielki</text:span></text:p>
          </table:table-cell>
          <table:table-cell table:style-name="Tabela6.A1" office:value-type="string">
            <text:p text:style-name="P22"/>
            <text:p text:style-name="P99"><text:span text:style-name="T8">Parafia Rzymskokatolicka</text:span><text:span text:style-name="T37"> </text:span><text:span text:style-name="T10">pw. </text:span><text:span text:style-name="T26">św. Michała Archanioła</text:span><text:span text:style-name="T27"> </text:span><text:span text:style-name="T8">w</text:span><text:span text:style-name="T12"> </text:span><text:span text:style-name="T8">Smogorzowie</text:span><text:span text:style-name="T20"> </text:span><text:span text:style-name="T8">Wielkim</text:span></text:p>
          </table:table-cell>
          <table:table-cell table:style-name="Tabela6.A1" office:value-type="string">
            <text:p text:style-name="P22"/>
            <text:p text:style-name="P111"><text:span text:style-name="T8">Konserwacja</text:span><text:span text:style-name="T31"> </text:span><text:span text:style-name="T8">rzeźby</text:span><text:span text:style-name="T20"> </text:span><text:span text:style-name="T8">Chrystusa</text:span><text:span text:style-name="T14"> </text:span><text:span text:style-name="T8">Zmartwychwstałego</text:span><text:span text:style-name="T27"> </text:span><text:span text:style-name="T8">z</text:span><text:span text:style-name="T16"> </text:span><text:span text:style-name="T8">kościoła parafialnego</text:span></text:p>
            <text:p text:style-name="P14"><text:span text:style-name="T26">pw.</text:span><text:span text:style-name="T16"> </text:span><text:span text:style-name="T26">św.</text:span><text:span text:style-name="T16"> </text:span><text:span text:style-name="T26">Michała</text:span><text:span text:style-name="T19"> </text:span><text:span text:style-name="T16">Archanioła</text:span></text:p>
          </table:table-cell>
          <table:table-cell table:style-name="Tabela6.A1" office:value-type="string">
            <text:p text:style-name="P22"/>
            <text:p text:style-name="P68"><text:span text:style-name="T9">14</text:span><text:span text:style-name="T28"> </text:span><text:span text:style-name="T9">000,00</text:span></text:p>
          </table:table-cell>
        </table:table-row>
        <text:soft-page-break/>
        <table:table-row table:style-name="Tabela6.3">
          <table:table-cell table:style-name="Tabela6.A1" office:value-type="string">
            <text:p text:style-name="P6"/>
            <text:p text:style-name="P152">44</text:p>
          </table:table-cell>
          <table:table-cell table:style-name="Tabela6.A1" office:value-type="string">
            <text:p text:style-name="P6"/>
            <text:p text:style-name="P19"><text:span text:style-name="T9">Sobótka</text:span><text:span text:style-name="T11"> </text:span><text:span text:style-name="T9">Górka</text:span></text:p>
          </table:table-cell>
          <table:table-cell table:style-name="Tabela6.A1" office:value-type="string">
            <text:p text:style-name="P22"/>
            <text:p text:style-name="P37"><text:span text:style-name="T8">ECOINWEST</text:span><text:span text:style-name="T31"> </text:span><text:span text:style-name="T8">Sp.</text:span><text:span text:style-name="T10"> </text:span><text:span text:style-name="T8">z</text:span><text:span text:style-name="T16"> </text:span><text:span text:style-name="T8">o.</text:span><text:span text:style-name="T16"> </text:span><text:span text:style-name="T8">o.</text:span></text:p>
            <text:p text:style-name="P37"><text:span text:style-name="T8">z</text:span><text:span text:style-name="T12"> </text:span><text:span text:style-name="T8">siedzibą</text:span><text:span text:style-name="T26"> </text:span><text:span text:style-name="T8">w</text:span><text:span text:style-name="T26"> </text:span><text:span text:style-name="T8">Sobótce</text:span></text:p>
          </table:table-cell>
          <table:table-cell table:style-name="Tabela6.A1" office:value-type="string">
            <text:p text:style-name="P22"/>
            <text:p text:style-name="P112"><text:span text:style-name="T8">Stabilizacja</text:span><text:span text:style-name="T31"> </text:span><text:span text:style-name="T8">konstrukcyjna</text:span><text:span text:style-name="T26"> </text:span><text:span text:style-name="T8">ściany</text:span><text:span text:style-name="T29"> </text:span><text:span text:style-name="T8">północnej</text:span><text:span text:style-name="T27"> </text:span><text:span text:style-name="T8">i</text:span><text:span text:style-name="T12"> </text:span><text:span text:style-name="T8">wschodniej</text:span><text:span text:style-name="T16"> </text:span><text:span text:style-name="T8">skrzydła</text:span><text:span text:style-name="T16"> </text:span><text:span text:style-name="T8">wschodniego</text:span><text:span text:style-name="T12"> </text:span><text:span text:style-name="T8">zamku</text:span></text:p>
          </table:table-cell>
          <table:table-cell table:style-name="Tabela6.A1" office:value-type="string">
            <text:p text:style-name="P6"/>
            <text:p text:style-name="P70"><text:span text:style-name="T9">40</text:span><text:span text:style-name="T28"> </text:span><text:span text:style-name="T9">000,00</text:span></text:p>
          </table:table-cell>
        </table:table-row>
        <table:table-row table:style-name="Tabela6.2">
          <table:table-cell table:style-name="Tabela6.A1" office:value-type="string">
            <text:p text:style-name="P6"/>
            <text:p text:style-name="P63"/>
            <text:p text:style-name="P151">45</text:p>
          </table:table-cell>
          <table:table-cell table:style-name="Tabela6.A1" office:value-type="string">
            <text:p text:style-name="P6"/>
            <text:p text:style-name="P63"/>
            <text:p text:style-name="P18">Sokolec</text:p>
          </table:table-cell>
          <table:table-cell table:style-name="Tabela6.A1" office:value-type="string">
            <text:p text:style-name="P22"/>
            <text:p text:style-name="P113"><text:span text:style-name="T8">Parafia Rzymskokatolicka</text:span><text:span text:style-name="T37"> </text:span><text:span text:style-name="T26">pw. św. </text:span><text:span text:style-name="T16">Michała Archanioła</text:span><text:span text:style-name="T8"> w</text:span><text:span text:style-name="T29"> </text:span><text:span text:style-name="T8">Ludwikowicach</text:span><text:span text:style-name="T20"> </text:span><text:span text:style-name="T8">Kłodzkich</text:span></text:p>
          </table:table-cell>
          <table:table-cell table:style-name="Tabela6.A1" office:value-type="string">
            <text:p text:style-name="P6"/>
            <text:p text:style-name="P102"><text:span text:style-name="T8">Konserwacja</text:span><text:span text:style-name="T12"> </text:span><text:span text:style-name="T8">rzeźby</text:span><text:span text:style-name="T14"> </text:span><text:span text:style-name="T8">Pieta</text:span></text:p>
            <text:p text:style-name="P103"><text:span text:style-name="T8">z</text:span><text:span text:style-name="T25"> </text:span><text:span text:style-name="T8">kościoła</text:span><text:span text:style-name="T25"> </text:span><text:span text:style-name="T8">filialnego</text:span><text:span text:style-name="T31"> </text:span><text:span text:style-name="T8">pw.</text:span><text:span text:style-name="T20"> </text:span><text:span text:style-name="T8">św.</text:span><text:span text:style-name="T20"> </text:span><text:span text:style-name="T8">Marcina</text:span></text:p>
          </table:table-cell>
          <table:table-cell table:style-name="Tabela6.A1" office:value-type="string">
            <text:p text:style-name="P22"/>
            <text:p text:style-name="P69"/>
            <text:p text:style-name="P68"><text:span text:style-name="T9">57</text:span><text:span text:style-name="T28"> </text:span><text:span text:style-name="T9">000,00</text:span></text:p>
          </table:table-cell>
        </table:table-row>
        <table:table-row table:style-name="Tabela6.5">
          <table:table-cell table:style-name="Tabela6.A1" office:value-type="string">
            <text:p text:style-name="P6"/>
            <text:p text:style-name="P152">46</text:p>
          </table:table-cell>
          <table:table-cell table:style-name="Tabela6.A1" office:value-type="string">
            <text:p text:style-name="P6"/>
            <text:p text:style-name="P20">Sokołowsko</text:p>
          </table:table-cell>
          <table:table-cell table:style-name="Tabela6.A1" office:value-type="string">
            <text:p text:style-name="P22"/>
            <text:p text:style-name="P114"><text:span text:style-name="T8">Fundacja</text:span><text:span text:style-name="T12"> </text:span><text:span text:style-name="T8">Sztuki</text:span><text:span text:style-name="T20"> </text:span><text:span text:style-name="T8">Współczesnej</text:span><text:span text:style-name="T10"> </text:span><text:span text:style-name="T8">In</text:span><text:span text:style-name="T12"> </text:span><text:span text:style-name="T8">Situ</text:span><text:span text:style-name="T27"> </text:span><text:span text:style-name="T8">z</text:span><text:span text:style-name="T26"> </text:span><text:span text:style-name="T8">siedzibą</text:span><text:span text:style-name="T16"> </text:span><text:span text:style-name="T8">w</text:span><text:span text:style-name="T31"> </text:span><text:span text:style-name="T8">Warszawie</text:span></text:p>
          </table:table-cell>
          <table:table-cell table:style-name="Tabela6.A1" office:value-type="string">
            <text:p text:style-name="P22"/>
            <text:p text:style-name="P115"><text:span text:style-name="T8">Rekonstrukcja</text:span><text:span text:style-name="T10"> </text:span><text:span text:style-name="T8">stolarki</text:span><text:span text:style-name="T12"> </text:span><text:span text:style-name="T8">okiennej</text:span><text:span text:style-name="T26"> </text:span><text:span text:style-name="T8">w</text:span><text:span text:style-name="T12"> </text:span><text:span text:style-name="T8">budynku</text:span><text:span text:style-name="T10"> </text:span><text:span text:style-name="T8">dawnego</text:span><text:span text:style-name="T27"> </text:span><text:span text:style-name="T8">Sanatorium</text:span><text:span text:style-name="T12"> </text:span><text:span text:style-name="T8">"Grunwald"</text:span></text:p>
          </table:table-cell>
          <table:table-cell table:style-name="Tabela6.A1" office:value-type="string">
            <text:p text:style-name="P6"/>
            <text:p text:style-name="P75"><text:span text:style-name="T9">120</text:span><text:span text:style-name="T33"> </text:span><text:span text:style-name="T9">000,00</text:span></text:p>
          </table:table-cell>
        </table:table-row>
        <table:table-row table:style-name="Tabela6.6">
          <table:table-cell table:style-name="Tabela6.A1" office:value-type="string">
            <text:p text:style-name="P6"/>
            <text:p text:style-name="P152">47</text:p>
          </table:table-cell>
          <table:table-cell table:style-name="Tabela6.A1" office:value-type="string">
            <text:p text:style-name="P6"/>
            <text:p text:style-name="P34"><text:span text:style-name="T9">Srebrna</text:span><text:span text:style-name="T13"> </text:span><text:span text:style-name="T9">Góra</text:span></text:p>
          </table:table-cell>
          <table:table-cell table:style-name="Tabela6.A1" office:value-type="string">
            <text:p text:style-name="P22"/>
            <text:p text:style-name="P116"><text:span text:style-name="T16">Twierdza</text:span><text:span text:style-name="T23"> </text:span><text:span text:style-name="T8">Srebrna</text:span><text:span text:style-name="T38"> </text:span><text:span text:style-name="T8">Góra</text:span><text:span text:style-name="T27"> </text:span><text:span text:style-name="T8">Sp. z</text:span><text:span text:style-name="T26"> </text:span><text:span text:style-name="T8">o.</text:span><text:span text:style-name="T16"> </text:span><text:span text:style-name="T8">o.</text:span></text:p>
          </table:table-cell>
          <table:table-cell table:style-name="Tabela6.A1" office:value-type="string">
            <text:p text:style-name="P22"/>
            <text:p text:style-name="P156"><text:span text:style-name="T8">Remont</text:span><text:span text:style-name="T26"> </text:span><text:span text:style-name="T8">sklepień</text:span><text:span text:style-name="T26"> </text:span><text:span text:style-name="T8">poterny</text:span><text:span text:style-name="T20"> </text:span><text:span text:style-name="T8">fosbrei</text:span><text:span text:style-name="T10"> </text:span></text:p>
            <text:p text:style-name="P156"><text:span text:style-name="T8">Fortu</text:span><text:span text:style-name="T27"> </text:span><text:span text:style-name="T8">Wysoka Skała</text:span></text:p>
          </table:table-cell>
          <table:table-cell table:style-name="Tabela6.A1" office:value-type="string">
            <text:p text:style-name="P6"/>
            <text:p text:style-name="P75"><text:span text:style-name="T9">370</text:span><text:span text:style-name="T33"> </text:span><text:span text:style-name="T9">000,00</text:span></text:p>
          </table:table-cell>
        </table:table-row>
        <table:table-row table:style-name="Tabela6.1">
          <table:table-cell table:style-name="Tabela6.A1" office:value-type="string">
            <text:p text:style-name="P6"/>
            <text:p text:style-name="P63"/>
            <text:p text:style-name="P151">48</text:p>
          </table:table-cell>
          <table:table-cell table:style-name="Tabela6.A1" office:value-type="string">
            <text:p text:style-name="P6"/>
            <text:p text:style-name="P63"/>
            <text:p text:style-name="P17"><text:span text:style-name="T9">Stary</text:span><text:span text:style-name="T11"> </text:span><text:span text:style-name="T9">Zamek</text:span></text:p>
          </table:table-cell>
          <table:table-cell table:style-name="Tabela6.A1" office:value-type="string">
            <text:p text:style-name="P22"/>
            <text:p text:style-name="P117"><text:span text:style-name="T8">Parafia Rzymskokatolicka</text:span><text:span text:style-name="T37"> </text:span><text:span text:style-name="T8">pw.</text:span><text:span text:style-name="T19"> </text:span><text:span text:style-name="T8">Św.</text:span><text:span text:style-name="T19"> </text:span><text:span text:style-name="T8">Stanisława</text:span><text:span text:style-name="T38"> </text:span><text:span text:style-name="T8">Biskupa i</text:span><text:span text:style-name="T10"> </text:span><text:span text:style-name="T8">Męczennika</text:span><text:span text:style-name="T26"> </text:span></text:p>
            <text:p text:style-name="P117"><text:span text:style-name="T8">w</text:span><text:span text:style-name="T26"> </text:span><text:span text:style-name="T8">Starym</text:span><text:span text:style-name="T10"> </text:span><text:span text:style-name="T8">Zamku</text:span></text:p>
          </table:table-cell>
          <table:table-cell table:style-name="Tabela6.A1" office:value-type="string">
            <text:p text:style-name="P22"/>
            <text:p text:style-name="P157"><text:span text:style-name="T8">Odtworzenie</text:span><text:span text:style-name="T12"> </text:span><text:span text:style-name="T8">pokrycia</text:span><text:span text:style-name="T16"> </text:span><text:span text:style-name="T8">dachu</text:span><text:span text:style-name="T10"> </text:span><text:span text:style-name="T8">wieży</text:span><text:span text:style-name="T25"> </text:span></text:p>
            <text:p text:style-name="P157"><text:span text:style-name="T8">kościoła</text:span><text:span text:style-name="T27"> </text:span><text:span text:style-name="T8">parafialnego</text:span><text:span text:style-name="T14"> </text:span></text:p>
            <text:p text:style-name="P157"><text:span text:style-name="T8">pw.</text:span><text:span text:style-name="T10"> </text:span><text:span text:style-name="T8">św.</text:span><text:span text:style-name="T12"> </text:span><text:span text:style-name="T8">Stanisława</text:span><text:span text:style-name="T12"> </text:span><text:span text:style-name="T8">Biskupa</text:span></text:p>
            <text:p text:style-name="P46"><text:span text:style-name="T8">i</text:span><text:span text:style-name="T10"> </text:span><text:span text:style-name="T8">Męczennika</text:span></text:p>
          </table:table-cell>
          <table:table-cell table:style-name="Tabela6.A1" office:value-type="string">
            <text:p text:style-name="P6"/>
            <text:p text:style-name="P75"><text:span text:style-name="T9">300</text:span><text:span text:style-name="T33"> </text:span><text:span text:style-name="T9">000,00</text:span></text:p>
          </table:table-cell>
        </table:table-row>
        <table:table-row table:style-name="Tabela6.2">
          <table:table-cell table:style-name="Tabela6.A1" office:value-type="string">
            <text:p text:style-name="P6"/>
            <text:p text:style-name="P63"/>
            <text:p text:style-name="P151">49</text:p>
          </table:table-cell>
          <table:table-cell table:style-name="Tabela6.A1" office:value-type="string">
            <text:p text:style-name="P6"/>
            <text:p text:style-name="P63"/>
            <text:p text:style-name="P17"><text:span text:style-name="T9">Środa</text:span><text:span text:style-name="T32"> </text:span><text:span text:style-name="T9">Śląska</text:span></text:p>
          </table:table-cell>
          <table:table-cell table:style-name="Tabela6.A1" office:value-type="string">
            <text:p text:style-name="P22"/>
            <text:p text:style-name="P118"><text:span text:style-name="T8">Parafia Rzymskokatolicka</text:span><text:span text:style-name="T27"> </text:span><text:span text:style-name="T10">pw. </text:span><text:span text:style-name="T26">św. Andrzeja Apostoła</text:span><text:span text:style-name="T46"> </text:span><text:span text:style-name="T8">w</text:span><text:span text:style-name="T26"> </text:span><text:span text:style-name="T8">Środzie</text:span><text:span text:style-name="T16"> </text:span><text:span text:style-name="T8">Śląskiej</text:span></text:p>
          </table:table-cell>
          <table:table-cell table:style-name="Tabela6.A1" office:value-type="string">
            <text:p text:style-name="P6"/>
            <text:p text:style-name="P119"><text:span text:style-name="T8">Konserwacja</text:span><text:span text:style-name="T12"> </text:span><text:span text:style-name="T8">ambony</text:span><text:span text:style-name="T31"> </text:span><text:span text:style-name="T8">z</text:span><text:span text:style-name="T10"> </text:span><text:span text:style-name="T8">kościoła</text:span><text:span text:style-name="T12"> </text:span><text:span text:style-name="T8">parafialnego</text:span><text:span text:style-name="T27"> </text:span><text:span text:style-name="T26">pw.</text:span><text:span text:style-name="T37"> </text:span><text:span text:style-name="T26">św.</text:span><text:span text:style-name="T38"> </text:span><text:span text:style-name="T26">Andrzeja</text:span><text:span text:style-name="T23"> </text:span><text:span text:style-name="T26">Apostoła</text:span></text:p>
          </table:table-cell>
          <table:table-cell table:style-name="Tabela6.A1" office:value-type="string">
            <text:p text:style-name="P6"/>
            <text:p text:style-name="P63"/>
            <text:p text:style-name="P68"><text:span text:style-name="T9">56</text:span><text:span text:style-name="T28"> </text:span><text:span text:style-name="T9">000,00</text:span></text:p>
          </table:table-cell>
        </table:table-row>
        <table:table-row table:style-name="Tabela6.9">
          <table:table-cell table:style-name="Tabela6.A1" office:value-type="string">
            <text:p text:style-name="P22"/>
            <text:p text:style-name="P151">50</text:p>
          </table:table-cell>
          <table:table-cell table:style-name="Tabela6.A1" office:value-type="string">
            <text:p text:style-name="P22"/>
            <text:p text:style-name="P18">Świdnica</text:p>
          </table:table-cell>
          <table:table-cell table:style-name="Tabela6.A1" office:value-type="string">
            <text:p text:style-name="P120"><text:span text:style-name="T8">Parafia</text:span><text:span text:style-name="T38"> </text:span><text:span text:style-name="T8">Ewangelicko-Augsburska</text:span><text:span text:style-name="T27"> </text:span><text:span text:style-name="T8">Świętej</text:span><text:span text:style-name="T14"> </text:span><text:span text:style-name="T8">Trójcy</text:span><text:span text:style-name="T14"> </text:span><text:span text:style-name="T8">w</text:span><text:span text:style-name="T26"> </text:span><text:span text:style-name="T8">Świdnicy</text:span></text:p>
          </table:table-cell>
          <table:table-cell table:style-name="Tabela6.A1" office:value-type="string">
            <text:p text:style-name="P121"><text:span text:style-name="T8">Konserwacja</text:span><text:span text:style-name="T25"> </text:span><text:span text:style-name="T8">loży</text:span><text:span text:style-name="T29"> </text:span><text:span text:style-name="T8">cechowej</text:span><text:span text:style-name="T12"> </text:span><text:span text:style-name="T8">poszewników</text:span><text:span text:style-name="T27"> </text:span><text:span text:style-name="T8">w</text:span><text:span text:style-name="T26"> </text:span><text:span text:style-name="T8">Kościele</text:span><text:span text:style-name="T26"> </text:span><text:span text:style-name="T8">Pokoju</text:span></text:p>
          </table:table-cell>
          <table:table-cell table:style-name="Tabela6.A1" office:value-type="string">
            <text:p text:style-name="P22"/>
            <text:p text:style-name="P160"><text:span text:style-name="T9">190</text:span><text:span text:style-name="T33"> </text:span><text:span text:style-name="T9">000,00</text:span></text:p>
          </table:table-cell>
        </table:table-row>
      </table:table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ext:soft-page-break/>
        <table:table-row table:style-name="Tabela7.1">
          <table:table-cell table:style-name="Tabela7.A1" office:value-type="string">
            <text:p text:style-name="P6"/>
            <text:p text:style-name="P27"/>
            <text:p text:style-name="P151">51</text:p>
          </table:table-cell>
          <table:table-cell table:style-name="Tabela7.A1" office:value-type="string">
            <text:p text:style-name="P6"/>
            <text:p text:style-name="P27"/>
            <text:p text:style-name="P18">Świdnica</text:p>
          </table:table-cell>
          <table:table-cell table:style-name="Tabela7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31"> </text:span><text:span text:style-name="T8">św.Stanisława</text:span><text:span text:style-name="T29"> </text:span><text:span text:style-name="T8">B.M.</text:span></text:p>
            <text:p text:style-name="P122"><text:span text:style-name="T8">i</text:span><text:span text:style-name="T20"> </text:span><text:span text:style-name="T8">św.</text:span><text:span text:style-name="T29"> </text:span><text:span text:style-name="T8">Wacława</text:span><text:span text:style-name="T31"> </text:span><text:span text:style-name="T8">M.</text:span><text:span text:style-name="T31"> </text:span><text:span text:style-name="T8">w</text:span><text:span text:style-name="T25"> </text:span><text:span text:style-name="T8">Świdnicy</text:span></text:p>
          </table:table-cell>
          <table:table-cell table:style-name="Tabela7.A1" office:value-type="string">
            <text:p text:style-name="P145"/>
            <text:p text:style-name="P145"/>
            <text:p text:style-name="P145">Konserwacja ołtarza głównego z katedry </text:p>
            <text:p text:style-name="P145">pw. św. Stanisława B.M. i św. Wacława M.</text:p>
          </table:table-cell>
          <table:table-cell table:style-name="Tabela7.A1" office:value-type="string">
            <text:p text:style-name="P6"/>
            <text:p text:style-name="P27"/>
            <text:p text:style-name="P73"><text:span text:style-name="T9">270</text:span><text:span text:style-name="T33"> </text:span><text:span text:style-name="T9">000,00</text:span></text:p>
          </table:table-cell>
        </table:table-row>
        <table:table-row table:style-name="Tabela7.2">
          <table:table-cell table:style-name="Tabela7.A1" office:value-type="string">
            <text:p text:style-name="P6"/>
            <text:p text:style-name="P27"/>
            <text:p text:style-name="P151">52</text:p>
          </table:table-cell>
          <table:table-cell table:style-name="Tabela7.A1" office:value-type="string">
            <text:p text:style-name="P6"/>
            <text:p text:style-name="P27"/>
            <text:p text:style-name="P150">Świerzawa</text:p>
          </table:table-cell>
          <table:table-cell table:style-name="Tabela7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 Wniebowzięcia NMP</text:span><text:span text:style-name="T27"> </text:span><text:span text:style-name="T8">w</text:span><text:span text:style-name="T26"> </text:span><text:span text:style-name="T8">Świerzawie</text:span></text:p>
          </table:table-cell>
          <table:table-cell table:style-name="Tabela7.A1" office:value-type="string">
            <text:p text:style-name="P22"/>
            <text:p text:style-name="P123"><text:span text:style-name="T8">Konserwacja</text:span><text:span text:style-name="T14"> </text:span><text:span text:style-name="T8">ołtarza</text:span><text:span text:style-name="T10"> </text:span><text:span text:style-name="T8">głównego</text:span><text:span text:style-name="T12"> </text:span><text:span text:style-name="T8">z</text:span><text:span text:style-name="T10"> </text:span><text:span text:style-name="T8">kościoła</text:span><text:span text:style-name="T10"> </text:span><text:span text:style-name="T8">parafialnego</text:span><text:span text:style-name="T27"> </text:span><text:span text:style-name="T8">pw.</text:span><text:span text:style-name="T12"> </text:span><text:span text:style-name="T8">Wniebowzięcia</text:span><text:span text:style-name="T10"> </text:span><text:span text:style-name="T8">NMP</text:span></text:p>
          </table:table-cell>
          <table:table-cell table:style-name="Tabela7.A1" office:value-type="string">
            <text:p text:style-name="P6"/>
            <text:p text:style-name="P70"><text:span text:style-name="T9">80</text:span><text:span text:style-name="T28"> </text:span><text:span text:style-name="T9">000,00</text:span></text:p>
          </table:table-cell>
        </table:table-row>
        <table:table-row table:style-name="Tabela7.1">
          <table:table-cell table:style-name="Tabela7.A1" office:value-type="string">
            <text:p text:style-name="P6"/>
            <text:p text:style-name="P27"/>
            <text:p text:style-name="P151">53</text:p>
          </table:table-cell>
          <table:table-cell table:style-name="Tabela7.A1" office:value-type="string">
            <text:p text:style-name="P6"/>
            <text:p text:style-name="P27"/>
            <text:p text:style-name="P33">Świny</text:p>
          </table:table-cell>
          <table:table-cell table:style-name="Tabela7.A1" office:value-type="string">
            <text:p text:style-name="P22"/>
            <text:p text:style-name="P29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16"> </text:span><text:span text:style-name="T8">św.</text:span><text:span text:style-name="T16"> </text:span><text:span text:style-name="T8">Jadwigi</text:span></text:p>
            <text:p text:style-name="P11"><text:span text:style-name="T8">w</text:span><text:span text:style-name="T26"> </text:span><text:span text:style-name="T8">Bolkowie</text:span></text:p>
          </table:table-cell>
          <table:table-cell table:style-name="Tabela7.A1" office:value-type="string">
            <text:p text:style-name="P6"/>
            <text:p text:style-name="P124"><text:span text:style-name="T8">Konserwacja</text:span><text:span text:style-name="T14"> </text:span><text:span text:style-name="T8">loży</text:span><text:span text:style-name="T31"> </text:span><text:span text:style-name="T8">kolatorskiej</text:span><text:span text:style-name="T16"> </text:span><text:span text:style-name="T8">z</text:span><text:span text:style-name="T12"> </text:span><text:span text:style-name="T8">kościoła</text:span><text:span text:style-name="T12"> </text:span><text:span text:style-name="T8">filialnego</text:span><text:span text:style-name="T27"> </text:span><text:span text:style-name="T8">pw.</text:span><text:span text:style-name="T10"> </text:span><text:span text:style-name="T8">św.</text:span><text:span text:style-name="T26"> </text:span><text:span text:style-name="T8">Mikołaja</text:span></text:p>
          </table:table-cell>
          <table:table-cell table:style-name="Tabela7.A1" office:value-type="string">
            <text:p text:style-name="P6"/>
            <text:p text:style-name="P27"/>
            <text:p text:style-name="P144">86 527,00</text:p>
          </table:table-cell>
        </table:table-row>
        <table:table-row table:style-name="Tabela7.4">
          <table:table-cell table:style-name="Tabela7.A1" office:value-type="string">
            <text:p text:style-name="P6"/>
            <text:p text:style-name="P152">54</text:p>
          </table:table-cell>
          <table:table-cell table:style-name="Tabela7.A1" office:value-type="string">
            <text:p text:style-name="P6"/>
            <text:p text:style-name="P20">Trzebnica</text:p>
          </table:table-cell>
          <table:table-cell table:style-name="Tabela7.A1" office:value-type="string">
            <text:p text:style-name="P22"/>
            <text:p text:style-name="P145">Kongregacja Sióstr Miłosierdzia </text:p>
            <text:p text:style-name="P145">św. Karola Boromeusza w Trzebnicy</text:p>
          </table:table-cell>
          <table:table-cell table:style-name="Tabela7.A1" office:value-type="string">
            <text:p text:style-name="P6"/>
            <text:p text:style-name="P125"><text:span text:style-name="T8">Remont</text:span><text:span text:style-name="T10"> </text:span><text:span text:style-name="T8">dachu</text:span><text:span text:style-name="T12"> </text:span><text:span text:style-name="T8">skrzydła</text:span><text:span text:style-name="T26"> </text:span><text:span text:style-name="T8">południowego</text:span><text:span text:style-name="T10"> </text:span><text:span text:style-name="T8">klasztoru</text:span></text:p>
          </table:table-cell>
          <table:table-cell table:style-name="Tabela7.A1" office:value-type="string">
            <text:p text:style-name="P6"/>
            <text:p text:style-name="P75"><text:span text:style-name="T9">100</text:span><text:span text:style-name="T33"> </text:span><text:span text:style-name="T9">000,00</text:span></text:p>
          </table:table-cell>
        </table:table-row>
        <table:table-row table:style-name="Tabela7.5">
          <table:table-cell table:style-name="Tabela7.A1" office:value-type="string">
            <text:p text:style-name="P6"/>
            <text:p text:style-name="P23"/>
            <text:p text:style-name="P151">55</text:p>
          </table:table-cell>
          <table:table-cell table:style-name="Tabela7.A1" office:value-type="string">
            <text:p text:style-name="P6"/>
            <text:p text:style-name="P23"/>
            <text:p text:style-name="P8">Twardocice</text:p>
          </table:table-cell>
          <table:table-cell table:style-name="Tabela7.A1" office:value-type="string">
            <text:p text:style-name="P6"/>
            <text:p text:style-name="P63"/>
            <text:p text:style-name="P126"><text:span text:style-name="T8">Elżbieta</text:span><text:span text:style-name="T20"> </text:span><text:span text:style-name="T8">Szymańska-Krumm,</text:span><text:span text:style-name="T12"> </text:span><text:span text:style-name="T8">Hiram</text:span><text:span text:style-name="T27"> </text:span><text:span text:style-name="T8">Krumm</text:span></text:p>
          </table:table-cell>
          <table:table-cell table:style-name="Tabela7.A1" office:value-type="string">
            <text:p text:style-name="P22"/>
            <text:p text:style-name="P85"><text:span text:style-name="T8">Remont</text:span><text:span text:style-name="T14"> </text:span><text:span text:style-name="T8">konstrukcji</text:span><text:span text:style-name="T26"> </text:span><text:span text:style-name="T8">szkieletowej</text:span></text:p>
            <text:p text:style-name="P128">i rekonstrukcja stolarki okiennej </text:p>
            <text:p text:style-name="P127"><text:span text:style-name="T8">budynku</text:span><text:span text:style-name="T37"> </text:span><text:span text:style-name="T8">przysłupowego,</text:span><text:span text:style-name="T35"> </text:span></text:p>
            <text:p text:style-name="P127"><text:span text:style-name="T8">mieszkalno-gospodarczego</text:span><text:span text:style-name="T27"> </text:span><text:span text:style-name="T8">nr 45</text:span></text:p>
          </table:table-cell>
          <table:table-cell table:style-name="Tabela7.A1" office:value-type="string">
            <text:p text:style-name="P6"/>
            <text:p text:style-name="P23"/>
            <text:p text:style-name="P68"><text:span text:style-name="T9">70</text:span><text:span text:style-name="T28"> </text:span><text:span text:style-name="T9">000,00</text:span></text:p>
          </table:table-cell>
        </table:table-row>
        <table:table-row table:style-name="Tabela7.4">
          <table:table-cell table:style-name="Tabela7.A1" office:value-type="string">
            <text:p text:style-name="P6"/>
            <text:p text:style-name="P152">56</text:p>
          </table:table-cell>
          <table:table-cell table:style-name="Tabela7.A1" office:value-type="string">
            <text:p text:style-name="P6"/>
            <text:p text:style-name="P10">Uniemyśl</text:p>
          </table:table-cell>
          <table:table-cell table:style-name="Tabela7.A1" office:value-type="string">
            <text:p text:style-name="P22"/>
            <text:p text:style-name="P129"><text:span text:style-name="T8">Stowarzyszenie Doliny Zadrny</text:span><text:span text:style-name="T46"> </text:span><text:span text:style-name="T8">z</text:span><text:span text:style-name="T26"> </text:span><text:span text:style-name="T8">siedzibą w</text:span><text:span text:style-name="T26"> </text:span><text:span text:style-name="T8">Okrzeszynie</text:span></text:p>
          </table:table-cell>
          <table:table-cell table:style-name="Tabela7.A1" office:value-type="string">
            <text:p text:style-name="P22"/>
            <text:p text:style-name="P130"><text:span text:style-name="T8">Naprawa</text:span><text:span text:style-name="T14"> </text:span><text:span text:style-name="T8">konstrukcji</text:span><text:span text:style-name="T16"> </text:span><text:span text:style-name="T8">nawy</text:span><text:span text:style-name="T31"> </text:span><text:span text:style-name="T8">głównej</text:span><text:span text:style-name="T27"> </text:span><text:span text:style-name="T8">kościoła</text:span><text:span text:style-name="T31"> </text:span><text:span text:style-name="T8">pw.</text:span><text:span text:style-name="T26"> </text:span><text:span text:style-name="T8">Św.</text:span><text:span text:style-name="T14"> </text:span><text:span text:style-name="T8">Mateusza</text:span></text:p>
          </table:table-cell>
          <table:table-cell table:style-name="Tabela7.A1" office:value-type="string">
            <text:p text:style-name="P6"/>
            <text:p text:style-name="P75"><text:span text:style-name="T9">270</text:span><text:span text:style-name="T33"> </text:span><text:span text:style-name="T9">000,00</text:span></text:p>
          </table:table-cell>
        </table:table-row>
        <table:table-row table:style-name="Tabela7.2">
          <table:table-cell table:style-name="Tabela7.A1" office:value-type="string">
            <text:p text:style-name="P6"/>
            <text:p text:style-name="P63"/>
            <text:p text:style-name="P151">57</text:p>
          </table:table-cell>
          <table:table-cell table:style-name="Tabela7.A1" office:value-type="string">
            <text:p text:style-name="P6"/>
            <text:p text:style-name="P63"/>
            <text:p text:style-name="P33">Wałbrzych</text:p>
          </table:table-cell>
          <table:table-cell table:style-name="Tabela7.A1" office:value-type="string">
            <text:p text:style-name="P22"/>
            <text:p text:style-name="P131"><text:span text:style-name="T8">Parafia Rzymskokatolicka</text:span><text:span text:style-name="T37"> </text:span><text:span text:style-name="T8">pw.</text:span><text:span text:style-name="T38"> </text:span><text:span text:style-name="T8">Św.</text:span><text:span text:style-name="T38"> </text:span><text:span text:style-name="T8">Józefa</text:span><text:span text:style-name="T23"> </text:span><text:span text:style-name="T8">Oblubieńca</text:span><text:span text:style-name="T27"> </text:span><text:span text:style-name="T8">w</text:span><text:span text:style-name="T14"> </text:span><text:span text:style-name="T8">Wałbrzychu</text:span></text:p>
          </table:table-cell>
          <table:table-cell table:style-name="Tabela7.A1" office:value-type="string">
            <text:p text:style-name="P6"/>
            <text:p text:style-name="P132"><text:span text:style-name="T8">Remont</text:span><text:span text:style-name="T12"> </text:span><text:span text:style-name="T8">konserwatorski</text:span><text:span text:style-name="T14"> </text:span><text:span text:style-name="T8">elewacji</text:span><text:span text:style-name="T31"> </text:span><text:span text:style-name="T8">kościoła</text:span><text:span text:style-name="T12"> </text:span><text:span text:style-name="T8">parafialnego</text:span><text:span text:style-name="T27"> </text:span><text:span text:style-name="T8">pw.</text:span><text:span text:style-name="T16"> </text:span><text:span text:style-name="T8">Św. Józefa</text:span><text:span text:style-name="T12"> </text:span><text:span text:style-name="T8">Oblubieńca</text:span></text:p>
          </table:table-cell>
          <table:table-cell table:style-name="Tabela7.A1" office:value-type="string">
            <text:p text:style-name="P6"/>
            <text:p text:style-name="P63"/>
            <text:p text:style-name="P73"><text:span text:style-name="T9">100</text:span><text:span text:style-name="T33"> </text:span><text:span text:style-name="T9">000,00</text:span></text:p>
          </table:table-cell>
        </table:table-row>
        <text:soft-page-break/>
        <table:table-row table:style-name="Tabela7.5">
          <table:table-cell table:style-name="Tabela7.A1" office:value-type="string">
            <text:p text:style-name="P6"/>
            <text:p text:style-name="P23"/>
            <text:p text:style-name="P151">58</text:p>
          </table:table-cell>
          <table:table-cell table:style-name="Tabela7.A1" office:value-type="string">
            <text:p text:style-name="P6"/>
            <text:p text:style-name="P23"/>
            <text:p text:style-name="P98"><text:span text:style-name="T9">Wilków</text:span><text:span text:style-name="T32"> </text:span><text:span text:style-name="T9">Średzki</text:span></text:p>
          </table:table-cell>
          <table:table-cell table:style-name="Tabela7.A1" office:value-type="string">
            <text:p text:style-name="P6"/>
            <text:p text:style-name="P13"><text:span text:style-name="T8">Parafia</text:span><text:span text:style-name="T14"> </text:span><text:span text:style-name="T8">Rzymskokatolicka</text:span></text:p>
            <text:p text:style-name="P39"><text:span text:style-name="T8">pw.</text:span><text:span text:style-name="T14"> </text:span><text:span text:style-name="T8">św.</text:span><text:span text:style-name="T14"> </text:span><text:span text:style-name="T8">Jadwigi</text:span><text:span text:style-name="T31"> </text:span><text:span text:style-name="T8">w</text:span><text:span text:style-name="T25"> </text:span><text:span text:style-name="T8">Świdnicy</text:span><text:span text:style-name="T38"> </text:span><text:span text:style-name="T8">Polskiej</text:span></text:p>
          </table:table-cell>
          <table:table-cell table:style-name="Tabela7.A1" office:value-type="string">
            <text:p text:style-name="P22"/>
            <text:p text:style-name="P101"><text:span text:style-name="T8">Konserwacja</text:span><text:span text:style-name="T12"> </text:span><text:span text:style-name="T8">estetyczna</text:span><text:span text:style-name="T10"> </text:span><text:span text:style-name="T8">malowidła</text:span><text:span text:style-name="T14"> </text:span><text:span text:style-name="T8">ściennego</text:span></text:p>
            <text:p text:style-name="P86"><text:span text:style-name="T8">z</text:span><text:span text:style-name="T12"> </text:span><text:span text:style-name="T8">przedstawieniem</text:span><text:span text:style-name="T12"> </text:span><text:span text:style-name="T8">Marii</text:span><text:span text:style-name="T14"> </text:span><text:span text:style-name="T8">i</text:span><text:span text:style-name="T12"> </text:span><text:span text:style-name="T8">św.</text:span><text:span text:style-name="T10"> </text:span><text:span text:style-name="T8">Jana</text:span><text:span text:style-name="T26"> </text:span><text:span text:style-name="T8">na</text:span><text:span text:style-name="T10"> </text:span><text:span text:style-name="T8">ścianie</text:span><text:span text:style-name="T12"> </text:span><text:span text:style-name="T8">pn.</text:span><text:span text:style-name="T26"> </text:span><text:span text:style-name="T8">prezbiterium</text:span><text:span text:style-name="T27"> </text:span><text:span text:style-name="T8">kościoła</text:span><text:span text:style-name="T12"> </text:span><text:span text:style-name="T8">filialnego pw.</text:span><text:span text:style-name="T26"> </text:span><text:span text:style-name="T8">św.</text:span><text:span text:style-name="T26"> </text:span><text:span text:style-name="T8">Mateusza</text:span></text:p>
          </table:table-cell>
          <table:table-cell table:style-name="Tabela7.A1" office:value-type="string">
            <text:p text:style-name="P6"/>
            <text:p text:style-name="P63"/>
            <text:p text:style-name="P163"><text:span text:style-name="T9">31</text:span><text:span text:style-name="T28"> </text:span><text:span text:style-name="T9">000,00</text:span></text:p>
          </table:table-cell>
        </table:table-row>
      </table:table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column table:style-name="Tabela8.E"/>
        <table:table-row table:style-name="Tabela8.1">
          <table:table-cell table:style-name="Tabela8.A1" office:value-type="string">
            <text:p text:style-name="P6"/>
            <text:p text:style-name="P27"/>
            <text:p text:style-name="P151">59</text:p>
          </table:table-cell>
          <table:table-cell table:style-name="Tabela8.A1" office:value-type="string">
            <text:p text:style-name="P6"/>
            <text:p text:style-name="P27"/>
            <text:p text:style-name="P8">Wrocław</text:p>
          </table:table-cell>
          <table:table-cell table:style-name="Tabela8.A1" office:value-type="string">
            <text:p text:style-name="P6"/>
            <text:p text:style-name="P133"><text:span text:style-name="T8">Klasztor</text:span><text:span text:style-name="T29"> </text:span><text:span text:style-name="T8">Ojców</text:span><text:span text:style-name="T20"> </text:span><text:span text:style-name="T8">Dominikanów</text:span><text:span text:style-name="T27"> </text:span><text:span text:style-name="T8">we</text:span><text:span text:style-name="T14"> </text:span><text:span text:style-name="T8">Wrocławiu</text:span></text:p>
          </table:table-cell>
          <table:table-cell table:style-name="Tabela8.A1" office:value-type="string">
            <text:p text:style-name="P22"/>
            <text:p text:style-name="P134"><text:span text:style-name="T8">Konserwacja ściany pd we wnętrzu kaplicy</text:span><text:span text:style-name="T37"> </text:span><text:span text:style-name="T8">akademickiej</text:span><text:span text:style-name="T14"> </text:span><text:span text:style-name="T8">(dawnej</text:span><text:span text:style-name="T12"> </text:span><text:span text:style-name="T8">zakrystii)</text:span><text:span text:style-name="T12"> </text:span><text:span text:style-name="T8">kościoła</text:span><text:span text:style-name="T14"> </text:span><text:span text:style-name="T8">klasztornego</text:span><text:span text:style-name="T27"> </text:span><text:span text:style-name="T8">pw. św.</text:span><text:span text:style-name="T12"> </text:span><text:span text:style-name="T8">Wojciecha</text:span></text:p>
          </table:table-cell>
          <table:table-cell table:style-name="Tabela8.A1" office:value-type="string">
            <text:p text:style-name="P6"/>
            <text:p text:style-name="P70"><text:span text:style-name="T9">50</text:span><text:span text:style-name="T28"> </text:span><text:span text:style-name="T9">000,00</text:span></text:p>
          </table:table-cell>
        </table:table-row>
        <table:table-row table:style-name="Tabela8.2">
          <table:table-cell table:style-name="Tabela8.A1" office:value-type="string">
            <text:p text:style-name="P6"/>
            <text:p text:style-name="P27"/>
            <text:p text:style-name="P151">60</text:p>
          </table:table-cell>
          <table:table-cell table:style-name="Tabela8.A1" office:value-type="string">
            <text:p text:style-name="P6"/>
            <text:p text:style-name="P27"/>
            <text:p text:style-name="P98"><text:span text:style-name="T9">Ząbkowice</text:span><text:span text:style-name="T15"> </text:span><text:span text:style-name="T9">Śląskie</text:span></text:p>
          </table:table-cell>
          <table:table-cell table:style-name="Tabela8.A1" office:value-type="string">
            <text:p text:style-name="P22"/>
            <text:p text:style-name="P135"><text:span text:style-name="T8">Parafia</text:span><text:span text:style-name="T29"> </text:span><text:span text:style-name="T8">Rzymskokatolicka</text:span><text:span text:style-name="T27"> </text:span><text:span text:style-name="T8">pw.</text:span><text:span text:style-name="T26"> </text:span><text:span text:style-name="T8">św.</text:span><text:span text:style-name="T19"> </text:span><text:span text:style-name="T8">Anny</text:span></text:p>
            <text:p text:style-name="P136"><text:span text:style-name="T8">w</text:span><text:span text:style-name="T12"> </text:span><text:span text:style-name="T8">Ząbkowicach</text:span><text:span text:style-name="T26"> </text:span><text:span text:style-name="T8">Śląskich</text:span></text:p>
          </table:table-cell>
          <table:table-cell table:style-name="Tabela8.A1" office:value-type="string">
            <text:p text:style-name="P22"/>
            <text:p text:style-name="P137"><text:span text:style-name="T8">Konserwacja</text:span><text:span text:style-name="T10"> </text:span><text:span text:style-name="T8">nagrobka</text:span><text:span text:style-name="T10"> </text:span><text:span text:style-name="T8">księcia</text:span><text:span text:style-name="T12"> </text:span><text:span text:style-name="T8">Karola</text:span><text:span text:style-name="T14"> </text:span><text:span text:style-name="T8">I</text:span><text:span text:style-name="T10"> </text:span><text:span text:style-name="T8">Podiebrada</text:span><text:span text:style-name="T27"> </text:span><text:span text:style-name="T8">i</text:span><text:span text:style-name="T26"> </text:span><text:span text:style-name="T8">księżnej</text:span><text:span text:style-name="T19"> </text:span><text:span text:style-name="T8">Anny</text:span><text:span text:style-name="T12"> </text:span><text:span text:style-name="T8">Żagańskiej</text:span></text:p>
            <text:p text:style-name="P83"><text:span text:style-name="T16">w</text:span><text:span text:style-name="T12"> </text:span><text:span text:style-name="T16">kościele</text:span><text:span text:style-name="T14"> </text:span><text:span text:style-name="T16">parafialnym</text:span><text:span text:style-name="T12"> </text:span><text:span text:style-name="T8">pw.</text:span><text:span text:style-name="T26"> </text:span><text:span text:style-name="T8">św.</text:span><text:span text:style-name="T19"> </text:span><text:span text:style-name="T8">Anny</text:span></text:p>
          </table:table-cell>
          <table:table-cell table:style-name="Tabela8.A1" office:value-type="string">
            <text:p text:style-name="P6"/>
            <text:p text:style-name="P27"/>
            <text:p text:style-name="P73"><text:span text:style-name="T9">260</text:span><text:span text:style-name="T33"> </text:span><text:span text:style-name="T9">000,00</text:span></text:p>
          </table:table-cell>
        </table:table-row>
        <table:table-row table:style-name="Tabela8.1">
          <table:table-cell table:style-name="Tabela8.A1" office:value-type="string">
            <text:p text:style-name="P6"/>
            <text:p text:style-name="P27"/>
            <text:p text:style-name="P151">61</text:p>
          </table:table-cell>
          <table:table-cell table:style-name="Tabela8.A1" office:value-type="string">
            <text:p text:style-name="P6"/>
            <text:p text:style-name="P27"/>
            <text:p text:style-name="P18">Żórawina</text:p>
          </table:table-cell>
          <table:table-cell table:style-name="Tabela8.A1" office:value-type="string">
            <text:p text:style-name="P145"/>
            <text:p text:style-name="P145"/>
            <text:p text:style-name="P145">Parafia Rzymskokatolicka pw. św. Józefa Oblubieńca NMP w Żórawinie</text:p>
          </table:table-cell>
          <table:table-cell table:style-name="Tabela8.A1" office:value-type="string">
            <text:p text:style-name="P145"/>
            <text:p text:style-name="P145"/>
            <text:p text:style-name="P145">Konserwacja portalu wejścia głównego do kościoła pomocniczego pw. św. Trójcy</text:p>
          </table:table-cell>
          <table:table-cell table:style-name="Tabela8.A1" office:value-type="string">
            <text:p text:style-name="P6"/>
            <text:p text:style-name="P27"/>
            <text:p text:style-name="P68"><text:span text:style-name="T9">60</text:span><text:span text:style-name="T28"> </text:span><text:span text:style-name="T9">000,00</text:span></text:p>
          </table:table-cell>
        </table:table-row>
        <table:table-row table:style-name="Tabela8.4">
          <table:table-cell table:style-name="Tabela8.A1" office:value-type="string">
            <text:p text:style-name="P6"/>
            <text:p text:style-name="P4"/>
            <text:p text:style-name="P151">62</text:p>
          </table:table-cell>
          <table:table-cell table:style-name="Tabela8.A1" office:value-type="string">
            <text:p text:style-name="P6"/>
            <text:p text:style-name="P4"/>
            <text:p text:style-name="P18">Goszcz</text:p>
          </table:table-cell>
          <table:table-cell table:style-name="Tabela8.A1" office:value-type="string">
            <text:p text:style-name="P6"/>
            <text:p text:style-name="P4"/>
            <text:p text:style-name="P138"><text:span text:style-name="T8">Gmina</text:span><text:span text:style-name="T19"> </text:span><text:span text:style-name="T8">Twardogóra</text:span></text:p>
          </table:table-cell>
          <table:table-cell table:style-name="Tabela8.A1" office:value-type="string">
            <text:p text:style-name="P6"/>
            <text:p text:style-name="P4"/>
            <text:p text:style-name="P139"><text:span text:style-name="T8">Remont</text:span><text:span text:style-name="T12"> </text:span><text:span text:style-name="T8">dachu</text:span><text:span text:style-name="T12"> </text:span><text:span text:style-name="T8">wschodniego</text:span><text:span text:style-name="T12"> </text:span><text:span text:style-name="T8">skrzydła</text:span><text:span text:style-name="T10"> </text:span><text:span text:style-name="T8">łącznikowego</text:span><text:span text:style-name="T27"> </text:span><text:span text:style-name="T8">z</text:span><text:span text:style-name="T16"> </text:span><text:span text:style-name="T8">bramą</text:span><text:span text:style-name="T37"> </text:span><text:span text:style-name="T8">w</text:span><text:span text:style-name="T26"> </text:span><text:span text:style-name="T8">zespole</text:span><text:span text:style-name="T26"> </text:span><text:span text:style-name="T8">pałacowym</text:span></text:p>
          </table:table-cell>
          <table:table-cell table:style-name="Tabela8.A1" office:value-type="string">
            <text:p text:style-name="P6"/>
            <text:p text:style-name="P4"/>
            <text:p text:style-name="P73"><text:span text:style-name="T9">135</text:span><text:span text:style-name="T33"> </text:span><text:span text:style-name="T9">000,00</text:span></text:p>
          </table:table-cell>
        </table:table-row>
        <table:table-row table:style-name="Tabela8.5">
          <table:table-cell table:style-name="Tabela8.A1" office:value-type="string">
            <text:p text:style-name="P22"/>
            <text:p text:style-name="P151">63</text:p>
          </table:table-cell>
          <table:table-cell table:style-name="Tabela8.A1" office:value-type="string">
            <text:p text:style-name="P22"/>
            <text:p text:style-name="P8">Grębocice</text:p>
          </table:table-cell>
          <table:table-cell table:style-name="Tabela8.A1" office:value-type="string">
            <text:p text:style-name="P22"/>
            <text:p text:style-name="P140"><text:span text:style-name="T8">Gmina</text:span><text:span text:style-name="T10"> </text:span><text:span text:style-name="T8">Grębocice</text:span></text:p>
          </table:table-cell>
          <table:table-cell table:style-name="Tabela8.A1" office:value-type="string">
            <text:p text:style-name="P22"/>
            <text:p text:style-name="P85"><text:span text:style-name="T8">Zabezpieczenie</text:span><text:span text:style-name="T14"> </text:span><text:span text:style-name="T8">ruin</text:span><text:span text:style-name="T12"> </text:span><text:span text:style-name="T8">pałacu</text:span></text:p>
          </table:table-cell>
          <table:table-cell table:style-name="Tabela8.A1" office:value-type="string">
            <text:p text:style-name="P22"/>
            <text:p text:style-name="P73"><text:span text:style-name="T9">480</text:span><text:span text:style-name="T33"> </text:span><text:span text:style-name="T9">000,00</text:span></text:p>
          </table:table-cell>
        </table:table-row>
        <table:table-row table:style-name="Tabela8.6">
          <table:table-cell table:style-name="Tabela8.A1" office:value-type="string">
            <text:p text:style-name="P22"/>
            <text:p text:style-name="P151">64</text:p>
          </table:table-cell>
          <table:table-cell table:style-name="Tabela8.A1" office:value-type="string">
            <text:p text:style-name="P22"/>
            <text:p text:style-name="P8">Kościelec</text:p>
          </table:table-cell>
          <table:table-cell table:style-name="Tabela8.A1" office:value-type="string">
            <text:p text:style-name="P22"/>
            <text:p text:style-name="P141"><text:span text:style-name="T8">Gmina</text:span><text:span text:style-name="T10"> </text:span><text:span text:style-name="T8">Krotoszyce</text:span></text:p>
          </table:table-cell>
          <table:table-cell table:style-name="Tabela8.A1" office:value-type="string">
            <text:p text:style-name="P22"/>
            <text:p text:style-name="P142"><text:span text:style-name="T8">Konserwacja</text:span><text:span text:style-name="T31"> </text:span><text:span text:style-name="T8">pomnika</text:span><text:span text:style-name="T10"> </text:span><text:span text:style-name="T8">z</text:span><text:span text:style-name="T12"> </text:span><text:span text:style-name="T8">figurą</text:span><text:span text:style-name="T31"> </text:span><text:span text:style-name="T8">św.</text:span><text:span text:style-name="T12"> </text:span><text:span text:style-name="T8">Jana</text:span><text:span text:style-name="T14"> </text:span><text:span text:style-name="T8">Nepomucena</text:span></text:p>
          </table:table-cell>
          <table:table-cell table:style-name="Tabela8.A1" office:value-type="string">
            <text:p text:style-name="P22"/>
            <text:p text:style-name="P68"><text:span text:style-name="T9">42</text:span><text:span text:style-name="T28"> </text:span><text:span text:style-name="T9">000,00</text:span></text:p>
          </table:table-cell>
        </table:table-row>
        <text:soft-page-break/>
        <table:table-row table:style-name="Tabela8.5">
          <table:table-cell table:style-name="Tabela8.A1" office:value-type="string">
            <text:p text:style-name="P22"/>
            <text:p text:style-name="P151">65</text:p>
          </table:table-cell>
          <table:table-cell table:style-name="Tabela8.A1" office:value-type="string">
            <text:p text:style-name="P22"/>
            <text:p text:style-name="P33">Różanka</text:p>
          </table:table-cell>
          <table:table-cell table:style-name="Tabela8.A1" office:value-type="string">
            <text:p text:style-name="P22"/>
            <text:p text:style-name="P143"><text:span text:style-name="T8">Gmina</text:span><text:span text:style-name="T10"> </text:span><text:span text:style-name="T8">Międzylesie</text:span></text:p>
          </table:table-cell>
          <table:table-cell table:style-name="Tabela8.A1" office:value-type="string">
            <text:p text:style-name="P22"/>
            <text:p text:style-name="P85"><text:span text:style-name="T8">Remont</text:span><text:span text:style-name="T26"> </text:span><text:span text:style-name="T8">i</text:span><text:span text:style-name="T10"> </text:span><text:span text:style-name="T8">zabezpieczenie</text:span><text:span text:style-name="T26"> </text:span><text:span text:style-name="T8">budynku</text:span><text:span text:style-name="T26"> </text:span><text:span text:style-name="T8">gołębnika</text:span></text:p>
          </table:table-cell>
          <table:table-cell table:style-name="Tabela8.A1" office:value-type="string">
            <text:p text:style-name="P22"/>
            <text:p text:style-name="P73"><text:span text:style-name="T9">100</text:span><text:span text:style-name="T33"> </text:span><text:span text:style-name="T9">000,00</text:span></text:p>
          </table:table-cell>
        </table:table-row>
      </table:table>
      <text:p text:style-name="P2"/>
      <text:p text:style-name="P3"/>
      <text:p text:style-name="P146"><text:s text:c="2"/><text:tab/><text:tab/><text:tab/> <text:s text:c="133"/></text:p>
      <text:p text:style-name="Standard"><text:span text:style-name="T47"><text:tab/><text:tab/><text:tab/><text:tab/><text:tab/><text:tab/><text:tab/><text:tab/><text:tab/><text:tab/><text:tab/><text:tab/><text:tab/><text:tab/><text:tab/><text:tab/></text:span><text:span text:style-name="T48">Razem: 8 246 680,93 zł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Times New Roman" fo:font-family="'Times New Roman'" style:font-family-generic="roman" style:font-pitch="variable" fo:font-size="13pt" fo:language="pl" fo:country="PL" fo:font-weight="bold" style:font-name-asian="Times New Roman1" style:font-family-asian="'Times New Roman'" style:font-family-generic-asian="system" style:font-pitch-asian="variable" style:font-size-asian="13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3pt" style:language-complex="ar" style:country-complex="SA" style:font-weight-complex="bold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 style:list-style-name="">
      <style:text-properties fo:language="pl" fo:country="PL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459cm" fo:margin-bottom="0.494cm" fo:margin-left="1.764cm" fo:margin-right="1.764cm" style:writing-mode="lr-tb" style:layout-grid-color="#c0c0c0" style:layout-grid-lines="20047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1-03T06:56:20</meta:creation-date>
    <dc:date>2023-01-05T11:13:19.97</dc:date>
    <meta:editing-duration>PT3H22M31S</meta:editing-duration>
    <meta:generator>LibreOffice/5.4.3.2$Windows_X86_64 LibreOffice_project/92a7159f7e4af62137622921e809f8546db437e5</meta:generator>
    <dc:creator>Magdalena Waleszczyk</dc:creator>
    <meta:editing-cycles>11</meta:editing-cycles>
    <meta:printed-by>Magdalena Waleszczyk</meta:printed-by>
    <meta:print-date>2023-01-03T10:21:02.12</meta:print-date>
    <meta:document-statistic meta:table-count="8" meta:image-count="0" meta:object-count="0" meta:page-count="10" meta:paragraph-count="378" meta:word-count="1356" meta:character-count="9835" meta:non-whitespace-character-count="868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