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layout-cache" manifest:media-type="application/binary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officeooo="http://openoffice.org/2009/office" office:version="1.3">
  <office:scripts/>
  <office:font-face-decls>
    <style:font-face style:name="Mangal1" svg:font-family="Mangal"/>
    <style:font-face style:name="Times New Roman1" svg:font-family="'Times New Roman'" style:font-family-generic="roman"/>
    <style:font-face style:name="Garamond" svg:font-family="Garamond" style:font-family-generic="roman" style:font-pitch="variable"/>
    <style:font-face style:name="Liberation Serif" svg:font-family="'Liberation Serif'" style:font-family-generic="roman" style:font-pitch="variable"/>
    <style:font-face style:name="Source Serif Pro Light" svg:font-family="'Source Serif Pro Light'" style:font-family-generic="roman" style:font-pitch="variable"/>
    <style:font-face style:name="Source Serif Pro Light1" svg:font-family="'Source Serif Pro Light'" style:font-adornments="Regular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Candara" svg:font-family="Candara" style:font-family-generic="swiss" style:font-pitch="variable"/>
    <style:font-face style:name="Franklin Gothic Medium Cond" svg:font-family="'Franklin Gothic Medium Cond'" style:font-family-generic="swiss" style:font-pitch="variable"/>
    <style:font-face style:name="Gill Sans MT Condensed" svg:font-family="'Gill Sans MT Condensed'" style:font-family-generic="swiss" style:font-pitch="variable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automatic-styles>
    <style:style style:name="Tabela1" style:family="table">
      <style:table-properties style:width="16.752cm" fo:margin-left="0.318cm" table:align="left" style:writing-mode="lr-tb"/>
    </style:style>
    <style:style style:name="Tabela1.A" style:family="table-column">
      <style:table-column-properties style:column-width="6.35cm"/>
    </style:style>
    <style:style style:name="Tabela1.B" style:family="table-column">
      <style:table-column-properties style:column-width="10.402cm"/>
    </style:style>
    <style:style style:name="Tabela1.1" style:family="table-row">
      <style:table-row-properties fo:keep-together="auto"/>
    </style:style>
    <style:style style:name="Tabela1.A1" style:family="table-cell">
      <style:table-cell-properties style:vertical-align="top" fo:padding-left="0.191cm" fo:padding-right="0.191cm" fo:padding-top="0cm" fo:padding-bottom="0cm" fo:border="none" style:writing-mode="lr-tb"/>
    </style:style>
    <style:style style:name="P1" style:family="paragraph" style:parent-style-name="Standard">
      <style:paragraph-properties fo:text-align="end" style:justify-single-word="false"/>
      <style:text-properties style:font-name="Source Serif Pro Light1" fo:font-size="10pt" officeooo:paragraph-rsid="00186a76" style:font-size-asian="10pt" style:font-size-complex="10pt"/>
    </style:style>
    <style:style style:name="P2" style:family="paragraph" style:parent-style-name="Standard">
      <style:paragraph-properties style:snap-to-layout-grid="false"/>
      <style:text-properties style:font-name="Source Serif Pro Light1" officeooo:paragraph-rsid="00186a76"/>
    </style:style>
    <style:style style:name="P3" style:family="paragraph" style:parent-style-name="Standard">
      <style:paragraph-properties fo:text-align="end" style:justify-single-word="false" style:snap-to-layout-grid="false"/>
      <style:text-properties style:font-name="Source Serif Pro Light1" officeooo:paragraph-rsid="00186a76"/>
    </style:style>
    <style:style style:name="P4" style:family="paragraph" style:parent-style-name="Standard">
      <style:paragraph-properties fo:text-align="end" style:justify-single-word="false" style:snap-to-layout-grid="false"/>
      <style:text-properties officeooo:paragraph-rsid="00186a76"/>
    </style:style>
    <style:style style:name="P5" style:family="paragraph" style:parent-style-name="Standard">
      <style:paragraph-properties style:line-height-at-least="0.176cm" fo:text-align="center" style:justify-single-word="false"/>
      <style:text-properties style:font-name="Times New Roman" fo:font-size="11pt" fo:font-weight="bold" officeooo:paragraph-rsid="0018d729" style:font-size-asian="11pt" style:font-weight-asian="bold" style:font-name-complex="Times New Roman" style:font-size-complex="11pt" style:font-weight-complex="bold"/>
    </style:style>
    <style:style style:name="P6" style:family="paragraph" style:parent-style-name="Standard">
      <style:paragraph-properties style:line-height-at-least="0.176cm" fo:text-align="justify" style:justify-single-word="false"/>
      <style:text-properties officeooo:paragraph-rsid="0018d729"/>
    </style:style>
    <style:style style:name="P7" style:family="paragraph" style:parent-style-name="Standard">
      <style:paragraph-properties style:line-height-at-least="0.176cm" fo:text-align="justify" style:justify-single-word="false"/>
      <style:text-properties officeooo:paragraph-rsid="001a5495"/>
    </style:style>
    <style:style style:name="P8" style:family="paragraph" style:parent-style-name="Standard">
      <style:paragraph-properties fo:line-height="100%" fo:text-align="justify" style:justify-single-word="false"/>
      <style:text-properties officeooo:paragraph-rsid="0019d829"/>
    </style:style>
    <style:style style:name="P9" style:family="paragraph" style:parent-style-name="Standard">
      <style:paragraph-properties fo:line-height="100%" fo:text-align="justify" style:justify-single-word="false"/>
      <style:text-properties officeooo:paragraph-rsid="001a5495"/>
    </style:style>
    <style:style style:name="P10" style:family="paragraph" style:parent-style-name="Standard">
      <style:paragraph-properties fo:line-height="100%"/>
      <style:text-properties officeooo:paragraph-rsid="0019d829"/>
    </style:style>
    <style:style style:name="P11" style:family="paragraph" style:parent-style-name="Standard">
      <style:paragraph-properties fo:line-height="100%"/>
      <style:text-properties officeooo:paragraph-rsid="001a5495"/>
    </style:style>
    <style:style style:name="P12" style:family="paragraph" style:parent-style-name="Standard">
      <style:paragraph-properties style:line-height-at-least="0.176cm" fo:text-align="justify" style:justify-single-word="false"/>
      <style:text-properties style:use-window-font-color="true" loext:opacity="0%" style:font-name="Times New Roman" fo:font-size="8pt" fo:font-style="normal" style:text-underline-style="none" fo:font-weight="normal" officeooo:paragraph-rsid="001a5495" fo:background-color="transparent" style:font-name-asian="Times New Roman1" style:font-size-asian="8pt" style:language-asian="ar" style:country-asian="SA" style:font-style-asian="normal" style:font-weight-asian="normal" style:font-name-complex="Times New Roman" style:font-size-complex="8pt" style:font-style-complex="normal" style:font-weight-complex="normal"/>
    </style:style>
    <style:style style:name="P13" style:family="paragraph" style:parent-style-name="Standard">
      <style:text-properties style:use-window-font-color="true" loext:opacity="0%" officeooo:paragraph-rsid="001a5495"/>
    </style:style>
    <style:style style:name="P14" style:family="paragraph" style:parent-style-name="Standard">
      <style:paragraph-properties fo:text-align="justify" style:justify-single-word="false"/>
      <style:text-properties fo:color="#000000" loext:opacity="100%" style:font-name="Source Serif Pro Light1" fo:font-size="6.5pt" fo:language="pl" fo:country="PL" fo:font-weight="normal" officeooo:paragraph-rsid="001de622" style:font-size-asian="6.5pt" style:font-weight-asian="normal" style:font-name-complex="Times New Roman" style:font-size-complex="6.5pt" style:font-weight-complex="normal"/>
    </style:style>
    <style:style style:name="P15" style:family="paragraph" style:parent-style-name="Standard">
      <style:text-properties fo:color="#000000" loext:opacity="100%" style:font-name="Source Serif Pro Light1" fo:font-size="6.5pt" fo:language="pl" fo:country="PL" fo:font-weight="normal" officeooo:paragraph-rsid="001de622" style:font-size-asian="6.5pt" style:font-weight-asian="normal" style:font-name-complex="Times New Roman" style:font-size-complex="6.5pt" style:font-weight-complex="normal"/>
    </style:style>
    <style:style style:name="P16" style:family="paragraph" style:parent-style-name="Standard">
      <style:paragraph-properties fo:text-align="justify" style:justify-single-word="false"/>
      <style:text-properties officeooo:paragraph-rsid="001de622"/>
    </style:style>
    <style:style style:name="P17" style:family="paragraph" style:parent-style-name="Standard">
      <loext:graphic-properties draw:fill="none"/>
      <style:paragraph-properties fo:margin-left="0cm" fo:margin-right="-0.3cm" fo:text-indent="0cm" style:auto-text-indent="false" fo:background-color="transparent" style:snap-to-layout-grid="false"/>
      <style:text-properties style:font-name="Source Serif Pro Light1" officeooo:paragraph-rsid="00186a76"/>
    </style:style>
    <style:style style:name="P18" style:family="paragraph" style:parent-style-name="Standard">
      <loext:graphic-properties draw:fill="none"/>
      <style:paragraph-properties fo:margin-left="0cm" fo:margin-right="0cm" fo:text-align="end" style:justify-single-word="false" fo:text-indent="0cm" style:auto-text-indent="false" fo:background-color="transparent">
        <style:tab-stops>
          <style:tab-stop style:position="4.498cm"/>
        </style:tab-stops>
      </style:paragraph-properties>
      <style:text-properties officeooo:paragraph-rsid="00186a76"/>
    </style:style>
    <style:style style:name="P19" style:family="paragraph" style:parent-style-name="Standard">
      <style:paragraph-properties fo:margin-top="0cm" fo:margin-bottom="0cm" style:contextual-spacing="false" fo:line-height="115%" fo:text-align="start" style:justify-single-word="false"/>
      <style:text-properties fo:color="#000000" loext:opacity="100%" style:font-name="Source Serif Pro Light1" fo:font-size="10pt" fo:font-weight="normal" officeooo:paragraph-rsid="00186a76" style:font-size-asian="10pt" style:font-weight-asian="normal" style:font-name-complex="Times New Roman" style:font-size-complex="10pt" style:font-weight-complex="normal"/>
    </style:style>
    <style:style style:name="P20" style:family="paragraph" style:parent-style-name="Standard">
      <style:paragraph-properties fo:margin-top="0cm" fo:margin-bottom="0cm" style:contextual-spacing="false" fo:line-height="115%" fo:text-align="start" style:justify-single-word="false"/>
      <style:text-properties fo:color="#000000" loext:opacity="100%" style:font-name="Source Serif Pro Light1" fo:font-size="9pt" fo:font-style="italic" fo:font-weight="normal" officeooo:rsid="00186a76" officeooo:paragraph-rsid="00186a76" style:font-size-asian="9pt" style:font-style-asian="italic" style:font-weight-asian="normal" style:font-name-complex="Times New Roman" style:font-size-complex="9pt" style:font-style-complex="italic" style:font-weight-complex="normal"/>
    </style:style>
    <style:style style:name="P21" style:family="paragraph" style:parent-style-name="Standard">
      <style:paragraph-properties fo:margin-left="0cm" fo:margin-right="0.127cm" fo:margin-top="0.201cm" fo:margin-bottom="0.201cm" style:contextual-spacing="false" style:line-height-at-least="0.176cm" fo:text-align="center" style:justify-single-word="false" fo:text-indent="0cm" style:auto-text-indent="false"/>
      <style:text-properties style:font-name="Source Serif Pro Light" fo:font-size="10.5pt" fo:font-weight="bold" officeooo:paragraph-rsid="00186a76" style:font-size-asian="10.5pt" style:font-weight-asian="bold" style:font-name-complex="Times New Roman" style:font-size-complex="10.5pt" style:font-weight-complex="bold"/>
    </style:style>
    <style:style style:name="P22" style:family="paragraph" style:parent-style-name="Standard">
      <style:paragraph-properties fo:margin-left="0cm" fo:margin-right="-0.032cm" fo:line-height="115%" fo:text-align="justify" style:justify-single-word="false" fo:text-indent="0cm" style:auto-text-indent="false">
        <style:tab-stops>
          <style:tab-stop style:position="0.728cm"/>
        </style:tab-stops>
      </style:paragraph-properties>
      <style:text-properties officeooo:paragraph-rsid="0018d729"/>
    </style:style>
    <style:style style:name="P23" style:family="paragraph" style:parent-style-name="Standard">
      <style:paragraph-properties fo:margin-left="0cm" fo:margin-right="-0.032cm" fo:line-height="100%" fo:text-align="justify" style:justify-single-word="false" fo:text-indent="0cm" style:auto-text-indent="false">
        <style:tab-stops>
          <style:tab-stop style:position="0.728cm"/>
        </style:tab-stops>
      </style:paragraph-properties>
      <style:text-properties style:use-window-font-color="true" loext:opacity="0%" style:font-name="Source Serif Pro Light" fo:font-size="10.5pt" officeooo:paragraph-rsid="0019d829" style:font-size-asian="10.5pt" style:font-name-complex="Times New Roman" style:font-size-complex="10.5pt"/>
    </style:style>
    <style:style style:name="P24" style:family="paragraph" style:parent-style-name="Text_20_body">
      <style:paragraph-properties fo:margin-left="0cm" fo:margin-right="-0.032cm" style:line-height-at-least="0.176cm" fo:text-indent="0cm" style:auto-text-indent="false">
        <style:tab-stops>
          <style:tab-stop style:position="0.728cm"/>
        </style:tab-stops>
      </style:paragraph-properties>
      <style:text-properties style:use-window-font-color="true" loext:opacity="0%" style:font-name="Source Serif Pro Light" fo:font-size="10.5pt" officeooo:paragraph-rsid="0018d729" style:font-size-asian="10.5pt" style:font-name-complex="Times New Roman" style:font-size-complex="10.5pt"/>
    </style:style>
    <style:style style:name="P25" style:family="paragraph" style:parent-style-name="Text_20_body">
      <style:paragraph-properties fo:margin-left="0cm" fo:margin-right="-0.032cm" fo:line-height="100%" fo:text-align="justify" style:justify-single-word="false" fo:text-indent="0cm" style:auto-text-indent="false">
        <style:tab-stops>
          <style:tab-stop style:position="0.728cm"/>
        </style:tab-stops>
      </style:paragraph-properties>
      <style:text-properties style:use-window-font-color="true" loext:opacity="0%" style:font-name="Source Serif Pro Light" fo:font-size="10.5pt" officeooo:paragraph-rsid="00190187" style:font-size-asian="10.5pt" style:font-name-complex="Times New Roman" style:font-size-complex="10.5pt"/>
    </style:style>
    <style:style style:name="P26" style:family="paragraph" style:parent-style-name="Text_20_body">
      <style:paragraph-properties fo:margin-left="0cm" fo:margin-right="-0.032cm" fo:line-height="100%" fo:text-align="justify" style:justify-single-word="false" fo:text-indent="0cm" style:auto-text-indent="false">
        <style:tab-stops>
          <style:tab-stop style:position="0.728cm"/>
        </style:tab-stops>
      </style:paragraph-properties>
      <style:text-properties style:use-window-font-color="true" loext:opacity="0%" style:font-name="Source Serif Pro Light" fo:font-size="10.5pt" officeooo:paragraph-rsid="0019d829" style:font-size-asian="10.5pt" style:font-name-complex="Times New Roman" style:font-size-complex="10.5pt"/>
    </style:style>
    <style:style style:name="P27" style:family="paragraph" style:parent-style-name="Text_20_body">
      <style:paragraph-properties style:line-height-at-least="0.176cm"/>
      <style:text-properties officeooo:paragraph-rsid="00186a76"/>
    </style:style>
    <style:style style:name="P28" style:family="paragraph" style:parent-style-name="Text_20_body">
      <style:paragraph-properties style:line-height-at-least="0.176cm"/>
      <style:text-properties style:use-window-font-color="true" loext:opacity="0%" style:font-name="Source Serif Pro Light" fo:font-size="9pt" officeooo:paragraph-rsid="00186a76" style:font-size-asian="9pt" style:font-name-complex="Times New Roman" style:font-size-complex="9pt"/>
    </style:style>
    <style:style style:name="P29" style:family="paragraph" style:parent-style-name="Text_20_body">
      <style:paragraph-properties style:line-height-at-least="0.176cm"/>
      <style:text-properties fo:color="#ce181e" loext:opacity="100%" style:font-name="Times New Roman" fo:font-size="11pt" officeooo:paragraph-rsid="001a5495" style:font-size-asian="11pt" style:font-name-complex="Times New Roman" style:font-size-complex="11pt"/>
    </style:style>
    <style:style style:name="P30" style:family="paragraph" style:parent-style-name="Standard">
      <style:paragraph-properties fo:margin-top="0.494cm" fo:margin-bottom="0cm" style:contextual-spacing="false" style:line-height-at-least="0.176cm" fo:text-align="justify" style:justify-single-word="false"/>
      <style:text-properties style:use-window-font-color="true" loext:opacity="0%" style:font-name="Times New Roman" fo:font-size="8pt" fo:font-style="normal" style:text-underline-style="none" fo:font-weight="normal" officeooo:paragraph-rsid="001a5495" fo:background-color="transparent" style:font-name-asian="Times New Roman1" style:font-size-asian="8pt" style:language-asian="ar" style:country-asian="SA" style:font-style-asian="normal" style:font-weight-asian="normal" style:font-name-complex="Times New Roman" style:font-size-complex="8pt" style:font-style-complex="normal" style:font-weight-complex="normal"/>
    </style:style>
    <style:style style:name="P31" style:family="paragraph" style:parent-style-name="Standard">
      <style:paragraph-properties fo:margin-top="0.494cm" fo:margin-bottom="0cm" style:contextual-spacing="false" style:line-height-at-least="0.176cm" fo:text-align="justify" style:justify-single-word="false"/>
      <style:text-properties style:font-name="Times New Roman" fo:font-size="8pt" officeooo:paragraph-rsid="001a5495" style:font-size-asian="8pt" style:font-name-complex="Times New Roman" style:font-size-complex="8pt"/>
    </style:style>
    <style:style style:name="P32" style:family="paragraph" style:parent-style-name="Standard">
      <style:paragraph-properties fo:margin-top="0.494cm" fo:margin-bottom="0cm" style:contextual-spacing="false" fo:line-height="150%" fo:text-align="justify" style:justify-single-word="false"/>
      <style:text-properties style:font-name="Times New Roman" fo:font-size="8pt" officeooo:paragraph-rsid="001a5495" style:font-size-asian="8pt" style:font-name-complex="Times New Roman" style:font-size-complex="8pt"/>
    </style:style>
    <style:style style:name="P33" style:family="paragraph" style:parent-style-name="Standard">
      <style:paragraph-properties fo:margin-top="0.494cm" fo:margin-bottom="0cm" style:contextual-spacing="false"/>
      <style:text-properties style:font-name="Times New Roman" fo:font-size="8pt" officeooo:paragraph-rsid="001a5495" style:font-size-asian="8pt" style:font-name-complex="Times New Roman" style:font-size-complex="8pt"/>
    </style:style>
    <style:style style:name="P34" style:family="paragraph" style:parent-style-name="Standard">
      <style:paragraph-properties fo:margin-top="0.494cm" fo:margin-bottom="0cm" style:contextual-spacing="false" fo:text-align="justify" style:justify-single-word="false"/>
      <style:text-properties fo:color="#000000" loext:opacity="100%" style:font-name="Source Serif Pro Light1" fo:font-size="6.5pt" fo:font-weight="normal" officeooo:paragraph-rsid="001de622" style:font-size-asian="6.5pt" style:font-weight-asian="normal" style:font-name-complex="Times New Roman" style:font-size-complex="6.5pt" style:font-weight-complex="normal"/>
    </style:style>
    <style:style style:name="P35" style:family="paragraph" style:parent-style-name="Text_20_body">
      <style:paragraph-properties fo:margin-top="0.494cm" fo:margin-bottom="0cm" style:contextual-spacing="false" fo:line-height="115%" fo:text-align="justify" style:justify-single-word="false"/>
      <style:text-properties officeooo:paragraph-rsid="001a5495"/>
    </style:style>
    <style:style style:name="P36" style:family="paragraph" style:parent-style-name="Standard">
      <style:paragraph-properties fo:margin-left="5.325cm" fo:margin-right="0cm" fo:line-height="150%" fo:text-align="center" style:justify-single-word="false" fo:orphans="2" fo:widows="2" fo:hyphenation-ladder-count="no-limit" fo:text-indent="0cm" style:auto-text-indent="false" style:text-autospace="ideograph-alpha" style:punctuation-wrap="hanging" style:line-break="strict" style:writing-mode="lr-tb"/>
      <style:text-properties style:font-name="Times New Roman" fo:font-size="11pt" style:text-underline-style="none" fo:font-weight="normal" officeooo:paragraph-rsid="001a5495" style:font-size-asian="11pt" style:font-weight-asian="normal" style:font-name-complex="Times New Roman" style:font-size-complex="11pt" style:font-weight-complex="normal" fo:hyphenate="false" fo:hyphenation-remain-char-count="2" fo:hyphenation-push-char-count="2" loext:hyphenation-no-caps="false"/>
    </style:style>
    <style:style style:name="P37" style:family="paragraph" style:parent-style-name="Standard">
      <style:paragraph-properties fo:margin-left="5.325cm" fo:margin-right="0cm" style:line-height-at-least="0.176cm" fo:text-align="center" style:justify-single-word="false" fo:orphans="2" fo:widows="2" fo:hyphenation-ladder-count="no-limit" fo:text-indent="0cm" style:auto-text-indent="false" style:text-autospace="ideograph-alpha" style:punctuation-wrap="hanging" style:line-break="strict" style:writing-mode="lr-tb"/>
      <style:text-properties style:font-name="Times New Roman" fo:font-size="11pt" style:text-underline-style="none" fo:font-weight="normal" officeooo:paragraph-rsid="001a5495" style:font-size-asian="11pt" style:font-weight-asian="normal" style:font-name-complex="Times New Roman" style:font-size-complex="11pt" style:font-weight-complex="normal" fo:hyphenate="false" fo:hyphenation-remain-char-count="2" fo:hyphenation-push-char-count="2" loext:hyphenation-no-caps="false"/>
    </style:style>
    <style:style style:name="P38" style:family="paragraph" style:parent-style-name="Heading_20_3">
      <style:text-properties style:font-name="Source Serif Pro Light1" fo:font-size="10pt" officeooo:paragraph-rsid="00186a76" style:font-size-asian="10pt" style:font-size-complex="10pt"/>
    </style:style>
    <style:style style:name="P39" style:family="paragraph" style:parent-style-name="Standard" style:master-page-name="Standard">
      <style:paragraph-properties fo:margin-left="0.318cm" fo:margin-right="0cm" fo:margin-top="0.423cm" fo:margin-bottom="0.212cm" style:contextual-spacing="false" fo:text-indent="0cm" style:auto-text-indent="false" style:page-number="auto">
        <style:tab-stops>
          <style:tab-stop style:position="0.318cm"/>
        </style:tab-stops>
      </style:paragraph-properties>
      <style:text-properties fo:font-size="12pt" officeooo:paragraph-rsid="00186a76" style:font-size-asian="12pt" style:font-size-complex="12pt"/>
    </style:style>
    <style:style style:name="P40" style:family="paragraph" style:parent-style-name="Standard" style:list-style-name="WW8Num4">
      <style:text-properties style:use-window-font-color="true" loext:opacity="0%" style:font-name="Times New Roman" fo:font-size="8pt" officeooo:paragraph-rsid="001a5495" style:font-size-asian="8pt" style:font-name-complex="Times New Roman" style:font-size-complex="8pt"/>
    </style:style>
    <style:style style:name="P41" style:family="paragraph" style:parent-style-name="Standard" style:list-style-name="WW8Num4">
      <style:paragraph-properties fo:line-height="150%"/>
      <style:text-properties style:use-window-font-color="true" loext:opacity="0%" officeooo:paragraph-rsid="001a5495"/>
    </style:style>
    <style:style style:name="P42" style:family="paragraph" style:parent-style-name="Standard" style:list-style-name="WW8Num3">
      <style:paragraph-properties fo:line-height="150%"/>
      <style:text-properties style:use-window-font-color="true" loext:opacity="0%" officeooo:paragraph-rsid="001a5495"/>
    </style:style>
    <style:style style:name="P43" style:family="paragraph" style:parent-style-name="Standard">
      <style:paragraph-properties fo:margin-top="0cm" fo:margin-bottom="0cm" style:contextual-spacing="false" fo:line-height="115%" fo:text-align="center" style:justify-single-word="false" fo:break-before="page" style:text-autospace="none"/>
      <style:text-properties fo:color="#000000" loext:opacity="100%" style:font-name="Source Serif Pro Light1" fo:font-size="6.5pt" fo:language="pl" fo:country="PL" fo:font-weight="bold" officeooo:rsid="001b7f2c" officeooo:paragraph-rsid="001de622" style:font-size-asian="6.5pt" style:font-weight-asian="bold" style:font-name-complex="Times New Roman" style:font-size-complex="6.5pt" style:font-weight-complex="bold"/>
    </style:style>
    <style:style style:name="P44" style:family="paragraph">
      <loext:graphic-properties draw:fill="none" draw:fill-color="#ffffff"/>
      <style:paragraph-properties fo:text-align="center" style:writing-mode="lr-tb"/>
    </style:style>
    <style:style style:name="T1" style:family="text">
      <style:text-properties fo:text-transform="uppercase" style:font-name="Franklin Gothic Medium Cond" fo:letter-spacing="0.035cm" style:font-name-complex="Franklin Gothic Medium Cond" style:text-scale="80%"/>
    </style:style>
    <style:style style:name="T2" style:family="text">
      <style:text-properties fo:text-transform="uppercase" style:font-name="Franklin Gothic Medium Cond" fo:letter-spacing="0.035cm" officeooo:rsid="0017d3ed" style:font-name-complex="Franklin Gothic Medium Cond" style:text-scale="80%"/>
    </style:style>
    <style:style style:name="T3" style:family="text">
      <style:text-properties fo:text-transform="uppercase" style:font-name="Franklin Gothic Medium Cond" fo:letter-spacing="0.035cm" style:font-name-asian="Franklin Gothic Medium Cond" style:font-name-complex="Franklin Gothic Medium Cond" style:text-scale="80%"/>
    </style:style>
    <style:style style:name="T4" style:family="text">
      <style:text-properties fo:text-transform="uppercase" fo:font-size="9pt" style:font-size-asian="9pt" style:font-name-complex="Garamond" style:font-size-complex="9pt"/>
    </style:style>
    <style:style style:name="T5" style:family="text">
      <style:text-properties fo:text-transform="uppercase" fo:font-size="9pt" style:font-size-asian="9pt" style:font-name-complex="Gill Sans MT Condensed" style:font-size-complex="9pt"/>
    </style:style>
    <style:style style:name="T6" style:family="text">
      <style:text-properties fo:text-transform="uppercase" fo:font-size="9pt" style:font-name-asian="Garamond" style:font-size-asian="9pt" style:font-name-complex="Garamond" style:font-size-complex="9pt"/>
    </style:style>
    <style:style style:name="T7" style:family="text">
      <style:text-properties fo:text-transform="uppercase" fo:font-size="9pt" style:font-name-asian="Gill Sans MT Condensed" style:font-size-asian="9pt" style:font-name-complex="Gill Sans MT Condensed" style:font-size-complex="9pt"/>
    </style:style>
    <style:style style:name="T8" style:family="text">
      <style:text-properties fo:text-transform="uppercase" fo:font-size="9pt" officeooo:rsid="00053d23" style:font-name-asian="Gill Sans MT Condensed" style:font-size-asian="9pt" style:font-name-complex="Gill Sans MT Condensed" style:font-size-complex="9pt"/>
    </style:style>
    <style:style style:name="T9" style:family="text">
      <style:text-properties fo:text-transform="uppercase" fo:font-size="9pt" officeooo:rsid="001d928a" style:font-name-asian="Gill Sans MT Condensed" style:font-size-asian="9pt" style:font-name-complex="Gill Sans MT Condensed" style:font-size-complex="9pt"/>
    </style:style>
    <style:style style:name="T10" style:family="text">
      <style:text-properties fo:font-size="9pt" style:font-size-asian="9pt" style:font-name-complex="Garamond"/>
    </style:style>
    <style:style style:name="T11" style:family="text">
      <style:text-properties fo:font-size="9pt" style:font-size-asian="9pt" style:font-name-complex="Garamond" style:font-size-complex="9pt"/>
    </style:style>
    <style:style style:name="T12" style:family="text">
      <style:text-properties fo:font-size="9pt" style:font-name-asian="Garamond" style:font-size-asian="9pt" style:font-name-complex="Garamond"/>
    </style:style>
    <style:style style:name="T13" style:family="text">
      <style:text-properties fo:font-size="9pt" fo:font-weight="normal" officeooo:rsid="00186a76" style:font-name-asian="Arial" style:font-size-asian="9pt" style:font-weight-asian="normal" style:font-size-complex="9pt" style:font-weight-complex="normal"/>
    </style:style>
    <style:style style:name="T14" style:family="text">
      <style:text-properties fo:color="#000000" loext:opacity="100%" style:font-name="Source Serif Pro Light1" fo:font-size="10pt" style:font-size-asian="10pt" style:font-name-complex="Gill Sans MT Condensed" style:font-size-complex="10pt"/>
    </style:style>
    <style:style style:name="T15" style:family="text">
      <style:text-properties fo:color="#000000" loext:opacity="100%" style:font-name="Source Serif Pro Light1" fo:font-size="6.5pt" fo:font-weight="normal" style:font-size-asian="6.5pt" style:font-weight-asian="normal" style:font-name-complex="Times New Roman" style:font-size-complex="6.5pt" style:font-weight-complex="normal"/>
    </style:style>
    <style:style style:name="T16" style:family="text">
      <style:text-properties fo:color="#000000" loext:opacity="100%" style:font-name="Source Serif Pro Light1" fo:font-size="6.5pt" fo:language="pl" fo:country="PL" fo:font-weight="normal" style:font-size-asian="6.5pt" style:font-weight-asian="normal" style:font-name-complex="Times New Roman" style:font-size-complex="6.5pt" style:font-weight-complex="normal"/>
    </style:style>
    <style:style style:name="T17" style:family="text">
      <style:text-properties style:font-name="Source Serif Pro Light1" fo:font-size="10pt" style:font-size-asian="10pt" style:font-name-complex="Gill Sans MT Condensed" style:font-size-complex="10pt"/>
    </style:style>
    <style:style style:name="T18" style:family="text">
      <style:text-properties style:use-window-font-color="true" loext:opacity="0%" fo:language="pl" fo:country="PL" style:letter-kerning="true" style:font-name-asian="Times New Roman" style:language-asian="zh" style:country-asian="CN" style:font-name-complex="Times New Roman" style:language-complex="ar" style:country-complex="SA"/>
    </style:style>
    <style:style style:name="T19" style:family="text">
      <style:text-properties style:use-window-font-color="true" loext:opacity="0%" fo:language="pl" fo:country="PL" officeooo:rsid="00133b79" style:letter-kerning="true" style:font-name-asian="Times New Roman" style:language-asian="zh" style:country-asian="CN" style:font-name-complex="Times New Roman" style:language-complex="ar" style:country-complex="SA"/>
    </style:style>
    <style:style style:name="T20" style:family="text">
      <style:text-properties style:use-window-font-color="true" loext:opacity="0%" style:font-name="Source Serif Pro Light" fo:font-size="9pt" fo:font-weight="normal" officeooo:rsid="00186a76" style:font-size-asian="9pt" style:font-weight-asian="normal" style:font-name-complex="Times New Roman" style:font-size-complex="9pt" style:font-weight-complex="normal"/>
    </style:style>
    <style:style style:name="T21" style:family="text">
      <style:text-properties style:use-window-font-color="true" loext:opacity="0%" style:font-name="Source Serif Pro Light" fo:font-size="9pt" fo:font-weight="normal" officeooo:rsid="0018d729" style:font-size-asian="9pt" style:font-weight-asian="normal" style:font-name-complex="Times New Roman" style:font-size-complex="9pt" style:font-weight-complex="normal"/>
    </style:style>
    <style:style style:name="T22" style:family="text">
      <style:text-properties style:use-window-font-color="true" loext:opacity="0%" style:font-name="Source Serif Pro Light" fo:font-size="9pt" fo:font-weight="normal" officeooo:rsid="001a5495" style:font-size-asian="9pt" style:font-weight-asian="normal" style:font-name-complex="Times New Roman" style:font-size-complex="9pt" style:font-weight-complex="normal"/>
    </style:style>
    <style:style style:name="T23" style:family="text">
      <style:text-properties style:use-window-font-color="true" loext:opacity="0%" style:font-name="Source Serif Pro Light" fo:font-size="9pt" fo:font-weight="normal" officeooo:rsid="00186a76" style:font-name-asian="Arial" style:font-size-asian="9pt" style:font-weight-asian="normal" style:font-name-complex="Times New Roman" style:font-size-complex="9pt" style:font-weight-complex="normal"/>
    </style:style>
    <style:style style:name="T24" style:family="text">
      <style:text-properties style:use-window-font-color="true" loext:opacity="0%" style:font-name="Source Serif Pro Light" fo:font-size="9pt" fo:language="en" fo:country="US" fo:font-weight="normal" officeooo:rsid="00186a76" style:font-size-asian="9pt" style:font-weight-asian="normal" style:font-name-complex="Times New Roman" style:font-size-complex="9pt" style:font-weight-complex="normal"/>
    </style:style>
    <style:style style:name="T25" style:family="text">
      <style:text-properties style:use-window-font-color="true" loext:opacity="0%" style:font-name="Source Serif Pro Light" fo:font-size="9pt" fo:language="en" fo:country="US" fo:font-weight="normal" officeooo:rsid="001c0b74" style:font-size-asian="9pt" style:font-weight-asian="normal" style:font-name-complex="Times New Roman" style:font-size-complex="9pt" style:font-weight-complex="normal"/>
    </style:style>
    <style:style style:name="T26" style:family="text">
      <style:text-properties officeooo:rsid="00186a76"/>
    </style:style>
    <style:style style:name="T27" style:family="text">
      <style:text-properties fo:font-weight="normal" style:font-weight-asian="normal" style:font-weight-complex="normal"/>
    </style:style>
    <style:style style:name="T28" style:family="text">
      <style:text-properties fo:font-weight="normal" officeooo:rsid="0018d729" style:font-weight-asian="normal" style:font-weight-complex="normal"/>
    </style:style>
    <style:style style:name="T29" style:family="text">
      <style:text-properties fo:font-weight="normal" officeooo:rsid="00186a76" style:font-weight-asian="normal" style:font-weight-complex="normal"/>
    </style:style>
    <style:style style:name="T30" style:family="text">
      <style:text-properties fo:font-weight="normal" officeooo:rsid="001a5495" style:font-weight-asian="normal" style:font-weight-complex="normal"/>
    </style:style>
    <style:style style:name="T31" style:family="text">
      <style:text-properties style:font-name="Source Serif Pro Light" fo:font-size="10pt" style:font-size-asian="10pt" style:font-name-complex="Times New Roman" style:font-size-complex="10pt"/>
    </style:style>
    <style:style style:name="T32" style:family="text">
      <style:text-properties style:font-name="Source Serif Pro Light" fo:font-size="10pt" fo:font-weight="normal" style:font-size-asian="10pt" style:font-weight-asian="normal" style:font-name-complex="Times New Roman" style:font-size-complex="10pt" style:font-weight-complex="normal"/>
    </style:style>
    <style:style style:name="T33" style:family="text">
      <style:text-properties officeooo:rsid="0018d729"/>
    </style:style>
    <style:style style:name="T34" style:family="text"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Times New Roman" fo:font-size="11pt" fo:letter-spacing="normal" fo:font-style="normal" fo:text-shadow="none" style:text-underline-style="none" fo:font-weight="normal" fo:background-color="transparent" loext:char-shading-value="0" style:font-name-asian="Times New Roman1" style:font-size-asian="11pt" style:language-asian="ar" style:country-asian="SA" style:font-style-asian="normal" style:font-weight-asian="normal" style:font-name-complex="Times New Roman" style:font-size-complex="11pt" style:font-style-complex="normal" style:font-weight-complex="normal" style:text-emphasize="none"/>
    </style:style>
    <style:style style:name="T35" style:family="text"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Source Serif Pro Light" fo:font-size="9pt" fo:letter-spacing="normal" fo:font-style="normal" fo:text-shadow="none" style:text-underline-style="none" fo:font-weight="normal" officeooo:rsid="00186a76" fo:background-color="transparent" loext:char-shading-value="0" style:font-name-asian="Arial" style:font-size-asian="9pt" style:language-asian="pl" style:country-asian="PL" style:font-style-asian="normal" style:font-weight-asian="normal" style:font-name-complex="Times New Roman" style:font-size-complex="9pt" style:font-style-complex="normal" style:font-weight-complex="normal" style:text-emphasize="none"/>
    </style:style>
    <style:style style:name="T36" style:family="text"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Source Serif Pro Light" fo:font-size="9pt" fo:letter-spacing="normal" fo:font-style="normal" fo:text-shadow="none" style:text-underline-style="none" fo:font-weight="normal" officeooo:rsid="001a5495" fo:background-color="transparent" loext:char-shading-value="0" style:font-name-asian="Arial" style:font-size-asian="9pt" style:language-asian="pl" style:country-asian="PL" style:font-style-asian="normal" style:font-weight-asian="normal" style:font-name-complex="Times New Roman" style:font-size-complex="9pt" style:font-style-complex="normal" style:font-weight-complex="normal" style:text-emphasize="none"/>
    </style:style>
    <style:style style:name="T37" style:family="text">
      <style:text-properties fo:font-variant="normal" fo:text-transform="none" style:use-window-font-color="true" loext:opacity="0%" style:text-outline="false" style:text-line-through-style="none" style:text-line-through-type="none" style:font-name="Source Serif Pro Light" fo:font-size="9pt" fo:letter-spacing="normal" fo:language="pl" fo:country="PL" fo:font-style="normal" fo:text-shadow="none" style:text-underline-style="none" fo:font-weight="normal" officeooo:rsid="00186a76" fo:background-color="transparent" loext:char-shading-value="0" style:font-name-asian="Arial" style:font-size-asian="9pt" style:language-asian="pl" style:country-asian="PL" style:font-style-asian="normal" style:font-weight-asian="normal" style:font-name-complex="Times New Roman" style:font-size-complex="9pt" style:font-style-complex="normal" style:font-weight-complex="normal" style:text-emphasize="none"/>
    </style:style>
    <style:style style:name="T38" style:family="text">
      <style:text-properties fo:font-variant="normal" fo:text-transform="none" style:use-window-font-color="true" loext:opacity="0%" style:text-outline="false" style:text-line-through-style="none" style:text-line-through-type="none" style:font-name="Source Serif Pro Light" fo:font-size="9pt" fo:letter-spacing="normal" fo:language="pl" fo:country="PL" fo:font-style="normal" fo:text-shadow="none" style:text-underline-style="none" fo:font-weight="normal" officeooo:rsid="00186a76" style:font-name-asian="Arial" style:font-size-asian="9pt" style:language-asian="pl" style:country-asian="PL" style:font-style-asian="normal" style:font-weight-asian="normal" style:font-name-complex="Times New Roman" style:font-size-complex="9pt" style:language-complex="ar" style:country-complex="SA" style:font-style-complex="normal" style:font-weight-complex="normal" style:text-emphasize="none"/>
    </style:style>
    <style:style style:name="T39" style:family="text">
      <style:text-properties fo:font-variant="normal" fo:text-transform="none" style:use-window-font-color="true" loext:opacity="0%" style:text-outline="false" style:text-line-through-style="none" style:text-line-through-type="none" style:font-name="Source Serif Pro Light" fo:font-size="9pt" fo:letter-spacing="normal" fo:font-style="normal" fo:text-shadow="none" style:text-underline-style="none" fo:font-weight="normal" officeooo:rsid="00186a76" style:font-name-asian="Arial" style:font-size-asian="9pt" style:language-asian="pl" style:country-asian="PL" style:font-style-asian="normal" style:font-weight-asian="normal" style:font-name-complex="Times New Roman" style:font-size-complex="9pt" style:font-style-complex="normal" style:font-weight-complex="normal" style:text-emphasize="none"/>
    </style:style>
    <style:style style:name="T40" style:family="text">
      <style:text-properties fo:font-variant="normal" fo:text-transform="none" style:use-window-font-color="true" loext:opacity="0%" style:text-outline="false" style:text-line-through-style="none" style:text-line-through-type="none" style:font-name="Source Serif Pro Light" fo:font-size="9pt" fo:letter-spacing="normal" fo:font-style="normal" fo:text-shadow="none" fo:font-weight="normal" officeooo:rsid="00186a76" style:font-name-asian="Arial" style:font-size-asian="9pt" style:language-asian="pl" style:country-asian="PL" style:font-style-asian="normal" style:font-weight-asian="normal" style:font-name-complex="Times New Roman" style:font-size-complex="9pt" style:font-style-complex="normal" style:font-weight-complex="normal" style:text-emphasize="none"/>
    </style:style>
    <style:style style:name="T41" style:family="text">
      <style:text-properties fo:font-variant="normal" fo:text-transform="none" style:text-outline="false" style:text-line-through-style="none" style:text-line-through-type="none" fo:font-size="9pt" fo:letter-spacing="normal" fo:font-style="normal" fo:text-shadow="none" style:text-underline-style="none" fo:font-weight="normal" officeooo:rsid="00186a76" style:font-name-asian="Arial" style:font-size-asian="9pt" style:language-asian="pl" style:country-asian="PL" style:font-style-asian="normal" style:font-weight-asian="normal" style:font-size-complex="9pt" style:font-style-complex="normal" style:font-weight-complex="normal" style:text-emphasize="none"/>
    </style:style>
    <style:style style:name="T42" style:family="text">
      <style:text-properties fo:font-variant="normal" fo:text-transform="none" style:text-outline="false" style:text-line-through-style="none" style:text-line-through-type="none" fo:font-size="9pt" fo:letter-spacing="normal" fo:language="pl" fo:country="PL" fo:font-style="normal" fo:text-shadow="none" style:text-underline-style="none" fo:font-weight="normal" officeooo:rsid="00186a76" style:font-name-asian="Arial" style:font-size-asian="9pt" style:language-asian="pl" style:country-asian="PL" style:font-style-asian="normal" style:font-weight-asian="normal" style:font-size-complex="9pt" style:font-style-complex="normal" style:font-weight-complex="normal" style:text-emphasize="none"/>
    </style:style>
    <style:style style:name="T43" style:family="text">
      <style:text-properties fo:font-variant="normal" fo:text-transform="none" style:text-outline="false" style:text-line-through-style="none" style:text-line-through-type="none" fo:font-size="9pt" fo:letter-spacing="normal" fo:language="pl" fo:country="PL" fo:font-style="normal" fo:text-shadow="none" style:text-underline-style="none" fo:font-weight="normal" officeooo:rsid="00186a76" fo:background-color="transparent" loext:char-shading-value="0" style:font-name-asian="Arial" style:font-size-asian="9pt" style:language-asian="pl" style:country-asian="PL" style:font-style-asian="normal" style:font-weight-asian="normal" style:font-size-complex="9pt" style:font-style-complex="normal" style:font-weight-complex="normal" style:text-emphasize="none"/>
    </style:style>
    <style:style style:name="T44" style:family="text">
      <style:text-properties fo:font-variant="normal" fo:text-transform="none" style:text-outline="false" style:text-line-through-style="none" style:text-line-through-type="none" fo:font-size="9pt" fo:letter-spacing="normal" fo:language="pl" fo:country="PL" fo:font-style="normal" fo:text-shadow="none" style:text-underline-style="none" fo:font-weight="normal" officeooo:rsid="001a5495" fo:background-color="transparent" loext:char-shading-value="0" style:font-name-asian="Arial" style:font-size-asian="9pt" style:language-asian="pl" style:country-asian="PL" style:font-style-asian="normal" style:font-weight-asian="normal" style:font-size-complex="9pt" style:font-style-complex="normal" style:font-weight-complex="normal" style:text-emphasize="none"/>
    </style:style>
    <style:style style:name="T45" style:family="text">
      <style:text-properties fo:font-variant="normal" fo:text-transform="none" style:text-outline="false" style:text-line-through-style="none" style:text-line-through-type="none" style:text-position="0% 100%" fo:font-size="9pt" fo:letter-spacing="normal" fo:language="pl" fo:country="PL" fo:font-style="normal" fo:text-shadow="none" style:text-underline-style="none" fo:font-weight="normal" officeooo:rsid="00186a76" fo:background-color="transparent" loext:char-shading-value="0" style:font-name-asian="Arial" style:font-size-asian="9pt" style:language-asian="pl" style:country-asian="PL" style:font-style-asian="normal" style:font-weight-asian="normal" style:font-size-complex="9pt" style:font-style-complex="normal" style:font-weight-complex="normal" style:text-emphasize="none"/>
    </style:style>
    <style:style style:name="T46" style:family="text">
      <style:text-properties fo:font-variant="normal" fo:text-transform="none" style:text-outline="false" style:text-line-through-style="none" style:text-line-through-type="none" style:text-position="0% 100%" fo:font-size="9pt" fo:letter-spacing="normal" fo:language="pl" fo:country="PL" fo:font-style="normal" fo:text-shadow="none" style:text-underline-style="none" fo:font-weight="normal" officeooo:rsid="001a5495" fo:background-color="transparent" loext:char-shading-value="0" style:font-name-asian="Arial" style:font-size-asian="9pt" style:language-asian="pl" style:country-asian="PL" style:font-style-asian="normal" style:font-weight-asian="normal" style:font-size-complex="9pt" style:font-style-complex="normal" style:font-weight-complex="normal" style:text-emphasize="none"/>
    </style:style>
    <style:style style:name="T47" style:family="text">
      <style:text-properties fo:font-variant="normal" fo:text-transform="none" style:text-outline="false" style:text-line-through-style="none" style:text-line-through-type="none" style:text-position="0% 100%" fo:font-size="9pt" fo:letter-spacing="normal" fo:language="pl" fo:country="PL" fo:font-style="normal" fo:text-shadow="none" style:text-underline-style="none" fo:font-weight="normal" officeooo:rsid="00186a76" fo:background-color="transparent" loext:char-shading-value="0" style:font-name-asian="Arial" style:font-size-asian="9pt" style:language-asian="pl" style:country-asian="PL" style:font-style-asian="normal" style:font-weight-asian="normal" style:font-size-complex="9pt" style:language-complex="ar" style:country-complex="SA" style:font-style-complex="normal" style:font-weight-complex="normal" style:text-emphasize="none"/>
    </style:style>
    <style:style style:name="T48" style:family="text">
      <style:text-properties fo:font-variant="normal" fo:text-transform="none" style:text-outline="false" style:text-line-through-style="none" style:text-line-through-type="none" style:text-position="0% 100%" fo:font-size="9pt" fo:letter-spacing="normal" fo:language="pl" fo:country="PL" fo:font-style="normal" fo:text-shadow="none" style:text-underline-style="none" fo:font-weight="normal" officeooo:rsid="001b9c53" fo:background-color="transparent" loext:char-shading-value="0" style:font-name-asian="Arial" style:font-size-asian="9pt" style:language-asian="pl" style:country-asian="PL" style:font-style-asian="normal" style:font-weight-asian="normal" style:font-size-complex="9pt" style:language-complex="ar" style:country-complex="SA" style:font-style-complex="normal" style:font-weight-complex="normal" style:text-emphasize="none"/>
    </style:style>
    <style:style style:name="T49" style:family="text">
      <style:text-properties fo:font-variant="normal" fo:text-transform="none" style:text-outline="false" style:text-line-through-style="none" style:text-line-through-type="none" style:font-name="Source Serif Pro Light" fo:font-size="9pt" fo:letter-spacing="normal" fo:font-style="normal" fo:text-shadow="none" style:text-underline-style="none" fo:font-weight="normal" officeooo:rsid="00186a76" style:font-name-asian="Arial" style:font-size-asian="9pt" style:language-asian="pl" style:country-asian="PL" style:font-style-asian="normal" style:font-weight-asian="normal" style:font-name-complex="Times New Roman" style:font-size-complex="9pt" style:font-style-complex="normal" style:font-weight-complex="normal" style:text-emphasize="none"/>
    </style:style>
    <style:style style:name="T50" style:family="text">
      <style:text-properties fo:font-variant="normal" fo:text-transform="none" style:text-outline="false" style:text-line-through-style="none" style:text-line-through-type="none" style:font-name="Source Serif Pro Light" fo:font-size="9pt" fo:letter-spacing="normal" fo:font-style="normal" fo:text-shadow="none" style:text-underline-style="none" fo:font-weight="normal" officeooo:rsid="001c0b74" style:font-name-asian="Arial" style:font-size-asian="9pt" style:language-asian="pl" style:country-asian="PL" style:font-style-asian="normal" style:font-weight-asian="normal" style:font-name-complex="Times New Roman" style:font-size-complex="9pt" style:font-style-complex="normal" style:font-weight-complex="normal" style:text-emphasize="none"/>
    </style:style>
    <style:style style:name="T51" style:family="text">
      <style:text-properties fo:font-variant="normal" fo:text-transform="none" fo:color="#000000" loext:opacity="100%" style:text-outline="false" style:text-line-through-style="none" style:text-line-through-type="none" style:font-name="Source Serif Pro Light1" fo:font-size="6.5pt" fo:letter-spacing="normal" fo:language="pl" fo:country="PL" fo:font-style="normal" fo:text-shadow="none" style:text-underline-style="none" fo:font-weight="normal" officeooo:rsid="00186a76" style:font-name-asian="Arial" style:font-size-asian="6.5pt" style:language-asian="pl" style:country-asian="PL" style:font-style-asian="normal" style:font-weight-asian="normal" style:font-name-complex="Times New Roman" style:font-size-complex="6.5pt" style:font-style-complex="normal" style:font-weight-complex="normal" style:text-emphasize="none"/>
    </style:style>
    <style:style style:name="T52" style:family="text">
      <style:text-properties officeooo:rsid="001a5495"/>
    </style:style>
    <style:style style:name="Sect1" style:family="section">
      <style:section-properties text:dont-balance-text-columns="false" style:writing-mode="lr-tb" style:editable="false">
        <style:columns fo:column-count="1" fo:column-gap="0cm"/>
        <text:notes-configuration text:note-class="footnote"/>
      </style:section-properties>
    </style:style>
    <style:style style:name="gr1" style:family="graphic">
      <style:graphic-properties draw:stroke="solid" svg:stroke-width="0.079cm" svg:stroke-color="#808080" svg:stroke-opacity="100%" draw:stroke-linejoin="miter" svg:stroke-linecap="square" draw:fill="none" draw:fill-color="#ffffff" draw:textarea-horizontal-align="left" draw:textarea-vertical-align="top" draw:auto-grow-height="false" fo:padding-top="0.229cm" fo:padding-bottom="0.229cm" fo:padding-left="0.441cm" fo:padding-right="0.441cm" fo:wrap-option="wrap" draw:shadow-color="#808080" fo:margin-left="0.319cm" fo:margin-right="0.319cm" fo:margin-top="0cm" fo:margin-bottom="0cm" style:run-through="background" style:wrap="run-through" style:number-wrapped-paragraphs="no-limit" style:vertical-pos="from-top" style:vertical-rel="paragraph" style:horizontal-pos="from-left" style:horizontal-rel="paragraph" draw:wrap-influence-on-position="once-concurrent" loext:allow-overlap="true" style:flow-with-text="false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39"><text:span text:style-name="T2">D</text:span><text:span text:style-name="T1">olnośląski</text:span><text:span text:style-name="T3"> </text:span><text:span text:style-name="T1">wojewódzki</text:span><text:span text:style-name="T3"> </text:span><text:span text:style-name="T1"><text:line-break/>konserwator</text:span><text:span text:style-name="T3"> </text:span><text:span text:style-name="T1">zabytków</text:span><draw:line text:anchor-type="char" draw:z-index="0" draw:name="Kształt1" draw:style-name="gr1" draw:text-style-name="P44" svg:x1="0.093cm" svg:y1="1.409cm" svg:x2="17.005cm" svg:y2="1.388cm"><text:p/></draw:line></text:p>
      <table:table table:name="Tabela1" table:style-name="Tabela1">
        <table:table-column table:style-name="Tabela1.A"/>
        <table:table-column table:style-name="Tabela1.B"/>
        <table:table-row table:style-name="Tabela1.1">
          <table:table-cell table:style-name="Tabela1.A1" office:value-type="string">
            <text:p text:style-name="P17"><text:span text:style-name="T4">50</text:span><text:span text:style-name="T5">-</text:span><text:span text:style-name="T4">243</text:span><text:span text:style-name="T6"> </text:span><text:span text:style-name="T11">Wrocław</text:span><text:span text:style-name="T4">,</text:span><text:span text:style-name="T6"> </text:span><text:span text:style-name="T10">ul.</text:span><text:span text:style-name="T12"> </text:span><text:span text:style-name="T10">Władysława</text:span><text:span text:style-name="T12"> </text:span><text:span text:style-name="T10">Łokietka</text:span><text:span text:style-name="T12"> </text:span><text:span text:style-name="T10">11</text:span><text:span text:style-name="T7"> </text:span><text:span text:style-name="T5">(071)</text:span><text:span text:style-name="T7"> </text:span><text:span text:style-name="T8">395</text:span><text:span text:style-name="T9">80</text:span><text:span text:style-name="T8">22</text:span></text:p>
          </table:table-cell>
          <table:table-cell table:style-name="Tabela1.A1" office:value-type="string">
            <text:p text:style-name="P4"><text:span text:style-name="Internet_20_link"><text:span text:style-name="T14">dwkz@dwkz.pl</text:span></text:span></text:p>
            <text:p text:style-name="P18"><text:span text:style-name="Internet_20_link"><text:span text:style-name="T14">http://wosoz.ibip.wroc.pl/public</text:span></text:span><text:a xlink:type="simple" xlink:href="http://wosoz.ibip.wroc.pl/public/" text:style-name="Internet_20_link" text:visited-style-name="Visited_20_Internet_20_Link"><text:span text:style-name="Internet_20_link"><text:span text:style-name="T17">/</text:span></text:span></text:a></text:p>
          </table:table-cell>
        </table:table-row>
        <table:table-row table:style-name="Tabela1.1">
          <table:table-cell table:style-name="Tabela1.A1" office:value-type="string">
            <text:p text:style-name="P2"/>
          </table:table-cell>
          <table:table-cell table:style-name="Tabela1.A1" office:value-type="string">
            <text:p text:style-name="P3"/>
          </table:table-cell>
        </table:table-row>
      </table:table>
      <text:p text:style-name="P1">Wrocław, dnia <text:span text:style-name="T52">13</text:span><text:span text:style-name="T19"> grudnia</text:span><text:span text:style-name="T18"> 2021</text:span> r.</text:p>
      <text:p text:style-name="P19">WZN.51<text:span text:style-name="T26">51.904</text:span>.2021.MJK</text:p>
      <text:p text:style-name="P20">RKP-54322/2021</text:p>
      <text:p text:style-name="P19"/>
      <text:h text:style-name="P38" text:outline-level="3"><text:s/>POSTANOWIENIE nr <text:span text:style-name="T26">880/</text:span>2021</text:h>
      <text:p text:style-name="P27"><text:span text:style-name="T31">Na podstawie art. 53 ust. 4 pkt 2 i ust. 5 w związku z art. 64 ust. 1 ustawy z dnia 27 marca 2003 r. o planowa­niu i zagospodarowaniu przestrzennym (tekst jednolity: DzU z 2021 r. poz. 741, ze zmianami), art. 89 pkt 2 i art. 91 ust. 4 pkt 4 ustawy z dnia 23 lipca 2003 r. o ochronie za­bytków i opiece nad zabyt­kami (tekst jednoli­ty: DzU z </text:span><text:span text:style-name="Strong_20_Emphasis"><text:span text:style-name="T32">2021 r. poz. 710, ze zmianami</text:span></text:span><text:span text:style-name="T31">) i art. 106 ustawy z dnia 14 czerwca 1960 r. – Kodeks­u po­stępowania admi­nistracyjnego (tekst jednolit­y: DzU z 2021 r. poz. 735), </text:span></text:p>
      <text:p text:style-name="P21">odmawiam uzgodnienia</text:p>
      <text:p text:style-name="P28"><text:span text:style-name="T27">projektu decyzji o warunkach zabudowy dla inwestycji planowanej na nieruchomości ozna­czon</text:span><text:span text:style-name="T28">ej</text:span><text:span text:style-name="T27"> geode­zyjnie nr </text:span><text:span text:style-name="T29">109/10 obręb Strzeszów</text:span><text:span text:style-name="T27">, gm. Wisznia Mała, obejmującej budo­wę </text:span><text:span text:style-name="T29">domu jednorodzinneg</text:span><text:span text:style-name="T30">o</text:span><text:span text:style-name="T29">, </text:span>przedłożon­ego przez Wójta Gminy Wisznia Mała dnia <text:span text:style-name="T26">02.12</text:span>.2021 r. w związku z postępowaniem w spra­wie ustalenia warunków zabudowy, pro­wadzonym na rzecz <text:span text:style-name="T33">Anny Kaczmarek, zam. przy ul. Waniliowej 32/6, 51-180 Wrocław</text:span></text:p>
      <text:p text:style-name="P5">UZASADNIENIE</text:p>
      <text:p text:style-name="P5"/>
      <text:p text:style-name="P6"><text:span text:style-name="T21"><text:tab/></text:span><text:span text:style-name="T20">Wójt Gminy Wisznia Mała dnia 02.12.2021 r. wystąpił do Dolnośląskie­go Wojewódzkiego Kon­serwatora Zabytków o uzgodnienie projektu decyzji lokalizacyjnej dla ww. inwestycji w Strzeszowie na działce nr 103/10 (</text:span><text:span text:style-name="T22">znak</text:span><text:span text:style-name="T20"> sprawy </text:span><text:span text:style-name="T24">R-NP.6730.1.85.2021.AR, </text:span><text:span text:style-name="T25">data wpływu 2.12.2021 r.</text:span><text:span text:style-name="T20">), w związku z postępo­waniem w sprawie usta­lenia wa­runków zabudo­wy na rzecz </text:span><text:span text:style-name="Strong_20_Emphasis"><text:span text:style-name="T23">Anny Kaczmarek. </text:span></text:span></text:p>
      <text:p text:style-name="P6"><text:span text:style-name="Strong_20_Emphasis"><text:span text:style-name="T23"><text:tab/>Kompetencje organu konserwatorskiego w przedmiotowej sprawie wynikają z faktu, że teren objęty inwestycją znajduje się w granicach historycznego układu przestrzen­nego Strzeszowa, który figuruje w wyka­zie za­bytków przeznaczonych do ujęcia w wojewódzkiej ewidencji za­bytków, spełnia­jącym wy­mogi art. 7 </text:span></text:span><text:span text:style-name="Strong_20_Emphasis"><text:span text:style-name="T20">ustawy z dnia 18 marca 2010 r. o zmianie usta­wy o ochronie zabyt­ków i opiece nad zabytkami oraz o zmianie niektórych ustaw (DzU z 2010 r. Nr 75 poz. 474)</text:span></text:span><text:span text:style-name="Strong_20_Emphasis"><text:span text:style-name="T23">. Stosownie do jej art. 8 ust. 1 do czasu za­łożenia gminnej ewidencji zabytków decyzje o warun­kach zabudowy – w odniesie­niu do za­bytków znaj­dujących się w wykazie – wydaje się po uzgodnieniu z wojewódzkim kon­serwatorem zabyt­ków. Teren ten </text:span></text:span><text:span text:style-name="Strong_20_Emphasis"><text:span text:style-name="T20">podlega również ochronie w zakresie zabytków archeologicznych. Znaj­duje się na ob</text:span></text:span><text:span text:style-name="Strong_20_Emphasis"><text:span text:style-name="T23">szarze wsi o średniowiecznej metryce (najstarsze historyczne wzmianki o Strzeszowie pocho­dzą z 1345 r.), ujętym w ww. wykazie zabytków.</text:span></text:span></text:p>
      <text:p text:style-name="P24"><text:span text:style-name="Strong_20_Emphasis"><text:span text:style-name="T13"><text:tab/>W myśl art. 3 pkt 12 ustawy o ochronie za­bytków i opiece nad zabytkami, Strzeszów w określo­nych granicach spełnia definicję zabytku rozu­mianego jako histo­ryczny układ ruralistyczny, czyli przestrzen­ne założenie wiejskie, zawierające zespoły bu­dowlane, pojedyncze budyn­ki i formy zaprojek­towanej zie­leni, roz­mieszczone w układzie historycz­nych po­działów własno­ściowych i funkcjo­nalnych, w tym ulic lub sieci dróg. Ochronie konserwator­skiej pod­lega zasadnicze rozplanowa­nie prze­strzenne i funkcjonaln­e wsi, układ dróg, hi­storyczna parcelacja, sposób za­gospodarowania i inten­sywność zabu­dowy dzia­łek oraz ar­chitektoniczny charakter budyn­ków. Natomiast zgodnie z art. 3 pkt 4 ww. ustawy obszar Strzeszowa należy traktować również jako zabytek archeolo­giczny, czyli zaby­tek nieru­chomy, będący powierzchniową, podziemną lub podwodną pozostałością eg­zystencji i działal­ności czło­wieka, zło­żoną z nawarstwień kulturowych i znajdujących się w nich wytwo­rów bądź ich śla­dów albo zaby­tek ruchomy, będący tym wytworem. </text:span></text:span></text:p>
      <text:p text:style-name="P22"><text:span text:style-name="Strong_20_Emphasis"><text:span text:style-name="T23"><text:tab/>Ochrona konserwatorska przedmiotowego obszaru ma uzasadnienie w historycznej metry­ce miejscowości, sięgającej przynajmniej początku XIII w., o utrzymanym historycznym układzie przestrzen­nym, zawierającym zabytkowe mieszkalno-gospodarcze zespoły budowlane oraz zachowa­nych w war­stwie podziemnej pozostałościach egzystencji i działalności człowieka.</text:span></text:span></text:p>
      <text:p text:style-name="P24"><text:span text:style-name="Strong_20_Emphasis"><text:span text:style-name="T41"><text:tab/><text:tab/>Organ konserwatorski winien rozpatrywać wpływ planowanej inwestycji na zachowanie warto­ści układu przestrzennego Strzeszowa. Jego ochrona ma na celu trwałe utrzy­manie </text:span></text:span><text:span text:style-name="Strong_20_Emphasis"><text:span text:style-name="T42">histo­rycznego spo­sobu zagospodarowania i </text:span></text:span><text:soft-page-break/><text:span text:style-name="Strong_20_Emphasis"><text:span text:style-name="T42">zabudowy współtworzącej krajo­braz</text:span></text:span><text:span text:style-name="Strong_20_Emphasis"><text:span text:style-name="T41">. Oznacza to m.in. </text:span></text:span><text:span text:style-name="Strong_20_Emphasis"><text:span text:style-name="T42">niedop­uszczanie do wprowadzania zabu­dowy w ahistorycz­nej lokaliza­cji i o przypadkowej, niena­wiązującej do historycz­nej skali i architekturze. Nowe budynki powinny być projek­towane tylko jako uzupełnienie ist­niejącego układu przestrzennego i z uwzględnieniem zachowanej histor­ycznej zabudowy.</text:span></text:span></text:p>
      <text:p text:style-name="P25"><text:span text:style-name="Strong_20_Emphasis"><text:span text:style-name="T43"><text:tab/>Projekt decyzji o warunkach zabudowy umożliwia budowę budynku jednorodzinnego na działce nr 103/10 obręb Strzeszów. </text:span></text:span><text:span text:style-name="Strong_20_Emphasis"><text:span text:style-name="T44">W</text:span></text:span><text:span text:style-name="Strong_20_Emphasis"><text:span text:style-name="T43"> załączn­iku graficz­nym wyznacza jedną nieprzekraczalną li­nię zabudowy w odległości 32 m od granicy z działką drogową nr 101. Ele­menty budynku, takie jak schody, ganki, wiatrołapy, zadaszenia nad wejściem oraz część garażowa mogą być wy­sunięte przed ustaloną nieprzekraczalną linię zabudowy do 1,5 m i na długość nie więcej niż 1/3 szeroko­ści frontowej elewacji budynku. Pro­jekt ustala udział powierzchni biologicznie czynnej w zagospodarowaniu terenu inwestycji na minimum 45% powierzchni terenu. Dopusz­cza się wielkość powierzchni zabudowy w stosunku do powierzchni terenu inwestycji do 25%. Ustalenia dla budowy budynku mieszkalnego obejmują szero­kość elewacji frontowej do 20 m; wysokość górnej krawędzi elewacji frontowej, jej gzymsu lub attyki dla budynku zlokalizowanego kalenicowo do linii zabudowy do 4,5m, szczytowo maksymalna wysokość okapu równa maksymalnej wysokości kalenicy; wysokość kalenicy do 9m, prze­krycie dachem dwuspadowym o poła­ciach pod kątem 35-45°, o kalenicy prostopadłej lub równoległej do linii zabudowy, z dopuszczeniem lukarn; możliwa jest realiza­cja dachu o innych niż ww. parametrach na powierzchni do 20% rzutu dachu budynku.</text:span></text:span></text:p>
      <text:p text:style-name="P26"><text:span text:style-name="Strong_20_Emphasis"><text:span text:style-name="T45"><text:tab/>Po przeanalizowaniu przedłożonego projektu decyzji stwierdzam, że inwestycja nie jest możli­wa do zaakceptowania w przedstawionym kształcie na terenie historycznego ukła­du przestrzen­nego Strzeszowa. Sprzeciw budzi dopuszczona lokalizacja budynku w drugiej linii zabudowy.</text:span></text:span></text:p>
      <text:p text:style-name="P26"><text:span text:style-name="Strong_20_Emphasis"><text:span text:style-name="T45"><text:tab/>Parametry dopuszczone w projekcie decyzji lo­kalizacyjnej w zakresie lokalizacji i powierzchni bu­dynku odbiegają od rozwiązań trady­cyjnych stosowanych na terenie miejscowości, w granicach obję­tych ochroną konserwatorską. </text:span></text:span></text:p>
      <text:p text:style-name="P8"><text:span text:style-name="Strong_20_Emphasis"><text:span text:style-name="T34"><text:tab/></text:span></text:span><text:span text:style-name="Strong_20_Emphasis"><text:span text:style-name="T35">Strzeszów posiada widlicowy układ: tworzy go zwarta zabudowa, rozplanowana na osi wschó­d-zachód, skoncentrowana wzdłuż ulic Lipowej i Ozorowickiej, współtworząca historyczną sylwetę wsi. Składają się na nią obiekty mieszkalne i gospodarcze (w tym zespół pałacowo-folwarczny w północno­-wschodniej części wsi i położony na zachód od niego zespół kościelny, wpisane do rejestru zabytków), pochodzące głównie z przełomu XIX i XX w., o podobnym rozplanowaniu oraz zbliżonych gabarytach i formie architektonicznej, usytuowane szczytowo lub kalenicowo wzdłuż drogi. Cechuje je prosta bryła na planie prostokąta, o elewacjach ukształtowanych przy użyciu tradycyjnych materiałów elewacyjnych (tynk, cegła), pokrycie dachem o klasycznej, stromej geometrii, o symetrycznym dwuspadowym ukła­dzie połaci i kącie nachylenia zawierającym się w przedziale 35-45°, krytym przeważnie dachówką cera­miczną w kolorze ceglastym lub dachówką cementową w kolorze naturalnym. Historycznie wykształco­ny i utrwalony w XIX i na początku XX w. układ przestrzenny, w dużej mierze został utrzymany. Miejsco­wość w dużej mierze zachowała pierwotny charakter zabudowy oraz sposób zagospodarowania po­szczególnych parceli, co potwierdza porównanie map topogra­ficznych z XIX/XX wi. z aktualnym planem Strzeszowa. Nowo powstała zabudowa nadal skupiona jest we frontowych częściach działek, z zacho­waniem linii zabudowy, jako wolnostojąca lub w postaci dwóch, trzech obiektów nawiązujących ukła­dem do zagród. </text:span></text:span></text:p>
      <text:p text:style-name="P23"><text:span text:style-name="Strong_20_Emphasis"><text:span text:style-name="T45"><text:tab/><text:tab/>W ocenie organu konserwatorskiego tak</text:span></text:span><text:span text:style-name="Strong_20_Emphasis"><text:span text:style-name="T46">i</text:span></text:span><text:span text:style-name="Strong_20_Emphasis"><text:span text:style-name="T45"> sposób kształtowania przestrzeni, z zabudową fronto­wą i niemal wolnym od zainwestowania wnętrzem kwartałów, powinien być kontynuowany jako uza­sadniony historycznie. </text:span></text:span></text:p>
      <text:p text:style-name="P10"><text:span text:style-name="Strong_20_Emphasis"><text:span text:style-name="T35">Działka nr 103/10 znajduje się w centrum Strzeszowa, po południowej </text:span></text:span><text:span text:style-name="Strong_20_Emphasis"><text:span text:style-name="T36">i zachodniej</text:span></text:span><text:span text:style-name="Strong_20_Emphasis"><text:span text:style-name="T35"> stronie ul. Lipowej. W re­jonie tym zachowała się częściowo historycz­na zabudowa mieszkalna i gospodarcza, uzupełniona w 2. połowie XX i na początku XXI wieku. Budynki historyczne, często w układach zagrodowych, założo­ne są na planie wydłużonego prostoką­ta, nakryte dwuspadowo (lub dachem naczółkowym). Współcze­sne re­alizacje w różnym stopniu uwzględniają zabytkowy, wiejski charakter Strzeszowa. Obję­cie histo­rycznego układu wsi ochroną ma na celu nie tylko zachowanie istniejących elementów krajobra­zu, jak np. spo­sób zagospodarowania terenu, linie zabudo­wy, budynki historyczne, lecz również rewalo­ryzację i kształ­towanie tego krajobrazu w odniesieniu do zachowanych walorów historycznych, arty­stycznych i nauko­wych wsi, do jej układu i zabytkowych bu­dynków.</text:span></text:span></text:p>
      <text:p text:style-name="P26"><text:span text:style-name="Strong_20_Emphasis"><text:span text:style-name="T45"><text:tab/><text:tab/></text:span></text:span><text:span text:style-name="Strong_20_Emphasis"><text:span text:style-name="T47">Należy ponadto skorygować zapisy w punkcie dotyczącym ochrony dziedzictwa kulturowego i zabyt­ków oraz dóbr kultury współczesne. Inwestycja znajduje się w granicach historycznego układu prze­strzennego Strzeszowa, który figuruje w wyka­zie za­bytków przeznaczonych do ujęcia w </text:span></text:span><text:span text:style-name="Strong_20_Emphasis"><text:span text:style-name="T48">gminnej</text:span></text:span><text:span text:style-name="Strong_20_Emphasis"><text:span text:style-name="T47"> ewidencji zabytków, spełnia­jącym wymo­gi art. 7 usta­wy o zmianie ustawy o ochronie zabyt­ków i opiece nad zabytka­mi oraz o zmianie nie­których in­nych ustaw. Stosownie do jej art. 8 ust. 1 do cza­su założenia gminnej ewidencji zabytków</text:span></text:span><text:span text:style-name="Strong_20_Emphasis"><text:span text:style-name="T45"> decyzje o warun­kach zabudowy – w odniesie­niu do za­bytków znaj­dujących się w ww. wykazie – wydaje się po uzgodnieniu z wojewódzkim konserwatorem za­bytków.</text:span></text:span></text:p>
      <text:p text:style-name="P11"><text:span text:style-name="Strong_20_Emphasis"><text:span text:style-name="T37"><text:tab/>Stwierdzić należy także, że przedłożony projekt decyzji nie zawiera właściwych ustaleń doty­czących ochrony zabytków archeologicznych. Nie określono ani przedmiotu ochrony konserwatorskiej za­bytków archeologicznych (obszar wsi o średniowiecznej metryce, w wykazie zabytków wskazanych do ujęcia w wojewódzkiej ewidencji zabytków), ani nie wskazano implikowanych przez nią ustawowych obowiązków strony (w tym zastosowania art. 31 ustawy o ochronie zabytków i opiece nad zabytkami, tj. wymogu przeprowadzenia badań archeologicznych).</text:span></text:span></text:p>
      <text:p text:style-name="P9"><text:soft-page-break/><text:span text:style-name="Strong_20_Emphasis"><text:span text:style-name="T39"><text:tab/>Mając na uwadze powyższe rozważania, organ konserwatorski uznał, że przedmiotowa inwe­stycja stoi w sprzeczności z zasadami ochrony zabytków, które polegają m.in. na zapewnieniu im warun­ków trwa­łego zachowania. Oznacza to, że nie należy wprowadzać zmian, które mogą negatywnie wpły­nąć na hi­storyczny układ przestrzenny, a także naruszyć wartości architektoniczne poszczególnych bu­dynków. Dodatko­wo realizacja inwestycji spowodowałaby naruszenie przepisu art. 4 pkt 2 i 3 usta­wy o ochronie zabytków i opiece nad zabytkami, który stanowi, że ochrona zabytków po­lega w szczególno­ści na po­dejmowaniu przez organy administracji publicznej działań mających na celu zapob­ieganie za­grożeniom mogącym spo­wodować uszczerbek dla wartości zabytków, jak i udaremnie­nia niszczenia i niewłaściwe­go korzystania z zabytków. Wobec tego na podstawie przepi­sów ww. usta­wy należało od­mówić uzgod­nienia przedstawio­nego projektu decyzji. </text:span></text:span></text:p>
      <text:p text:style-name="P29"><text:span text:style-name="Strong_20_Emphasis"><text:span text:style-name="T39"/></text:span></text:p>
      <text:p text:style-name="P7"><text:span text:style-name="Strong_20_Emphasis"><text:span text:style-name="T39">Pouczenie: Na niniejsze postanowienie przysługuje Inwestorowi zażalenie do Ministra Kultury i Dziedzic­twa Narodowego. Zażalenie wnosi się za pośrednictwem DWKZ w terminie 7 dni od dnia dorę­czenia postanowienia (art. 141 § 1 i 2 Kpa, art. 53 ust. 5 ustawy o planowaniu i zagospodarowa­niu prze­strzennym). Zażalenie proszę dostarczyć w dwóch egzemplarzach.</text:span></text:span></text:p>
      <text:p text:style-name="P30"><text:span text:style-name="Strong_20_Emphasis"><text:span text:style-name="T39"/></text:span></text:p>
      <text:p text:style-name="P30"><text:span text:style-name="Strong_20_Emphasis"><text:span text:style-name="T39"/></text:span></text:p>
      <text:p text:style-name="P30"><text:span text:style-name="Strong_20_Emphasis"><text:span text:style-name="T39"/></text:span></text:p>
      <text:p text:style-name="P12"><text:span text:style-name="Strong_20_Emphasis"><text:span text:style-name="T39"/></text:span></text:p>
      <text:p text:style-name="P36"><text:span text:style-name="Strong_20_Emphasis"><text:span text:style-name="T40">Daniel Gibski</text:span></text:span></text:p>
      <text:p text:style-name="P37"><text:span text:style-name="Strong_20_Emphasis"><text:span text:style-name="T40">Dolnośląski Wojewódzki</text:span></text:span></text:p>
      <text:p text:style-name="P37"><text:span text:style-name="Strong_20_Emphasis"><text:span text:style-name="T40">Konserwator Zabytków</text:span></text:span></text:p>
      <text:p text:style-name="P35"><text:span text:style-name="Strong_20_Emphasis"><text:span text:style-name="T38"><text:tab/><text:tab/><text:tab/><text:tab/><text:tab/><text:tab/> <text:s/><text:tab/>[podpisano podpisem elektronicznym]</text:span></text:span></text:p>
      <text:p text:style-name="P31"><text:span text:style-name="Strong_20_Emphasis"><text:span text:style-name="T39"/></text:span></text:p>
      <text:p text:style-name="P31"><text:span text:style-name="Strong_20_Emphasis"><text:span text:style-name="T39"/></text:span></text:p>
      <text:p text:style-name="P32"><text:span text:style-name="Strong_20_Emphasis"><text:span text:style-name="T39"/></text:span></text:p>
      <text:p text:style-name="P32"><text:span text:style-name="Strong_20_Emphasis"><text:span text:style-name="T39"/></text:span></text:p>
      <text:p text:style-name="P32"><text:span text:style-name="Strong_20_Emphasis"><text:span text:style-name="T39"/></text:span></text:p>
      <text:p text:style-name="P32"><text:span text:style-name="Strong_20_Emphasis"><text:span text:style-name="T39"/></text:span></text:p>
      <text:p text:style-name="P32"><text:span text:style-name="Strong_20_Emphasis"><text:span text:style-name="T39"/></text:span></text:p>
      <text:p text:style-name="P32"><text:span text:style-name="Strong_20_Emphasis"><text:span text:style-name="T39"/></text:span></text:p>
      <text:section text:style-name="Sect1" text:name="Sekcja1">
        <text:p text:style-name="P13"><text:span text:style-name="Strong_20_Emphasis"><text:span text:style-name="T49">Otrzymują Strony (za potwierdzeniem odbioru):</text:span></text:span></text:p>
        <text:list xml:id="list1039621460" text:style-name="WW8Num4">
          <text:list-item>
            <text:p text:style-name="P40"><text:span text:style-name="Strong_20_Emphasis"><text:span text:style-name="T49">Wójt Gminy Wisznia Mała (ePUAP)</text:span></text:span></text:p>
          </text:list-item>
          <text:list-item>
            <text:p text:style-name="P41"><text:span text:style-name="Strong_20_Emphasis"><text:span text:style-name="T49">Pani Anna Kaczmarek, </text:span></text:span><text:span text:style-name="Strong_20_Emphasis"><text:span text:style-name="T50">ul. Waniliowa 32/6, 51-180 Wrocław</text:span></text:span></text:p>
          </text:list-item>
        </text:list>
        <text:p text:style-name="P13"><text:span text:style-name="Strong_20_Emphasis"><text:span text:style-name="T49">Do wiadomości:<text:tab/></text:span></text:span></text:p>
        <text:list xml:id="list1959215540" text:style-name="WW8Num3">
          <text:list-item>
            <text:p text:style-name="P42"><text:span text:style-name="Strong_20_Emphasis"><text:span text:style-name="T49">a/a Strzeszów, gm. Wisznia Mała, </text:span></text:span></text:p>
          </text:list-item>
        </text:list>
      </text:section>
      <text:p text:style-name="P33"><text:span text:style-name="Strong_20_Emphasis"><text:span text:style-name="T39">Pozostałe Strony postępowania zostaną powiadomione w drodze obwieszczenia na stronie https://wosoz.ibip.wroc.pl, zgodnie z art. 49 § 1 Kpa w zw. z art. 53 ust. 1 ustawy o planowaniu i zagospodarowaniu przestrzennym.</text:span></text:span></text:p>
      <text:p text:style-name="P43">Klauzula Informacyjna o przetwarzaniu danych osobowych</text:p>
      <text:p text:style-name="P15"/>
      <text:p text:style-name="P15"><text:tab/>Zgodnie z art. 13 ust. 1 i 2 ogólnego rozporządzenia o ochronie danych Parlamentu Europejskiego i Rady (UE) 2016/679 z dnia 27 kwietnia 2016 r. (dalej RODO) informujemy, że: </text:p>
      <text:p text:style-name="P15"/>
      <text:p text:style-name="P14">Administratorem danych osobowych jest Dolnośląski Wojewódzki Konserwator Zabytków z siedzibą we Wrocła­wiu (50-243) przy ul. Władysława Łokietka 11, z którym można nawiązać kontakt:</text:p>
      <text:p text:style-name="P14">A. osobiście, poprzez umówienie wizyty;</text:p>
      <text:p text:style-name="P14">B. telefonicznie pod nr 71 343 65 01</text:p>
      <text:p text:style-name="P16"><text:span text:style-name="T16">C. mailowo: </text:span><text:a xlink:type="simple" xlink:href="mailto:dwkz@dwkz.pl" text:style-name="Internet_20_link" text:visited-style-name="Visited_20_Internet_20_Link"><text:span text:style-name="Internet_20_link"><text:span text:style-name="T15">dwkz@dwkz.pl</text:span></text:span></text:a></text:p>
      <text:p text:style-name="P14">D. korespondencyjnie: Dolnośląski Wojewódzki Konserwator Zabytków, ul. Łokietka 11, 50-243 Wrocław.</text:p>
      <text:p text:style-name="P14">W sprawach związanych z danymi osobowymi można kontaktować się z inspektorem ochrony danych w Woje­wódzkim Urzędzie Ochrony Zabytków we Wrocławiu:</text:p>
      <text:p text:style-name="P16"><text:span text:style-name="T16">Inspektor: Mateusz Adamczyk, adres e-mail: </text:span><text:a xlink:type="simple" xlink:href="mailto:iod@dwkz.pl" text:style-name="Internet_20_link" text:visited-style-name="Visited_20_Internet_20_Link"><text:span text:style-name="Internet_20_link"><text:span text:style-name="T16">iod@dwkz.pl</text:span></text:span></text:a><text:span text:style-name="T16"> </text:span></text:p>
      <text:p text:style-name="P14">lub w siedzibie urzędu: Wojewódzki Urząd Ochrony Zabytków we Wrocławiu, ul. Władysława Łokietka 11, 50-243 Wrocław.</text:p>
      <text:p text:style-name="P14">Administrator gromadzi dane osobowe w celu realizacji zadań wynikających z obowiązującego prawa, w szczegól­ności ustawy z dnia 23 lipca 2003 r. o ochronie zabytków i opiece nad zabytkami na podstawie art. 6 ust. 1 lit e RODO w celu przeprowadzenia postępowania administracyjnego. W związku z powyższym dane gromadzone dane osobowe mogą być przekazywane:</text:p>
      <text:p text:style-name="P14">A. podmiotom upoważnionym na podstawie obowiązujących przepisów prawa (np. Sądy, prokuratura, jednostki policji etc.);</text:p>
      <text:p text:style-name="P14">B. podmiotom, które przetwarzają dane na podstawie zawartej przez Administratora umowy o przetwarzanie danych oso­bowych (np. kancelarie adwokackie reprezentujące Dolnośląskiego Wojewódzkiego Konserwatora Zabytków, firmy informat­yczne sprawujące nadzór nas siecią informatyczną, w której zapisane są gromadzone dane etc.)</text:p>
      <text:p text:style-name="P14">Podanie danych osobowych jest dobrowolne, jednakże niepodanie danych niezbędnych do przeprowadzenia po­stępowania administracyjnego, m.in. takich jak imię, nazwisko, adres do korespondencji, w szczególnych sytu­acjach nr PESEL może spowodować odmowę wszczęcia postępowania, wskutek braku możliwości ustalenia i iden­tyfikacji strony postępowania administracyjnego w rozumieniu art. 28 kodeksu postępowania administracyjnego. Powyższe nie dotyczy jeżeli przepis obowiązującego prawa nakłada na stronę obowiązek wskazania określonych w danym przepisie prawnym danych identy­fikujących tą osobę. </text:p>
      <text:p text:style-name="P14">Zebrane dane nie będą przekazywane do Państw trzecich.</text:p>
      <text:p text:style-name="P14">Dane osobowe będą przetwarzane przez okres niezbędny do realizacji wskazanego w pkt 3 celu przetwarzania, w tym również obowiązku archiwizacyjnego wynikającego z odrębnych ustaw i innych <text:s/>przepisów prawa.</text:p>
      <text:p text:style-name="P14">Każdy, kogo dane osobowe są przetwarzane przez Dolnośląskiego Wojewódzkiego Konserwatora Zabytków, ma prawo do:</text:p>
      <text:p text:style-name="P14">A. dostępu do treści zgromadzonych danych; </text:p>
      <text:p text:style-name="P14">B. <text:s/>sprostowania danych;</text:p>
      <text:p text:style-name="P14">D. <text:s/>ograniczenia przetwarzania danych;</text:p>
      <text:p text:style-name="P14">E. <text:s/>przenoszenia danych;</text:p>
      <text:p text:style-name="P14">F. <text:s/>wniesienia sprzeciwu wobec przetwarzania danych. <text:s/></text:p>
      <text:p text:style-name="P14">Zgromadzone dane osobowe dane nie będą poddawane zautomatyzowanemu podejmowaniu decyzji, w tym rów­nież profilowaniu.</text:p>
      <text:p text:style-name="P34"><text:span text:style-name="Strong_20_Emphasis"><text:span text:style-name="T51">Każdy, kto uważa, że jego dane są przetwarzane w sposób nieprawidłowy, ma prawo złożenia skargi do Prezesa Urzędu Ochrony Danych Osobowych, ul. Stawki 2, 00-193 Warszawa, tel. 606-950-000.</text:span></text:span></text:p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officeooo="http://openoffice.org/2009/office" office:version="1.3">
  <office:font-face-decls>
    <style:font-face style:name="Mangal1" svg:font-family="Mangal"/>
    <style:font-face style:name="Times New Roman1" svg:font-family="'Times New Roman'" style:font-family-generic="roman"/>
    <style:font-face style:name="Garamond" svg:font-family="Garamond" style:font-family-generic="roman" style:font-pitch="variable"/>
    <style:font-face style:name="Liberation Serif" svg:font-family="'Liberation Serif'" style:font-family-generic="roman" style:font-pitch="variable"/>
    <style:font-face style:name="Source Serif Pro Light" svg:font-family="'Source Serif Pro Light'" style:font-family-generic="roman" style:font-pitch="variable"/>
    <style:font-face style:name="Source Serif Pro Light1" svg:font-family="'Source Serif Pro Light'" style:font-adornments="Regular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Candara" svg:font-family="Candara" style:font-family-generic="swiss" style:font-pitch="variable"/>
    <style:font-face style:name="Franklin Gothic Medium Cond" svg:font-family="'Franklin Gothic Medium Cond'" style:font-family-generic="swiss" style:font-pitch="variable"/>
    <style:font-face style:name="Gill Sans MT Condensed" svg:font-family="'Gill Sans MT Condensed'" style:font-family-generic="swiss" style:font-pitch="variable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pl" fo:country="PL" style:letter-kerning="true" style:font-name-asian="NSimSun" style:font-size-asian="10.5pt" style:language-asian="zh" style:country-asian="CN" style:font-name-complex="Mangal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pl" fo:country="PL" style:letter-kerning="true" style:font-name-asian="NSimSun" style:font-size-asian="10.5pt" style:language-asian="zh" style:country-asian="CN" style:font-name-complex="Mangal" style:font-size-complex="12pt" style:language-complex="hi" style:country-complex="IN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Mangal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Mangal1" style:font-family-complex="Mangal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1" style:font-family-complex="Mangal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Mangal1" style:font-family-complex="Mangal"/>
    </style:style>
    <style:style style:name="Heading_20_3" style:display-name="Heading 3" style:family="paragraph" style:parent-style-name="Standard" style:next-style-name="Standard" style:default-outline-level="3" style:class="text">
      <style:paragraph-properties fo:text-align="center" style:justify-single-word="false" fo:keep-with-next="always"/>
      <style:text-properties fo:font-size="12pt" fo:letter-spacing="0.035cm" fo:font-weight="bold" style:font-size-asian="12pt" style:font-weight-asian="bold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Internet_20_link" style:display-name="Internet link" style:family="text">
      <style:text-properties fo:color="#000080" loext:opacity="100%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WW8Num4z0" style:family="text">
      <style:text-properties style:use-window-font-color="true" loext:opacity="0%" style:font-name="Candara" fo:font-family="Candara" style:font-family-generic="swiss" style:font-pitch="variable" fo:font-size="8pt" fo:language="pl" fo:country="PL" fo:font-style="normal" fo:font-weight="normal" style:font-size-asian="8pt" style:font-style-asian="normal" style:font-weight-asian="normal" style:font-name-complex="Calibri" style:font-family-complex="Calibri" style:font-family-generic-complex="swiss" style:font-pitch-complex="variable" style:font-size-complex="8pt" style:language-complex="ar" style:country-complex="SA" style:font-style-complex="normal" style:font-weight-complex="normal"/>
    </style:style>
    <style:style style:name="WW8Num3z0" style:family="text">
      <style:text-properties fo:font-variant="normal" fo:text-transform="none" style:use-window-font-color="true" loext:opacity="0%" style:font-name="Candara" fo:font-family="Candara" style:font-family-generic="swiss" style:font-pitch="variable" fo:font-size="8pt" fo:language="pl" fo:country="PL" fo:font-style="normal" fo:font-weight="normal" style:font-size-asian="8pt" style:font-style-asian="normal" style:font-weight-asian="normal" style:font-name-complex="Calibri" style:font-family-complex="Calibri" style:font-family-generic-complex="swiss" style:font-pitch-complex="variable" style:font-size-complex="10pt" style:language-complex="ar" style:country-complex="SA" style:font-style-complex="normal" style:font-weight-complex="normal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8Num4">
      <text:list-level-style-number text:level="1" text:style-name="WW8Num4z0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text:style-name="WW8Num4z0" style:num-suffix="." style:num-format="1" text:display-levels="2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text:style-name="WW8Num4z0" style:num-suffix="." style:num-format="1" text:display-levels="2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text:style-name="WW8Num4z0" style:num-suffix="." style:num-format="1" text:display-levels="2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text:style-name="WW8Num4z0" style:num-suffix="." style:num-format="1" text:display-levels="2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text:style-name="WW8Num4z0" style:num-suffix="." style:num-format="1" text:display-levels="2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text:style-name="WW8Num4z0" style:num-suffix="." style:num-format="1" text:display-levels="2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WW8Num4z0" style:num-suffix="." style:num-format="1" text:display-levels="2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WW8Num4z0" style:num-suffix="." style:num-format="1" text:display-levels="2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">
      <text:list-level-style-number text:level="1" text:style-name="WW8Num3z0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text:style-name="WW8Num3z0" style:num-suffix="." style:num-format="1" text:display-levels="2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text:style-name="WW8Num3z0" style:num-suffix="." style:num-format="1" text:display-levels="2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text:style-name="WW8Num3z0" style:num-suffix="." style:num-format="1" text:display-levels="2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text:style-name="WW8Num3z0" style:num-suffix="." style:num-format="1" text:display-levels="2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text:style-name="WW8Num3z0" style:num-suffix="." style:num-format="1" text:display-levels="2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text:style-name="WW8Num3z0" style:num-suffix="." style:num-format="1" text:display-levels="2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WW8Num3z0" style:num-suffix="." style:num-format="1" text:display-levels="2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WW8Num3z0" style:num-suffix="." style:num-format="1" text:display-levels="2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creation-date>2021-12-09T13:36:41.055000000</meta:creation-date>
    <dc:date>2021-12-13T08:38:23.346000000</dc:date>
    <meta:editing-duration>PT27M35S</meta:editing-duration>
    <meta:editing-cycles>4</meta:editing-cycles>
    <meta:generator>LibreOffice/7.0.4.2$Windows_X86_64 LibreOffice_project/dcf040e67528d9187c66b2379df5ea4407429775</meta:generator>
    <meta:document-statistic meta:table-count="1" meta:image-count="0" meta:object-count="0" meta:page-count="4" meta:paragraph-count="61" meta:word-count="1940" meta:character-count="14945" meta:non-whitespace-character-count="13019"/>
  </office:meta>
</office:document-meta>
</file>