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96000000EA23F8E5CA.png" manifest:media-type="image/png"/>
  <manifest:file-entry manifest:full-path="Pictures/1000000000000138000000EA045D4C17.png" manifest:media-type="image/png"/>
  <manifest:file-entry manifest:full-path="Pictures/1000000000000191000000EA35CBFC02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officeooo:rsid="00109b11" officeooo:paragraph-rsid="00109b11"/>
    </style:style>
    <style:style style:name="P2" style:family="paragraph" style:parent-style-name="Standard">
      <style:paragraph-properties fo:text-align="center" style:justify-single-word="false"/>
      <style:text-properties fo:font-weight="bold" officeooo:rsid="00109b11" officeooo:paragraph-rsid="00109b11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fo:color="#c9211e" loext:opacity="100%" fo:font-size="18pt" fo:font-weight="bold" officeooo:rsid="00109b11" officeooo:paragraph-rsid="00109b11" style:font-size-asian="18pt" style:font-weight-asian="bold" style:font-size-complex="18pt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c9211e" loext:opacity="100%" fo:font-size="20pt" fo:font-weight="bold" officeooo:rsid="00109b11" officeooo:paragraph-rsid="00109b11" style:font-size-asian="20pt" style:font-weight-asian="bold" style:font-size-complex="20pt" style:font-weight-complex="bold"/>
    </style:style>
    <style:style style:name="P5" style:family="paragraph" style:parent-style-name="Standard">
      <style:text-properties fo:color="#c9211e" loext:opacity="100%" fo:font-size="14pt" fo:font-weight="bold" officeooo:rsid="00109b11" officeooo:paragraph-rsid="00109b11" style:font-size-asian="12.25pt" style:font-weight-asian="bold" style:font-size-complex="14pt" style:font-weight-complex="bold"/>
    </style:style>
    <style:style style:name="P6" style:family="paragraph" style:parent-style-name="Standard">
      <style:text-properties fo:font-size="16pt" fo:font-weight="bold" officeooo:rsid="00109b11" officeooo:paragraph-rsid="00109b11" style:font-size-asian="16pt" style:font-weight-asian="bold" style:font-size-complex="16pt" style:font-weight-complex="bold"/>
    </style:style>
    <style:style style:name="P7" style:family="paragraph" style:parent-style-name="Standard">
      <style:paragraph-properties fo:text-align="center" style:justify-single-word="false"/>
      <style:text-properties fo:color="#3465a4" loext:opacity="100%" fo:font-size="20pt" fo:font-weight="bold" officeooo:rsid="00109b11" officeooo:paragraph-rsid="00109b11" style:font-size-asian="20pt" style:font-weight-asian="bold" style:font-size-complex="20pt" style:font-weight-complex="bold"/>
    </style:style>
    <style:style style:name="P8" style:family="paragraph" style:parent-style-name="Standard">
      <style:text-properties fo:color="#ff8000" loext:opacity="100%" fo:font-weight="bold" officeooo:paragraph-rsid="00109b11" style:font-weight-asian="bold" style:font-weight-complex="bold"/>
    </style:style>
    <style:style style:name="P9" style:family="paragraph" style:parent-style-name="Standard">
      <style:text-properties fo:color="#ff8000" loext:opacity="100%" fo:font-weight="bold" officeooo:rsid="00109b11" officeooo:paragraph-rsid="00109b11" style:font-weight-asian="bold" style:font-weight-complex="bold"/>
    </style:style>
    <style:style style:name="P10" style:family="paragraph" style:parent-style-name="Standard">
      <style:text-properties fo:color="#000000" loext:opacity="100%" fo:font-size="14pt" fo:font-weight="bold" officeooo:rsid="00109b11" officeooo:paragraph-rsid="00109b11" style:font-size-asian="12.25pt" style:font-weight-asian="bold" style:font-size-complex="14pt" style:font-weight-complex="bold"/>
    </style:style>
    <style:style style:name="P11" style:family="paragraph" style:parent-style-name="Standard" style:list-style-name="L1">
      <style:text-properties fo:color="#ff8000" loext:opacity="100%" fo:font-weight="bold" officeooo:rsid="00109b11" officeooo:paragraph-rsid="00109b11" style:font-weight-asian="bold" style:font-weight-complex="bold"/>
    </style:style>
    <style:style style:name="P12" style:family="paragraph" style:parent-style-name="Standard">
      <style:text-properties fo:color="#c9211e" loext:opacity="100%" fo:font-size="14pt" fo:font-weight="bold" officeooo:rsid="00127309" officeooo:paragraph-rsid="00127309" style:font-size-asian="12.25pt" style:font-weight-asian="bold" style:font-size-complex="14pt" style:font-weight-complex="bold"/>
    </style:style>
    <style:style style:name="T1" style:family="text">
      <style:text-properties fo:color="#000000" loext:opacity="100%" fo:font-size="18pt" style:text-underline-style="solid" style:text-underline-width="auto" style:text-underline-color="font-color" style:font-size-asian="18pt" style:font-size-complex="18pt"/>
    </style:style>
    <style:style style:name="T2" style:family="text">
      <style:text-properties officeooo:rsid="0012730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NAUCZ SIĘ KONTROLOWAĆ PRZEMOC</text:p>
      <text:p text:style-name="P2"/>
      <text:p text:style-name="P7">POSTAW SIĘ PRZEMOCY I POMÓŻ NAM DOKONAĆ W TOBIE ZMIANY</text:p>
      <text:p text:style-name="P2"><draw:frame draw:style-name="fr1" draw:name="Obraz2" text:anchor-type="char" svg:x="4.023cm" svg:y="0.318cm" svg:width="9.208cm" svg:height="5.477cm" draw:z-index="1"><draw:image xlink:href="Pictures/1000000000000196000000EA23F8E5CA.png" xlink:type="simple" xlink:show="embed" xlink:actuate="onLoad" draw:mime-type="image/png"/></draw:frame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1"/>
      <text:p text:style-name="P6">PROGRAM KOREKCYJNO EDUKACYJNY W KALISZU - 2026</text:p>
      <text:p text:style-name="P1"/>
      <text:list text:style-name="L1">
        <text:list-item>
          <text:p text:style-name="P11">NIE WALCZ Z RODZINĄ ZAWALCZ O RODZINĘ</text:p>
        </text:list-item>
      </text:list>
      <text:p text:style-name="P9"><draw:frame draw:style-name="fr1" draw:name="Obraz1" text:anchor-type="char" svg:x="10.448cm" svg:y="0.318cm" svg:width="6.414cm" svg:height="5.018cm" draw:z-index="0"><draw:image xlink:href="Pictures/1000000000000138000000EA045D4C17.png" xlink:type="simple" xlink:show="embed" xlink:actuate="onLoad" draw:mime-type="image/png"/></draw:frame></text:p>
      <text:list text:continue-numbering="true" text:style-name="L1">
        <text:list-item>
          <text:p text:style-name="P11">MASZ PROBLEM Z KONTROLĄ ZŁOŚCI?</text:p>
        </text:list-item>
      </text:list>
      <text:p text:style-name="P9"/>
      <text:list text:continue-numbering="true" text:style-name="L1">
        <text:list-item>
          <text:p text:style-name="P11">CZĘSTO REAGUJESZ AGRESJĄ?</text:p>
        </text:list-item>
      </text:list>
      <text:p text:style-name="P9"/>
      <text:list text:continue-numbering="true" text:style-name="L1">
        <text:list-item>
          <text:p text:style-name="P11">CHCESZ ZMIENIĆ SWOJE ZACHOWANIE?</text:p>
        </text:list-item>
      </text:list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4">PRZYJDŹ <text:s text:c="5"/>SKORZYSTAJ <text:s text:c="4"/>BĄDŹ WOLNY</text:p>
      <text:p text:style-name="P3">ZMIEŃ SWOJE ZACHOWANIE ZANIM STRACISZ <draw:frame draw:style-name="fr1" draw:name="Obraz3" text:anchor-type="char" svg:x="0.817cm" svg:y="1.132cm" svg:width="5.503cm" svg:height="3.477cm" draw:z-index="2"><draw:image xlink:href="Pictures/1000000000000191000000EA35CBFC02.png" xlink:type="simple" xlink:show="embed" xlink:actuate="onLoad" draw:mime-type="image/png"/></draw:frame>WSZYSTKO</text:p>
      <text:p text:style-name="P5"/>
      <text:p text:style-name="P5"/>
      <text:p text:style-name="P5"/>
      <text:p text:style-name="P5"><text:tab/><text:tab/><text:tab/><text:tab/><text:tab/><text:tab/><text:tab/><text:tab/><text:span text:style-name="T1">POMOC BEZPŁATNA</text:span></text:p>
      <text:p text:style-name="P12"><text:tab/>Prowadzący : Izabela Abkowicz - Maszak</text:p>
      <text:p text:style-name="P5"><text:tab/><text:tab/><text:tab/><text:tab/><text:tab/><text:tab/><text:tab/> <text:s text:c="13"/><text:span text:style-name="T2">Agnieszka Duszczak</text:span></text:p>
      <text:p text:style-name="P10">Miejski Ośrodek Pomocy Społecznej w Kaliszu</text:p>
      <text:p text:style-name="P10">ul. Graniczna 1</text:p>
      <text:p text:style-name="P10">62-800 Kalisz</text:p>
      <text:p text:style-name="P10">tel. 503-414-651, 506-161-709</text:p>
      <text:p text:style-name="P10"><text:soft-page-break/></text:p>
      <text:p text:style-name="P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dee6e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solid" draw:fill-color="#dee6e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dee6e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23T12:49:33.284000000</meta:creation-date>
    <dc:date>2026-07-23T14:46:45.717000000</dc:date>
    <meta:editing-duration>PT28M58S</meta:editing-duration>
    <meta:editing-cycles>3</meta:editing-cycles>
    <meta:generator>LibreOffice/7.6.4.1$Windows_X86_64 LibreOffice_project/e19e193f88cd6c0525a17fb7a176ed8e6a3e2aa1</meta:generator>
    <meta:document-statistic meta:table-count="0" meta:image-count="3" meta:object-count="0" meta:page-count="2" meta:paragraph-count="16" meta:word-count="78" meta:character-count="543" meta:non-whitespace-character-count="446"/>
  </office:meta>
</office:document-meta>
</file>